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Object 1/meta.xml" manifest:media-type="text/xml"/>
  <manifest:file-entry manifest:full-path="Object 1/styles.xml" manifest:media-type="text/xml"/>
  <manifest:file-entry manifest:full-path="Object 1/content.xml" manifest:media-type="text/xml"/>
  <manifest:file-entry manifest:full-path="Object 1/" manifest:media-type="application/vnd.oasis.opendocument.chart"/>
  <manifest:file-entry manifest:full-path="Configurations2/" manifest:media-type="application/vnd.sun.xml.ui.configuration"/>
  <manifest:file-entry manifest:full-path="styles.xml" manifest:media-type="text/xml"/>
  <manifest:file-entry manifest:full-path="content.xml" manifest:media-type="text/xml"/>
  <manifest:file-entry manifest:full-path="Thumbnails/thumbnail.png" manifest:media-type="image/png"/>
  <manifest:file-entry manifest:full-path="Pictures/100000010000041E00000676B02F3E6A.gif" manifest:media-type="image/gif"/>
  <manifest:file-entry manifest:full-path="Pictures/100000000000054D0000061F15441A9E.png" manifest:media-type="image/png"/>
  <manifest:file-entry manifest:full-path="Pictures/10000000000004B000000290940A3E19.png" manifest:media-type="image/png"/>
  <manifest:file-entry manifest:full-path="Pictures/1000000000000114000000B674BF52FC.jpg" manifest:media-type="image/jpeg"/>
  <manifest:file-entry manifest:full-path="Pictures/10000000000003C0000003C0FB3F825E.png" manifest:media-type="image/png"/>
  <manifest:file-entry manifest:full-path="Pictures/10000000000002810000017B564E3215.png" manifest:media-type="image/png"/>
  <manifest:file-entry manifest:full-path="Pictures/10000000000002D00000021CAF16047C.jpg" manifest:media-type="image/jpeg"/>
  <manifest:file-entry manifest:full-path="Pictures/1000000100000406000003376501F3BA.png" manifest:media-type="image/png"/>
  <manifest:file-entry manifest:full-path="Pictures/10000000000002E0000001AA56867059.png" manifest:media-type="image/png"/>
  <manifest:file-entry manifest:full-path="Pictures/10000001000005B5000002F0E7FAFCF1.png" manifest:media-type="image/png"/>
  <manifest:file-entry manifest:full-path="Pictures/20000F2600005B40000037295E92052D.svm" manifest:media-type="image/x-svm"/>
  <manifest:file-entry manifest:full-path="Pictures/10000000000000E1000000E135608617.jpg" manifest:media-type="image/jpeg"/>
  <manifest:file-entry manifest:full-path="Pictures/100000010000034D0000050A185D65E7.gif" manifest:media-type="image/gif"/>
  <manifest:file-entry manifest:full-path="Pictures/200010260000649C000033C421E32BC0.svm" manifest:media-type="image/x-svm"/>
  <manifest:file-entry manifest:full-path="Pictures/10000000000001CD000003BBF7E230E9.png" manifest:media-type="image/png"/>
  <manifest:file-entry manifest:full-path="Pictures/1000000000000113000000B72D9458C8.jpg" manifest:media-type="image/jpeg"/>
  <manifest:file-entry manifest:full-path="Pictures/10000000000002AB000001EB70BF6652.png" manifest:media-type="image/png"/>
  <manifest:file-entry manifest:full-path="Pictures/200004070000433100004BF5698EADB8.svm" manifest:media-type="image/x-svm"/>
  <manifest:file-entry manifest:full-path="Pictures/1000000000000208000001A010C11C07.jpg" manifest:media-type="image/jpeg"/>
  <manifest:file-entry manifest:full-path="Pictures/10000001000003D00000044FA6BE0C18.png" manifest:media-type="image/png"/>
  <manifest:file-entry manifest:full-path="Pictures/1000000000000359000001EFEB8DB753.png" manifest:media-type="image/png"/>
  <manifest:file-entry manifest:full-path="Pictures/100000000000017700000194F6D671D3.png" manifest:media-type="image/png"/>
  <manifest:file-entry manifest:full-path="Pictures/100000000000038000000280B0AB31A3.png" manifest:media-type="image/png"/>
  <manifest:file-entry manifest:full-path="Pictures/10000000000001F4000000D5EE257B80.png" manifest:media-type="image/png"/>
  <manifest:file-entry manifest:full-path="Pictures/10000000000002A700000201769F6CA4.png" manifest:media-type="image/png"/>
  <manifest:file-entry manifest:full-path="Pictures/10000000000002AD0000017D3783F724.png" manifest:media-type="image/png"/>
  <manifest:file-entry manifest:full-path="Pictures/20000A0E000046EB000038A6456CE73C.svm" manifest:media-type="image/x-svm"/>
  <manifest:file-entry manifest:full-path="Pictures/1000000000000400000002427DC3CB7D.jpg" manifest:media-type="image/jpeg"/>
  <manifest:file-entry manifest:full-path="Pictures/10000000000000C2000001039006FD12.png" manifest:media-type="image/png"/>
  <manifest:file-entry manifest:full-path="Pictures/1000000100000177000000AF2089ACB5.png" manifest:media-type="image/png"/>
  <manifest:file-entry manifest:full-path="Pictures/100000010000052D00000322881B5ED0.png" manifest:media-type="image/png"/>
  <manifest:file-entry manifest:full-path="Pictures/10000000000001F400000167ED4F4E07.png" manifest:media-type="image/png"/>
  <manifest:file-entry manifest:full-path="Pictures/10000000000002000000016EE11E8620.jpg" manifest:media-type="image/jpeg"/>
  <manifest:file-entry manifest:full-path="Pictures/10000000000003E8000002CB80F8EBE5.png" manifest:media-type="image/png"/>
  <manifest:file-entry manifest:full-path="Pictures/10000001000001A5000001A334CC22F6.png" manifest:media-type="image/png"/>
  <manifest:file-entry manifest:full-path="Pictures/10000000000005DC000005130056C941.jpg" manifest:media-type="image/jpeg"/>
  <manifest:file-entry manifest:full-path="Pictures/1000000000000103000000C3A06FB28B.jpg" manifest:media-type="image/jpeg"/>
  <manifest:file-entry manifest:full-path="Pictures/10000000000002580000026C4C33CE19.jpg" manifest:media-type="image/jpeg"/>
  <manifest:file-entry manifest:full-path="Pictures/10000000000000B7000001142A9F31E7.jpg" manifest:media-type="image/jpeg"/>
  <manifest:file-entry manifest:full-path="Pictures/100000000000026C0000023CE1B76DB2.jpg" manifest:media-type="image/jpeg"/>
  <manifest:file-entry manifest:full-path="Pictures/10000000000004FD00000500F7CBB885.jpg" manifest:media-type="image/jpeg"/>
  <manifest:file-entry manifest:full-path="Pictures/100000010000040B0000059CE876BDAD.gif" manifest:media-type="image/gif"/>
  <manifest:file-entry manifest:full-path="Pictures/10000000000002580000018FA20F8824.jpg" manifest:media-type="image/jpeg"/>
  <manifest:file-entry manifest:full-path="Pictures/100000000000030000000300B69F5A17.jpg" manifest:media-type="image/jpeg"/>
  <manifest:file-entry manifest:full-path="Pictures/1000000000000174000000875614C188.jpg" manifest:media-type="image/jpeg"/>
  <manifest:file-entry manifest:full-path="Pictures/10000001000001740000013957000E79.png" manifest:media-type="image/png"/>
  <manifest:file-entry manifest:full-path="Pictures/200000F7000044A500002344DBDE3B76.svm" manifest:media-type="image/x-svm"/>
  <manifest:file-entry manifest:full-path="Pictures/10000001000003E500000201BB1A1D5F.png" manifest:media-type="image/png"/>
  <manifest:file-entry manifest:full-path="Pictures/10000001000001B4000001F784FF21ED.png" manifest:media-type="image/png"/>
  <manifest:file-entry manifest:full-path="Pictures/100000000000041A000003A41DECEEA8.png" manifest:media-type="image/png"/>
  <manifest:file-entry manifest:full-path="Pictures/100000000000032000000189A6BEA29B.png" manifest:media-type="image/png"/>
  <manifest:file-entry manifest:full-path="Pictures/10000000000002D00000038439B0DD66.jpg" manifest:media-type="image/jpeg"/>
  <manifest:file-entry manifest:full-path="Pictures/1000000000000104000000C27D131405.jpg" manifest:media-type="image/jpeg"/>
  <manifest:file-entry manifest:full-path="Pictures/1000000000000101000000C484E14313.jpg" manifest:media-type="image/jpeg"/>
  <manifest:file-entry manifest:full-path="Pictures/1000000000000137000000A2C74C4169.jpg" manifest:media-type="image/jpeg"/>
  <manifest:file-entry manifest:full-path="Pictures/1000000000000400000003C6FA5A3DEB.png" manifest:media-type="image/png"/>
  <manifest:file-entry manifest:full-path="Pictures/100000000000028A00000191F82D37FA.png" manifest:media-type="image/png"/>
  <manifest:file-entry manifest:full-path="Pictures/1000000000000352000002802D062808.png" manifest:media-type="image/png"/>
  <manifest:file-entry manifest:full-path="Pictures/1000000000000272000001D52C01A9E5.jpg" manifest:media-type="image/jpeg"/>
  <manifest:file-entry manifest:full-path="Pictures/10000000000007080000055D9A0C0D45.png" manifest:media-type="image/png"/>
  <manifest:file-entry manifest:full-path="Pictures/10000000000000D8000000E90A9EA57A.png" manifest:media-type="image/png"/>
  <manifest:file-entry manifest:full-path="Pictures/1000000000000A00000005A011EFF664.jpg" manifest:media-type="image/jpeg"/>
  <manifest:file-entry manifest:full-path="Pictures/100000000000041A000002BCE22FB174.jpg" manifest:media-type="image/jpeg"/>
  <manifest:file-entry manifest:full-path="Pictures/100000000000022600000184F8C264A0.jpg" manifest:media-type="image/jpeg"/>
  <manifest:file-entry manifest:full-path="Pictures/10000000000001F400000107C1579B9D.png" manifest:media-type="image/png"/>
  <manifest:file-entry manifest:full-path="Pictures/1000000000000247000001B5B77C58BF.png" manifest:media-type="image/png"/>
  <manifest:file-entry manifest:full-path="Pictures/100000000000012B000000A96CDFE135.jpg" manifest:media-type="image/jpeg"/>
  <manifest:file-entry manifest:full-path="Pictures/10000000000000FB000000C999175A98.jpg" manifest:media-type="image/jpeg"/>
  <manifest:file-entry manifest:full-path="Pictures/10000000000003520000034DC382FBDB.png" manifest:media-type="image/png"/>
  <manifest:file-entry manifest:full-path="Pictures/1000D0C5000052220000741EC1356DED.svg" manifest:media-type="image/svg+xml"/>
  <manifest:file-entry manifest:full-path="Pictures/1000000100000253000003491792580E.png" manifest:media-type="image/png"/>
  <manifest:file-entry manifest:full-path="Pictures/1000000000000200000000F50843C969.png" manifest:media-type="image/png"/>
  <manifest:file-entry manifest:full-path="Pictures/10000000000003520000021CAF9733C7.png" manifest:media-type="image/png"/>
  <manifest:file-entry manifest:full-path="Pictures/1000000000000500000002E72ED822B8.png" manifest:media-type="image/png"/>
  <manifest:file-entry manifest:full-path="Pictures/100000000000009400000154E24D47D6.png" manifest:media-type="image/png"/>
  <manifest:file-entry manifest:full-path="Pictures/100000000000096700000A64C06F9C65.png" manifest:media-type="image/png"/>
  <manifest:file-entry manifest:full-path="Pictures/200002DE00003C0300002DDFED345D23.svm" manifest:media-type="image/x-svm"/>
  <manifest:file-entry manifest:full-path="Pictures/10000001000003680000029B8B748386.png" manifest:media-type="image/png"/>
  <manifest:file-entry manifest:full-path="Pictures/10000000000003C0000002BC42665B09.jpg" manifest:media-type="image/jpeg"/>
  <manifest:file-entry manifest:full-path="Pictures/1000000000000185000001187D004B55.png" manifest:media-type="image/png"/>
  <manifest:file-entry manifest:full-path="Pictures/10000000000004B00000039F553EE75F.jpg" manifest:media-type="image/jpeg"/>
  <manifest:file-entry manifest:full-path="Pictures/1000000000000780000004913EA678DC.png" manifest:media-type="image/png"/>
  <manifest:file-entry manifest:full-path="Pictures/10000000000001DA00000163335C0ECD.jpg" manifest:media-type="image/jpeg"/>
  <manifest:file-entry manifest:full-path="Pictures/100000010000014A000000B1F98E1172.png" manifest:media-type="image/png"/>
  <manifest:file-entry manifest:full-path="Pictures/200004DF000060910000AA11AC8D4B93.svm" manifest:media-type="image/x-svm"/>
  <manifest:file-entry manifest:full-path="Pictures/100000010000048C0000080175A04A14.png" manifest:media-type="image/pn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mily-generic="swiss" style:font-pitch="variable"/>
    <style:font-face style:name="Arial Black" svg:font-family="'Arial Black'" style:font-family-generic="swiss" style:font-pitch="variable"/>
    <style:font-face style:name="Arial Black1" svg:font-family="'Arial Black'" style:font-adornments="Normál" style:font-family-generic="swiss" style:font-pitch="variable"/>
    <style:font-face style:name="Arial1" svg:font-family="Arial" style:font-family-generic="swiss"/>
    <style:font-face style:name="Arial2" svg:font-family="Arial" style:font-adornments="Félkövér" style:font-family-generic="swiss" style:font-pitch="variable"/>
    <style:font-face style:name="Arial3" svg:font-family="Arial"/>
    <style:font-face style:name="Arial4" svg:font-family="Arial" style:font-family-generic="system" style:font-pitch="variable"/>
    <style:font-face style:name="Cambria" svg:font-family="Cambria" style:font-family-generic="roman"/>
    <style:font-face style:name="David Libre" svg:font-family="'David Libre'" style:font-adornments="Halvfeit" style:font-pitch="variable"/>
    <style:font-face style:name="French Script MT" svg:font-family="'French Script MT'" style:font-adornments="Kursiv" style:font-family-generic="script" style:font-pitch="variable"/>
    <style:font-face style:name="Liberation Sans" svg:font-family="'Liberation Sans'" style:font-family-generic="roman" style:font-pitch="variable"/>
    <style:font-face style:name="Liberation Sans1" svg:font-family="'Liberation Sans'" style:font-adornments="Normal" style:font-family-generic="roman" style:font-pitch="variable"/>
    <style:font-face style:name="Liberation Serif" svg:font-family="'Liberation Serif'" style:font-family-generic="roman" style:font-pitch="variable"/>
    <style:font-face style:name="Mason" svg:font-family="Mason" style:font-adornments="Halvfeit"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tru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graphic-properties style:protect="size" loext:decorative="false"/>
    </style:style>
    <style:style style:name="gr2" style:family="graphic" style:parent-style-name="standard">
      <style:graphic-properties draw:stroke="none" draw:fill="none" loext:decorative="false"/>
      <style:paragraph-properties style:writing-mode="lr-tb"/>
    </style:style>
    <style:style style:name="gr3"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4" style:family="graphic" style:parent-style-name="standard">
      <style:graphic-properties draw:stroke="none" draw:fill="none" draw:textarea-horizontal-align="left" loext:decorative="false"/>
      <style:paragraph-properties style:writing-mode="lr-tb"/>
    </style:style>
    <style:style style:name="gr5" style:family="graphic" style:parent-style-name="standard">
      <style:graphic-properties draw:textarea-vertical-align="middle" fo:min-height="0.287cm" fo:min-width="0.058cm" loext:decorative="false"/>
    </style:style>
    <style:style style:name="gr6" style:family="graphic" style:parent-style-name="standard">
      <style:graphic-properties draw:auto-grow-height="false" fo:min-height="3.1cm" fo:min-width="3.07cm" fo:wrap-option="wrap" loext:decorative="false"/>
    </style:style>
    <style:style style:name="gr7" style:family="graphic" style:parent-style-name="standard">
      <style:graphic-properties svg:stroke-color="#8b0000" draw:fill-color="#ff0000" draw:textarea-vertical-align="middle" draw:auto-grow-height="false" fo:min-height="0.222cm" fo:min-width="0cm" fo:wrap-option="wrap" loext:decorative="false"/>
    </style:style>
    <style:style style:name="gr8" style:family="graphic" style:parent-style-name="standard">
      <style:graphic-properties svg:stroke-color="#2a6099" draw:fill-color="#00bfff" draw:textarea-vertical-align="middle" draw:auto-grow-height="false" fo:min-height="0.222cm" fo:min-width="0cm" fo:wrap-option="wrap" loext:decorative="false"/>
    </style:style>
    <style:style style:name="gr9" style:family="graphic" style:parent-style-name="standard">
      <style:graphic-properties svg:stroke-color="#ffd700" draw:fill-color="#ffff00" draw:textarea-vertical-align="middle" draw:auto-grow-height="false" fo:min-height="0.222cm" fo:min-width="0cm" fo:wrap-option="wrap" loext:decorative="false"/>
    </style:style>
    <style:style style:name="gr10" style:family="graphic" style:parent-style-name="standard">
      <style:graphic-properties svg:stroke-color="#2e8b57" draw:fill-color="#00ff00" draw:textarea-vertical-align="middle" draw:auto-grow-height="false" fo:min-height="0.222cm" fo:min-width="0cm" fo:wrap-option="wrap" loext:decorative="false"/>
    </style:style>
    <style:style style:name="gr11" style:family="graphic">
      <style:graphic-properties style:writing-mode="lr-tb" loext:decorative="false"/>
    </style:style>
    <style:style style:name="gr12" style:family="graphic" style:parent-style-name="standard">
      <style:graphic-properties draw:fill="solid" draw:fill-color="#bbe6fe" draw:textarea-horizontal-align="justify" draw:textarea-vertical-align="middle" draw:auto-grow-height="false" fo:min-height="3.683cm" fo:min-width="9.235cm" loext:decorative="false">
        <loext:fill-complex-color loext:theme-type="accent2" loext:color-type="theme">
          <loext:transformation loext:type="lummod" loext:value="2000"/>
          <loext:transformation loext:type="lumoff" loext:value="8000"/>
        </loext:fill-complex-color>
      </style:graphic-properties>
    </style:style>
    <style:style style:name="gr13" style:family="graphic" style:parent-style-name="standard">
      <style:graphic-properties draw:fill="solid" draw:fill-color="#ffe646" draw:textarea-horizontal-align="justify" draw:textarea-vertical-align="middle" draw:auto-grow-height="false" fo:min-height="1.061cm" fo:min-width="0.196cm" loext:decorative="false"/>
    </style:style>
    <style:style style:name="gr14" style:family="graphic" style:parent-style-name="standard">
      <style:graphic-properties draw:fill="solid" draw:fill-color="#ff2020" draw:textarea-horizontal-align="justify" draw:textarea-vertical-align="middle" draw:auto-grow-height="false" fo:min-height="1.061cm" fo:min-width="2.976cm" loext:decorative="false">
        <loext:fill-complex-color loext:theme-type="accent3" loext:color-type="theme">
          <loext:transformation loext:type="lummod" loext:value="6000"/>
          <loext:transformation loext:type="lumoff" loext:value="4000"/>
        </loext:fill-complex-color>
      </style:graphic-properties>
    </style:style>
    <style:style style:name="gr15" style:family="graphic" style:parent-style-name="standard">
      <style:graphic-properties draw:fill="solid" draw:fill-color="#00de34" draw:textarea-horizontal-align="justify" draw:textarea-vertical-align="middle" draw:auto-grow-height="false" fo:min-height="1.061cm" fo:min-width="0.196cm" loext:decorative="false">
        <loext:fill-complex-color loext:theme-type="accent1" loext:color-type="theme">
          <loext:transformation loext:type="lummod" loext:value="6000"/>
          <loext:transformation loext:type="lumoff" loext:value="4000"/>
        </loext:fill-complex-color>
      </style:graphic-properties>
    </style:style>
    <style:style style:name="gr16" style:family="graphic" style:parent-style-name="standard">
      <style:graphic-properties draw:fill="solid" draw:fill-color="#21a4fb" draw:textarea-horizontal-align="justify" draw:textarea-vertical-align="middle" draw:auto-grow-height="false" fo:min-height="1.061cm" fo:min-width="2.977cm" loext:decorative="false">
        <loext:fill-complex-color loext:theme-type="accent2" loext:color-type="theme">
          <loext:transformation loext:type="lummod" loext:value="6000"/>
          <loext:transformation loext:type="lumoff" loext:value="4000"/>
        </loext:fill-complex-color>
      </style:graphic-properties>
    </style:style>
    <style:style style:name="gr17" style:family="graphic" style:parent-style-name="standard">
      <style:graphic-properties draw:stroke="dash" draw:stroke-dash="Ultrafine_20_Dotted_20__28_var_29_" svg:stroke-width="0.1cm" svg:stroke-color="#9b51de" draw:marker-start-width="0.35cm" draw:marker-end-width="0.35cm" draw:fill="none" draw:fill-color="#bbe6fe" loext:fill-use-slide-background="false" draw:textarea-horizontal-align="justify" draw:textarea-vertical-align="middle" draw:auto-grow-height="false" fo:min-height="0.961cm" fo:min-width="7.745cm" fo:padding-top="0.175cm" fo:padding-bottom="0.175cm" fo:padding-left="0.3cm" fo:padding-right="0.3cm" loext:decorative="false">
        <loext:stroke-complex-color loext:theme-type="followed-hyperlink" loext:color-type="theme">
          <loext:transformation loext:type="lummod" loext:value="6000"/>
          <loext:transformation loext:type="lumoff" loext:value="4000"/>
        </loext:stroke-complex-color>
        <loext:fill-complex-color loext:theme-type="accent2" loext:color-type="theme">
          <loext:transformation loext:type="lummod" loext:value="2000"/>
          <loext:transformation loext:type="lumoff" loext:value="8000"/>
        </loext:fill-complex-color>
      </style:graphic-properties>
    </style:style>
    <style:style style:name="gr18" style:family="graphic" style:parent-style-name="standard">
      <style:graphic-properties svg:stroke-color="#bc8be9" draw:marker-start="Circle" draw:marker-start-width="0.3cm" draw:marker-end="Linienspitzen_20_1" draw:marker-end-width="0.3cm" draw:fill="solid" draw:fill-color="#bbe6fe" draw:textarea-vertical-align="middle" loext:decorative="false">
        <loext:stroke-complex-color loext:theme-type="followed-hyperlink" loext:color-type="theme">
          <loext:transformation loext:type="lummod" loext:value="4000"/>
          <loext:transformation loext:type="lumoff" loext:value="6000"/>
        </loext:stroke-complex-color>
        <loext:fill-complex-color loext:theme-type="accent2" loext:color-type="theme">
          <loext:transformation loext:type="lummod" loext:value="2000"/>
          <loext:transformation loext:type="lumoff" loext:value="8000"/>
        </loext:fill-complex-color>
      </style:graphic-properties>
    </style:style>
    <style:style style:name="gr19" style:family="graphic" style:parent-style-name="standard">
      <style:graphic-properties svg:stroke-width="0.1cm" svg:stroke-color="#bc8be9" draw:marker-start="Circle" draw:marker-start-width="0.38cm" draw:marker-end="Linienspitzen_20_2" draw:marker-end-width="0.38cm" draw:fill="solid" draw:fill-color="#bbe6fe" draw:textarea-vertical-align="middle" fo:padding-top="0.15cm" fo:padding-bottom="0.15cm" fo:padding-left="0.275cm" fo:padding-right="0.275cm" loext:decorative="false">
        <loext:stroke-complex-color loext:theme-type="followed-hyperlink" loext:color-type="theme">
          <loext:transformation loext:type="lummod" loext:value="4000"/>
          <loext:transformation loext:type="lumoff" loext:value="6000"/>
        </loext:stroke-complex-color>
        <loext:fill-complex-color loext:theme-type="accent2" loext:color-type="theme">
          <loext:transformation loext:type="lummod" loext:value="2000"/>
          <loext:transformation loext:type="lumoff" loext:value="8000"/>
        </loext:fill-complex-color>
      </style:graphic-properties>
    </style:style>
    <style:style style:name="gr20" style:family="graphic" style:parent-style-name="standard">
      <style:graphic-properties svg:stroke-width="0.1cm" svg:stroke-color="#808080" draw:marker-start="Circle" draw:marker-start-width="0.38cm" draw:marker-end="Linienspitzen_20_3" draw:marker-end-width="0.38cm" draw:fill="solid" draw:fill-color="#bbe6fe" draw:textarea-vertical-align="middle" fo:padding-top="0.15cm" fo:padding-bottom="0.15cm" fo:padding-left="0.275cm" fo:padding-right="0.275cm" loext:decorative="false">
        <loext:stroke-complex-color loext:theme-type="dark1" loext:color-type="theme">
          <loext:transformation loext:type="lummod" loext:value="5000"/>
          <loext:transformation loext:type="lumoff" loext:value="5000"/>
        </loext:stroke-complex-color>
        <loext:fill-complex-color loext:theme-type="accent2" loext:color-type="theme">
          <loext:transformation loext:type="lummod" loext:value="2000"/>
          <loext:transformation loext:type="lumoff" loext:value="8000"/>
        </loext:fill-complex-color>
      </style:graphic-properties>
    </style:style>
    <style:style style:name="gr21" style:family="graphic" style:parent-style-name="standard">
      <style:graphic-properties svg:stroke-width="0.1cm" svg:stroke-color="#808080" draw:marker-start="Circle" draw:marker-start-width="0.38cm" draw:marker-end="Linienspitzen_20_4" draw:marker-end-width="0.38cm" draw:fill="solid" draw:fill-color="#bbe6fe" draw:textarea-vertical-align="middle" fo:padding-top="0.15cm" fo:padding-bottom="0.15cm" fo:padding-left="0.275cm" fo:padding-right="0.275cm" loext:decorative="false">
        <loext:stroke-complex-color loext:theme-type="dark1" loext:color-type="theme">
          <loext:transformation loext:type="lummod" loext:value="5000"/>
          <loext:transformation loext:type="lumoff" loext:value="5000"/>
        </loext:stroke-complex-color>
        <loext:fill-complex-color loext:theme-type="accent2" loext:color-type="theme">
          <loext:transformation loext:type="lummod" loext:value="2000"/>
          <loext:transformation loext:type="lumoff" loext:value="8000"/>
        </loext:fill-complex-color>
      </style:graphic-properties>
    </style:style>
    <style:style style:name="gr22" style:family="graphic" style:parent-style-name="standard">
      <style:graphic-properties svg:stroke-width="0.1cm" svg:stroke-color="#808080" draw:marker-start="Circle" draw:marker-start-width="0.38cm" draw:marker-end="Linienspitzen_20_5" draw:marker-end-width="0.38cm" draw:fill="solid" draw:fill-color="#bbe6fe" draw:textarea-vertical-align="middle" fo:padding-top="0.15cm" fo:padding-bottom="0.15cm" fo:padding-left="0.275cm" fo:padding-right="0.275cm" loext:decorative="false">
        <loext:stroke-complex-color loext:theme-type="dark1" loext:color-type="theme">
          <loext:transformation loext:type="lummod" loext:value="5000"/>
          <loext:transformation loext:type="lumoff" loext:value="5000"/>
        </loext:stroke-complex-color>
        <loext:fill-complex-color loext:theme-type="accent2" loext:color-type="theme">
          <loext:transformation loext:type="lummod" loext:value="2000"/>
          <loext:transformation loext:type="lumoff" loext:value="8000"/>
        </loext:fill-complex-color>
      </style:graphic-properties>
    </style:style>
    <style:style style:name="gr23" style:family="graphic" style:parent-style-name="standard">
      <style:graphic-properties draw:stroke="none" svg:stroke-color="#000000" draw:fill="none" draw:fill-color="#ffffff" draw:textarea-horizontal-align="justify" draw:auto-grow-height="true" draw:auto-grow-width="false" fo:min-height="2.134cm" fo:min-width="2.308cm" loext:decorative="false"/>
      <style:paragraph-properties style:writing-mode="lr-tb"/>
    </style:style>
    <style:style style:name="gr24" style:family="graphic" style:parent-style-name="standard">
      <style:graphic-properties draw:stroke="none" svg:stroke-color="#000000" draw:fill="none" draw:fill-color="#ffffff" draw:textarea-horizontal-align="left" draw:auto-grow-height="true" draw:auto-grow-width="false" fo:min-height="1.012cm" fo:min-width="5.352cm" loext:decorative="false"/>
      <style:paragraph-properties style:writing-mode="lr-tb"/>
    </style:style>
    <style:style style:name="gr25" style:family="graphic" style:parent-style-name="standard">
      <style:graphic-properties draw:stroke="none" svg:stroke-color="#000000" draw:fill="none" draw:fill-color="#ffffff" draw:textarea-horizontal-align="justify" draw:auto-grow-height="true" draw:auto-grow-width="false" fo:min-height="1.011cm" fo:min-width="9.029cm" loext:decorative="false"/>
      <style:paragraph-properties style:writing-mode="lr-tb"/>
    </style:style>
    <style:style style:name="gr26" style:family="graphic" style:parent-style-name="standard">
      <style:graphic-properties draw:stroke="none" svg:stroke-color="#000000" draw:fill="none" draw:fill-color="#ffffff" draw:textarea-horizontal-align="left" draw:auto-grow-height="true" draw:auto-grow-width="false" fo:min-height="1.011cm" fo:min-width="6.086cm" loext:decorative="false"/>
      <style:paragraph-properties style:writing-mode="lr-tb"/>
    </style:style>
    <style:style style:name="gr27" style:family="graphic" style:parent-style-name="standard">
      <style:graphic-properties draw:stroke="none" svg:stroke-color="#000000" draw:fill="none" draw:fill-color="#ffffff" draw:textarea-horizontal-align="left" draw:auto-grow-height="true" draw:auto-grow-width="false" fo:min-height="1.011cm" fo:min-width="17.227cm" loext:decorative="false"/>
      <style:paragraph-properties style:writing-mode="lr-tb"/>
    </style:style>
    <style:style style:name="gr28" style:family="graphic" style:parent-style-name="standard">
      <style:graphic-properties draw:stroke="none" svg:stroke-color="#000000" draw:fill="none" draw:fill-color="#ffffff" draw:textarea-horizontal-align="justify" draw:auto-grow-height="true" draw:auto-grow-width="false" fo:min-height="1.012cm" fo:min-width="9.915cm" loext:decorative="false"/>
      <style:paragraph-properties style:writing-mode="lr-tb"/>
    </style:style>
    <style:style style:name="gr29" style:family="graphic" style:parent-style-name="standard">
      <style:graphic-properties draw:stroke="none" draw:fill="none" draw:textarea-horizontal-align="center" loext:decorative="false"/>
      <style:paragraph-properties style:writing-mode="lr-tb"/>
    </style:style>
    <style:style style:name="gr30" style:family="graphic" style:parent-style-name="standard">
      <style:graphic-properties svg:stroke-width="0.2cm" svg:stroke-color="#808080" draw:marker-start="Circle" draw:marker-start-width="0.53cm" draw:marker-end="Linienspitzen_20_4" draw:marker-end-width="0.53cm" draw:fill="solid" draw:fill-color="#bbe6fe" draw:textarea-vertical-align="middle" fo:padding-top="0.2cm" fo:padding-bottom="0.2cm" fo:padding-left="0.325cm" fo:padding-right="0.325cm" loext:decorative="false">
        <loext:stroke-complex-color loext:theme-type="dark1" loext:color-type="theme">
          <loext:transformation loext:type="lummod" loext:value="5000"/>
          <loext:transformation loext:type="lumoff" loext:value="5000"/>
        </loext:stroke-complex-color>
        <loext:fill-complex-color loext:theme-type="accent2" loext:color-type="theme">
          <loext:transformation loext:type="lummod" loext:value="2000"/>
          <loext:transformation loext:type="lumoff" loext:value="8000"/>
        </loext:fill-complex-color>
      </style:graphic-properties>
    </style:style>
    <style:style style:name="gr31" style:family="graphic" style:parent-style-name="standard">
      <style:graphic-properties svg:stroke-color="#8b0000" draw:fill-color="#ff0000" draw:textarea-vertical-align="middle" draw:auto-grow-height="false" fo:min-height="0.001cm" fo:min-width="0cm" fo:wrap-option="wrap" loext:decorative="false"/>
    </style:style>
    <style:style style:name="gr32" style:family="graphic" style:parent-style-name="standard">
      <style:graphic-properties draw:stroke="none" svg:stroke-color="#000000" draw:fill="none" draw:fill-color="#ffffff" draw:textarea-horizontal-align="left" draw:auto-grow-height="true" draw:auto-grow-width="true" fo:min-height="0.496cm" fo:min-width="0.509cm" loext:decorative="false"/>
      <style:paragraph-properties style:writing-mode="lr-tb"/>
    </style:style>
    <style:style style:name="gr33" style:family="graphic" style:parent-style-name="standard">
      <style:graphic-properties draw:stroke="none" svg:stroke-color="#000000" draw:fill="none" draw:fill-color="#ffffff" draw:textarea-horizontal-align="left" draw:auto-grow-height="true" draw:auto-grow-width="true" fo:min-height="1.267cm" fo:min-width="1.475cm" loext:decorative="false"/>
      <style:paragraph-properties style:writing-mode="lr-tb"/>
    </style:style>
    <style:style style:name="gr34" style:family="graphic" style:parent-style-name="standard">
      <style:graphic-properties draw:stroke="none" draw:fill="none" draw:textarea-horizontal-align="right" loext:decorative="false"/>
      <style:paragraph-properties style:writing-mode="lr-tb"/>
    </style:style>
    <style:style style:name="gr35" style:family="graphic" style:parent-style-name="standard">
      <style:graphic-properties svg:stroke-color="#ffd700" draw:fill-color="#ffff00" draw:textarea-vertical-align="middle" draw:auto-grow-height="false" fo:min-height="0cm" fo:min-width="0cm" fo:wrap-option="wrap" loext:decorative="false"/>
    </style:style>
    <style:style style:name="gr36" style:family="graphic" style:parent-style-name="standard">
      <style:graphic-properties svg:stroke-color="#2a6099" draw:fill-color="#00bfff" draw:textarea-vertical-align="middle" draw:auto-grow-height="false" fo:min-height="0.109cm" fo:min-width="0cm" fo:wrap-option="wrap" loext:decorative="false"/>
    </style:style>
    <style:style style:name="gr37" style:family="graphic" style:parent-style-name="standard">
      <style:graphic-properties svg:stroke-color="#2e8b57" draw:fill-color="#00ff00" draw:textarea-vertical-align="middle" draw:auto-grow-height="false" fo:min-height="0.044cm" fo:min-width="0cm" fo:wrap-option="wrap" loext:decorative="false"/>
    </style:style>
    <style:style style:name="gr38" style:family="graphic" style:parent-style-name="standard">
      <style:graphic-properties svg:stroke-color="#808080" draw:marker-start="Circle" draw:marker-start-width="0.3cm" draw:marker-end="Linienspitzen_20_4" draw:marker-end-width="0.3cm" draw:fill="solid" draw:fill-color="#bbe6fe" draw:textarea-vertical-align="middle" loext:decorative="false">
        <loext:stroke-complex-color loext:theme-type="dark1" loext:color-type="theme">
          <loext:transformation loext:type="lummod" loext:value="5000"/>
          <loext:transformation loext:type="lumoff" loext:value="5000"/>
        </loext:stroke-complex-color>
        <loext:fill-complex-color loext:theme-type="accent2" loext:color-type="theme">
          <loext:transformation loext:type="lummod" loext:value="2000"/>
          <loext:transformation loext:type="lumoff" loext:value="8000"/>
        </loext:fill-complex-color>
      </style:graphic-properties>
    </style:style>
    <style:style style:name="gr39" style:family="graphic" style:parent-style-name="standard">
      <style:graphic-properties draw:fill="solid" draw:fill-color="#bbe6fe" draw:textarea-horizontal-align="justify" draw:textarea-vertical-align="middle" draw:auto-grow-height="false" fo:min-height="0.554cm" fo:min-width="1.808cm" loext:decorative="false">
        <loext:fill-complex-color loext:theme-type="accent2" loext:color-type="theme">
          <loext:transformation loext:type="lummod" loext:value="2000"/>
          <loext:transformation loext:type="lumoff" loext:value="8000"/>
        </loext:fill-complex-color>
      </style:graphic-properties>
    </style:style>
    <style:style style:name="gr40" style:family="graphic" style:parent-style-name="standard">
      <style:graphic-properties draw:fill="solid" draw:fill-color="#ffe646" draw:textarea-horizontal-align="justify" draw:textarea-vertical-align="middle" draw:auto-grow-height="false" fo:min-height="0.018cm" fo:min-width="0cm" loext:decorative="false"/>
    </style:style>
    <style:style style:name="gr41" style:family="graphic" style:parent-style-name="standard">
      <style:graphic-properties draw:fill="solid" draw:fill-color="#ff2020" draw:textarea-horizontal-align="justify" draw:textarea-vertical-align="middle" draw:auto-grow-height="false" fo:min-height="0.018cm" fo:min-width="0.325cm" loext:decorative="false">
        <loext:fill-complex-color loext:theme-type="accent3" loext:color-type="theme">
          <loext:transformation loext:type="lummod" loext:value="6000"/>
          <loext:transformation loext:type="lumoff" loext:value="4000"/>
        </loext:fill-complex-color>
      </style:graphic-properties>
    </style:style>
    <style:style style:name="gr42" style:family="graphic" style:parent-style-name="standard">
      <style:graphic-properties draw:fill="solid" draw:fill-color="#00de34" draw:textarea-horizontal-align="justify" draw:textarea-vertical-align="middle" draw:auto-grow-height="false" fo:min-height="0.018cm" fo:min-width="0cm" loext:decorative="false">
        <loext:fill-complex-color loext:theme-type="accent1" loext:color-type="theme">
          <loext:transformation loext:type="lummod" loext:value="6000"/>
          <loext:transformation loext:type="lumoff" loext:value="4000"/>
        </loext:fill-complex-color>
      </style:graphic-properties>
    </style:style>
    <style:style style:name="gr43" style:family="graphic" style:parent-style-name="standard">
      <style:graphic-properties draw:fill="solid" draw:fill-color="#21a4fb" draw:textarea-horizontal-align="justify" draw:textarea-vertical-align="middle" draw:auto-grow-height="false" fo:min-height="0.018cm" fo:min-width="0.324cm" loext:decorative="false">
        <loext:fill-complex-color loext:theme-type="accent2" loext:color-type="theme">
          <loext:transformation loext:type="lummod" loext:value="6000"/>
          <loext:transformation loext:type="lumoff" loext:value="4000"/>
        </loext:fill-complex-color>
      </style:graphic-properties>
    </style:style>
    <style:style style:name="gr44" style:family="graphic" style:parent-style-name="standard">
      <style:graphic-properties draw:stroke="dash" draw:stroke-dash="Ultrafine_20_Dotted_20__28_var_29_" svg:stroke-width="0.1cm" svg:stroke-color="#9b51de" draw:marker-start-width="0.35cm" draw:marker-end-width="0.35cm" draw:fill="none" draw:fill-color="#bbe6fe" loext:fill-use-slide-background="false" draw:textarea-horizontal-align="justify" draw:textarea-vertical-align="middle" draw:auto-grow-height="false" fo:min-height="0cm" fo:min-width="1.379cm" fo:padding-top="0.175cm" fo:padding-bottom="0.175cm" fo:padding-left="0.3cm" fo:padding-right="0.3cm" loext:decorative="false">
        <loext:stroke-complex-color loext:theme-type="followed-hyperlink" loext:color-type="theme">
          <loext:transformation loext:type="lummod" loext:value="6000"/>
          <loext:transformation loext:type="lumoff" loext:value="4000"/>
        </loext:stroke-complex-color>
        <loext:fill-complex-color loext:theme-type="accent2" loext:color-type="theme">
          <loext:transformation loext:type="lummod" loext:value="2000"/>
          <loext:transformation loext:type="lumoff" loext:value="8000"/>
        </loext:fill-complex-color>
      </style:graphic-properties>
    </style:style>
    <style:style style:name="gr45" style:family="graphic" style:parent-style-name="standard">
      <style:graphic-properties draw:fill="solid" draw:fill-color="#bbe6fe" draw:textarea-horizontal-align="justify" draw:textarea-vertical-align="middle" draw:auto-grow-height="false" fo:min-height="0.555cm" fo:min-width="1.808cm" loext:decorative="false">
        <loext:fill-complex-color loext:theme-type="accent2" loext:color-type="theme">
          <loext:transformation loext:type="lummod" loext:value="2000"/>
          <loext:transformation loext:type="lumoff" loext:value="8000"/>
        </loext:fill-complex-color>
      </style:graphic-properties>
    </style:style>
    <style:style style:name="gr46" style:family="graphic" style:parent-style-name="standard">
      <style:graphic-properties draw:fill="solid" draw:fill-color="#21a4fb" draw:textarea-horizontal-align="justify" draw:textarea-vertical-align="middle" draw:auto-grow-height="false" fo:min-height="0.018cm" fo:min-width="0.325cm" loext:decorative="false">
        <loext:fill-complex-color loext:theme-type="accent2" loext:color-type="theme">
          <loext:transformation loext:type="lummod" loext:value="6000"/>
          <loext:transformation loext:type="lumoff" loext:value="4000"/>
        </loext:fill-complex-color>
      </style:graphic-properties>
    </style:style>
    <style:style style:name="gr47" style:family="graphic" style:parent-style-name="standard">
      <style:graphic-properties draw:fill="solid" draw:fill-color="#bbe6fe" draw:textarea-horizontal-align="justify" draw:textarea-vertical-align="middle" draw:auto-grow-height="false" fo:min-height="0.554cm" fo:min-width="1.809cm" loext:decorative="false">
        <loext:fill-complex-color loext:theme-type="accent2" loext:color-type="theme">
          <loext:transformation loext:type="lummod" loext:value="2000"/>
          <loext:transformation loext:type="lumoff" loext:value="8000"/>
        </loext:fill-complex-color>
      </style:graphic-properties>
    </style:style>
    <style:style style:name="gr48" style:family="graphic" style:parent-style-name="standard">
      <style:graphic-properties draw:fill="solid" draw:fill-color="#bbe6fe" draw:textarea-horizontal-align="justify" draw:textarea-vertical-align="middle" draw:auto-grow-height="false" fo:min-height="0.555cm" fo:min-width="1.809cm" loext:decorative="false">
        <loext:fill-complex-color loext:theme-type="accent2" loext:color-type="theme">
          <loext:transformation loext:type="lummod" loext:value="2000"/>
          <loext:transformation loext:type="lumoff" loext:value="8000"/>
        </loext:fill-complex-color>
      </style:graphic-properties>
    </style:style>
    <style:style style:name="gr49" style:family="graphic" style:parent-style-name="standard">
      <style:graphic-properties draw:stroke="dash" draw:stroke-dash="Ultrafine_20_Dotted_20__28_var_29_" svg:stroke-width="0.1cm" svg:stroke-color="#9b51de" draw:marker-start-width="0.35cm" draw:marker-end-width="0.35cm" draw:fill="none" draw:fill-color="#bbe6fe" loext:fill-use-slide-background="false" draw:textarea-horizontal-align="justify" draw:textarea-vertical-align="middle" draw:auto-grow-height="false" fo:min-height="0cm" fo:min-width="1.378cm" fo:padding-top="0.175cm" fo:padding-bottom="0.175cm" fo:padding-left="0.3cm" fo:padding-right="0.3cm" loext:decorative="false">
        <loext:stroke-complex-color loext:theme-type="followed-hyperlink" loext:color-type="theme">
          <loext:transformation loext:type="lummod" loext:value="6000"/>
          <loext:transformation loext:type="lumoff" loext:value="4000"/>
        </loext:stroke-complex-color>
        <loext:fill-complex-color loext:theme-type="accent2" loext:color-type="theme">
          <loext:transformation loext:type="lummod" loext:value="2000"/>
          <loext:transformation loext:type="lumoff" loext:value="8000"/>
        </loext:fill-complex-color>
      </style:graphic-properties>
    </style:style>
    <style:style style:name="gr50" style:family="graphic" style:parent-style-name="standard">
      <style:graphic-properties draw:stroke="none" svg:stroke-color="#000000" draw:fill="none" draw:fill-color="#ffffff" draw:textarea-horizontal-align="left" draw:auto-grow-height="true" draw:auto-grow-width="true" fo:min-height="0.412cm" fo:min-width="0.332cm" loext:decorative="false"/>
      <style:paragraph-properties style:writing-mode="lr-tb"/>
    </style:style>
    <style:style style:name="gr51" style:family="graphic" style:parent-style-name="standard">
      <style:graphic-properties draw:stroke="none" svg:stroke-color="#000000" draw:fill="none" draw:fill-color="#ffffff" draw:textarea-horizontal-align="left" draw:auto-grow-height="true" draw:auto-grow-width="false" fo:min-height="0.412cm" fo:min-width="0cm" loext:decorative="false"/>
      <style:paragraph-properties style:writing-mode="lr-tb"/>
    </style:style>
    <style:style style:name="gr52" style:family="graphic" style:parent-style-name="standard">
      <style:graphic-properties draw:stroke="none" svg:stroke-color="#000000" draw:fill="none" draw:fill-color="#ffffff" draw:textarea-horizontal-align="left" draw:auto-grow-height="true" draw:auto-grow-width="true" fo:min-height="0.412cm" fo:min-width="0.336cm" loext:decorative="false"/>
      <style:paragraph-properties style:writing-mode="lr-tb"/>
    </style:style>
    <style:style style:name="gr53"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54" style:family="graphic" style:parent-style-name="standard">
      <style:graphic-properties svg:stroke-color="#2e8b57" draw:fill-color="#00ff00" draw:textarea-vertical-align="middle" draw:auto-grow-height="false" fo:min-height="0cm" fo:min-width="0cm" fo:wrap-option="wrap" loext:decorative="false"/>
    </style:style>
    <style:style style:name="gr55" style:family="graphic" style:parent-style-name="standard">
      <style:graphic-properties svg:stroke-color="#8b0000" draw:fill-color="#ff0000" draw:textarea-vertical-align="middle" draw:auto-grow-height="false" fo:min-height="0.026cm" fo:min-width="0cm" fo:wrap-option="wrap" loext:decorative="false"/>
    </style:style>
    <style:style style:name="gr56" style:family="graphic" style:parent-style-name="standard">
      <style:graphic-properties svg:stroke-color="#2a6099" draw:fill-color="#00bfff" draw:textarea-vertical-align="middle" draw:auto-grow-height="false" fo:min-height="0.048cm" fo:min-width="0cm" fo:wrap-option="wrap" loext:decorative="false"/>
    </style:style>
    <style:style style:name="gr57" style:family="graphic" style:parent-style-name="standard">
      <style:graphic-properties svg:stroke-color="#8b0000" draw:fill-color="#ff0000" draw:textarea-vertical-align="middle" draw:auto-grow-height="false" fo:min-height="0cm" fo:min-width="0cm" fo:wrap-option="wrap" loext:decorative="false"/>
    </style:style>
    <style:style style:name="gr58" style:family="graphic" style:parent-style-name="standard">
      <style:graphic-properties svg:stroke-color="#2a6099" draw:fill-color="#00bfff" draw:textarea-vertical-align="middle" draw:auto-grow-height="false" fo:min-height="0cm" fo:min-width="0cm" fo:wrap-option="wrap" loext:decorative="false"/>
    </style:style>
    <style:style style:name="gr59" style:family="graphic" style:parent-style-name="standard">
      <style:graphic-properties draw:fill="solid" draw:fill-color="#000000" draw:textarea-horizontal-align="justify" draw:textarea-vertical-align="middle" draw:auto-grow-height="false" fo:min-height="1.046cm" fo:min-width="0cm" draw:shadow="visible" draw:shadow-color="#00ff00" loext:decorative="false"/>
    </style:style>
    <style:style style:name="gr60" style:family="graphic" style:parent-style-name="objectwithoutfill">
      <style:graphic-properties svg:stroke-width="0.1cm" svg:stroke-color="#000000" draw:marker-start-width="0.36cm" draw:marker-end="Pilspissar_20_8" draw:marker-end-width="0.38cm" draw:fill="none" draw:textarea-vertical-align="middle" fo:padding-top="0.15cm" fo:padding-bottom="0.15cm" fo:padding-left="0.275cm" fo:padding-right="0.275cm" draw:shadow="visible" draw:shadow-color="#00ff00" loext:decorative="false"/>
    </style:style>
    <style:style style:name="gr61" style:family="graphic" style:parent-style-name="Objekt_20_utan_20_fyll_20_og_20_utan_20_linjer">
      <style:graphic-properties draw:stroke="solid" draw:fill="none" draw:textarea-horizontal-align="center" draw:textarea-vertical-align="middle" draw:color-mode="standard" draw:luminance="0%" draw:contrast="0%" draw:gamma="100%" draw:red="0%" draw:green="0%" draw:blue="0%" fo:clip="rect(0cm, 3.909cm, 0cm, 0cm)" draw:image-opacity="100%" style:mirror="none" loext:decorative="false"/>
    </style:style>
    <style:style style:name="gr62"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cm, 1.681cm, 0cm, 1.615cm)" draw:image-opacity="100%" style:mirror="none" loext:decorative="false"/>
    </style:style>
    <style:style style:name="gr63" style:family="graphic" style:parent-style-name="standard">
      <style:graphic-properties draw:stroke="none" draw:fill="solid" draw:fill-color="#4682b4" draw:textarea-horizontal-align="justify" draw:textarea-vertical-align="middle" draw:auto-grow-height="false" fo:min-height="10.148cm" fo:min-width="9.187cm" loext:decorative="false"/>
    </style:style>
    <style:style style:name="gr64" style:family="graphic" style:parent-style-name="standard">
      <style:graphic-properties draw:textarea-vertical-align="middle" fo:min-height="0.653cm" fo:min-width="0.403cm" loext:decorative="false"/>
    </style:style>
    <style:style style:name="gr65"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1.094cm, 1.195cm, 3.183cm, 1.444cm)" draw:image-opacity="100%" style:mirror="none" loext:decorative="false"/>
    </style:style>
    <style:style style:name="gr66"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cm, 0.196cm, 2.524cm, 1.93cm)" draw:image-opacity="100%" style:mirror="none" loext:decorative="false"/>
    </style:style>
    <style:style style:name="gr67" style:family="graphic" style:parent-style-name="standard">
      <style:graphic-properties svg:stroke-width="0.1cm" svg:stroke-color="#ffebcd" draw:marker-start-width="0.36cm" draw:marker-end-width="0.36cm" draw:fill="none" draw:textarea-horizontal-align="justify" draw:textarea-vertical-align="middle" draw:auto-grow-height="false" fo:min-height="0.2cm" fo:min-width="0.116cm" fo:padding-top="0.15cm" fo:padding-bottom="0.15cm" fo:padding-left="0.275cm" fo:padding-right="0.275cm" loext:decorative="false"/>
    </style:style>
    <style:style style:name="gr68" style:family="graphic" style:parent-style-name="objectwithoutfill">
      <style:graphic-properties svg:stroke-width="0.1cm" svg:stroke-color="#ffebcd" draw:marker-start-width="0.36cm" draw:marker-end-width="0.36cm" draw:fill="none" draw:textarea-vertical-align="middle" fo:padding-top="0.15cm" fo:padding-bottom="0.15cm" fo:padding-left="0.275cm" fo:padding-right="0.275cm" loext:decorative="false"/>
    </style:style>
    <style:style style:name="gr69" style:family="graphic" style:parent-style-name="standard">
      <style:graphic-properties draw:stroke="none" draw:fill="solid" draw:fill-color="#4682b4" draw:textarea-horizontal-align="justify" draw:textarea-vertical-align="middle" draw:auto-grow-height="false" fo:min-height="10.08cm" fo:min-width="11.365cm" loext:decorative="false"/>
    </style:style>
    <style:style style:name="gr70" style:family="graphic" style:parent-style-name="standard">
      <style:graphic-properties draw:stroke="none" svg:stroke-color="#000000" draw:fill="none" draw:fill-color="#ffffff" draw:textarea-horizontal-align="left" draw:auto-grow-height="true" draw:auto-grow-width="true" fo:min-height="0.496cm" fo:min-width="0.861cm" loext:decorative="false"/>
      <style:paragraph-properties style:writing-mode="lr-tb"/>
    </style:style>
    <style:style style:name="gr71" style:family="graphic" style:parent-style-name="standard">
      <style:graphic-properties draw:stroke="none" draw:fill="solid" draw:fill-color="#4682b4" draw:textarea-horizontal-align="justify" draw:textarea-vertical-align="middle" draw:auto-grow-height="false" fo:min-height="9.003cm" fo:min-width="14.171cm" loext:decorative="false"/>
    </style:style>
    <style:style style:name="gr72" style:family="graphic" style:parent-style-name="standard">
      <style:graphic-properties draw:stroke="none" svg:stroke-color="#000000" draw:fill="none" draw:fill-color="#ffffff" draw:textarea-horizontal-align="left" draw:auto-grow-height="true" draw:auto-grow-width="true" fo:min-height="1.207cm" fo:min-width="3.406cm" loext:decorative="false"/>
      <style:paragraph-properties style:writing-mode="lr-tb"/>
    </style:style>
    <style:style style:name="gr73" style:family="graphic" style:parent-style-name="standard">
      <style:graphic-properties draw:fill-color="#c71585" draw:textarea-vertical-align="middle" draw:auto-grow-height="false" fo:min-height="0cm" fo:min-width="0cm" loext:decorative="false"/>
    </style:style>
    <style:style style:name="gr74" style:family="graphic" style:parent-style-name="standard">
      <style:graphic-properties draw:fill-color="#008000" draw:textarea-vertical-align="middle" draw:auto-grow-height="false" fo:min-height="0.5cm" fo:min-width="0.25cm" loext:decorative="false"/>
    </style:style>
    <style:style style:name="gr75" style:family="graphic" style:parent-style-name="standard">
      <style:graphic-properties draw:fill-color="#708090" draw:auto-grow-height="false" fo:min-height="0cm" fo:min-width="0cm" fo:wrap-option="wrap" loext:decorative="false"/>
    </style:style>
    <style:style style:name="gr76" style:family="graphic" style:parent-style-name="standard">
      <style:graphic-properties draw:fill-color="#d2691e" draw:textarea-horizontal-align="justify" draw:textarea-vertical-align="middle" draw:auto-grow-height="false" fo:min-height="0cm" fo:min-width="0cm" loext:decorative="false"/>
    </style:style>
    <style:style style:name="gr77" style:family="graphic" style:parent-style-name="standard">
      <style:graphic-properties draw:fill-color="#000000" draw:textarea-horizontal-align="justify" draw:textarea-vertical-align="middle" draw:auto-grow-height="false" fo:min-height="0.237cm" fo:min-width="0.153cm" fo:wrap-option="no-wrap" loext:decorative="false"/>
    </style:style>
    <style:style style:name="gr78"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703cm, 0cm, 1.056cm, 0cm)" draw:image-opacity="100%" style:mirror="none" loext:decorative="false"/>
    </style:style>
    <style:style style:name="gr79" style:family="graphic" style:parent-style-name="standard">
      <style:graphic-properties draw:textarea-horizontal-align="justify" draw:textarea-vertical-align="middle" draw:auto-grow-height="false" fo:min-height="1.372cm" fo:min-width="2.44cm" fo:wrap-option="no-wrap" style:writing-mode="lr-tb" loext:decorative="false"/>
      <style:paragraph-properties style:writing-mode="lr-tb"/>
    </style:style>
    <style:style style:name="gr80" style:family="graphic" style:parent-style-name="standard">
      <style:graphic-properties draw:stroke="none" draw:fill="solid" draw:fill-color="#4682b4" draw:textarea-horizontal-align="justify" draw:textarea-vertical-align="middle" draw:auto-grow-height="false" fo:min-height="10.08cm" fo:min-width="18.713cm" loext:decorative="false"/>
    </style:style>
    <style:style style:name="gr81" style:family="graphic" style:parent-style-name="standard">
      <style:graphic-properties draw:fill="solid" draw:fill-color="#080808" draw:textarea-horizontal-align="justify" draw:textarea-vertical-align="middle" draw:auto-grow-height="false" fo:min-height="1.061cm" fo:min-width="0.979cm" loext:decorative="false">
        <loext:fill-complex-color loext:theme-type="dark1" loext:color-type="theme">
          <loext:transformation loext:type="lummod" loext:value="9500"/>
          <loext:transformation loext:type="lumoff" loext:value="320"/>
        </loext:fill-complex-color>
      </style:graphic-properties>
    </style:style>
    <style:style style:name="gr82" style:family="graphic" style:parent-style-name="standard">
      <style:graphic-properties draw:stroke="dash" draw:stroke-dash="Ultrafine_20_Dotted_20__28_var_29_" svg:stroke-width="0.1cm" svg:stroke-color="#9b51de" draw:marker-start-width="0.35cm" draw:marker-end-width="0.35cm" draw:fill="none" draw:fill-color="#bbe6fe" loext:fill-use-slide-background="false" draw:textarea-horizontal-align="justify" draw:textarea-vertical-align="middle" draw:auto-grow-height="false" fo:min-height="0.961cm" fo:min-width="1.575cm" fo:padding-top="0.175cm" fo:padding-bottom="0.175cm" fo:padding-left="0.3cm" fo:padding-right="0.3cm" loext:decorative="false">
        <loext:stroke-complex-color loext:theme-type="followed-hyperlink" loext:color-type="theme">
          <loext:transformation loext:type="lummod" loext:value="6000"/>
          <loext:transformation loext:type="lumoff" loext:value="4000"/>
        </loext:stroke-complex-color>
        <loext:fill-complex-color loext:theme-type="accent2" loext:color-type="theme">
          <loext:transformation loext:type="lummod" loext:value="2000"/>
          <loext:transformation loext:type="lumoff" loext:value="8000"/>
        </loext:fill-complex-color>
      </style:graphic-properties>
    </style:style>
    <style:style style:name="gr83" style:family="graphic" style:parent-style-name="objectwithoutfill">
      <style:graphic-properties draw:stroke="dash" draw:stroke-dash="Fine_20_Dotted" svg:stroke-color="#4efb34" draw:fill="none" draw:textarea-vertical-align="middle" loext:decorative="false">
        <loext:stroke-complex-color loext:theme-type="accent1" loext:color-type="theme">
          <loext:transformation loext:type="lummod" loext:value="6000"/>
          <loext:transformation loext:type="lumoff" loext:value="4000"/>
        </loext:stroke-complex-color>
      </style:graphic-properties>
    </style:style>
    <style:style style:name="gr84" style:family="graphic" style:parent-style-name="standard">
      <style:graphic-properties svg:stroke-color="#ffd700" draw:fill="solid" draw:fill-color="#ff0000" draw:textarea-vertical-align="middle" draw:auto-grow-height="false" fo:min-height="0.047cm" fo:min-width="0cm" fo:wrap-option="wrap" loext:decorative="false"/>
    </style:style>
    <style:style style:name="gr85" style:family="graphic" style:parent-style-name="objectwithoutfill">
      <style:graphic-properties draw:fill="none" draw:textarea-vertical-align="middle" loext:decorative="false"/>
    </style:style>
    <style:style style:name="gr86" style:family="graphic" style:parent-style-name="standard">
      <style:graphic-properties draw:fill="solid" draw:fill-color="#bbe6fe" draw:textarea-horizontal-align="justify" draw:textarea-vertical-align="middle" draw:auto-grow-height="false" fo:min-height="2.162cm" fo:min-width="4.973cm" loext:decorative="false"/>
    </style:style>
    <style:style style:name="gr87" style:family="graphic" style:parent-style-name="standard">
      <style:graphic-properties svg:stroke-color="#8b0000" draw:fill-color="#f4a460" draw:textarea-horizontal-align="justify" draw:textarea-vertical-align="middle" draw:auto-grow-height="false" fo:min-height="1.176cm" fo:min-width="0.926cm" loext:decorative="false"/>
    </style:style>
    <style:style style:name="gr88" style:family="graphic" style:parent-style-name="standard">
      <style:graphic-properties draw:textarea-vertical-align="middle" loext:decorative="false"/>
    </style:style>
    <style:style style:name="gr89" style:family="graphic" style:parent-style-name="standard">
      <style:graphic-properties draw:fill-color="#00ced1" draw:textarea-vertical-align="middle" loext:decorative="false"/>
    </style:style>
    <style:style style:name="gr90" style:family="graphic" style:parent-style-name="standard">
      <style:graphic-properties svg:stroke-width="0.3cm" svg:stroke-color="#dc143c" draw:marker-start="Pilspissar_20_3" draw:marker-start-width="0.68cm" draw:marker-end="Circle" draw:marker-end-width="0.68cm" draw:textarea-vertical-align="middle" fo:padding-top="0.25cm" fo:padding-bottom="0.25cm" fo:padding-left="0.375cm" fo:padding-right="0.375cm" loext:decorative="false"/>
    </style:style>
    <style:style style:name="gr91" style:family="graphic" style:parent-style-name="Objekt_20_utan_20_fyll_20_og_20_utan_20_linjer">
      <style:graphic-properties draw:stroke="solid"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92" style:family="graphic" style:parent-style-name="standard">
      <style:graphic-properties draw:stroke="none" draw:fill="solid" draw:fill-color="#4682b4" draw:textarea-horizontal-align="justify" draw:textarea-vertical-align="middle" draw:auto-grow-height="false" fo:min-height="9.373cm" fo:min-width="19.188cm" loext:decorative="false"/>
    </style:style>
    <style:style style:name="gr93" style:family="graphic" style:parent-style-name="standard">
      <style:graphic-properties draw:stroke="none" draw:fill="solid" draw:fill-color="#ffff00" draw:textarea-horizontal-align="justify" draw:textarea-vertical-align="middle" draw:auto-grow-height="false" fo:min-height="4.307cm" fo:min-width="3.154cm" loext:decorative="false"/>
    </style:style>
    <style:style style:name="gr94" style:family="graphic" style:parent-style-name="Object_20_with_20_no_20_fill_20_and_20_no_20_line">
      <style:graphic-properties draw:textarea-horizontal-align="center" draw:textarea-vertical-align="middle" draw:ole-draw-aspect="1" loext:decorative="false"/>
    </style:style>
    <style:style style:name="gr95" style:family="graphic" style:parent-style-name="standard">
      <style:graphic-properties svg:stroke-width="0.3cm" svg:stroke-color="#ff1493" draw:marker-start-width="0.66cm" draw:marker-end-width="0.66cm" draw:fill="none" draw:textarea-horizontal-align="justify" draw:textarea-vertical-align="middle" draw:auto-grow-height="false" fo:min-height="0.418cm" fo:min-width="0.616cm" fo:padding-top="0.25cm" fo:padding-bottom="0.25cm" fo:padding-left="0.375cm" fo:padding-right="0.375cm" loext:decorative="false"/>
    </style:style>
    <style:style style:name="gr96" style:family="graphic" style:parent-style-name="objectwithoutfill">
      <style:graphic-properties svg:stroke-color="#ff1493" draw:marker-end="Pilspissar_20_1" draw:marker-end-width="0.3cm" draw:fill="none" draw:textarea-vertical-align="middle" loext:decorative="false"/>
    </style:style>
    <style:style style:name="gr97" style:family="graphic" style:parent-style-name="standard">
      <style:graphic-properties draw:fill="solid" draw:fill-color="#9370db" draw:textarea-horizontal-align="justify" draw:textarea-vertical-align="middle" draw:auto-grow-height="false" fo:min-height="0.75cm" fo:min-width="3.5cm" loext:decorative="false"/>
    </style:style>
    <style:style style:name="gr98" style:family="graphic" style:parent-style-name="standard">
      <style:graphic-properties draw:stroke="none" draw:stroke-dash="Dash_20_2" svg:stroke-color="#2a6099" draw:marker-start="" draw:marker-start-width="0.28cm" draw:marker-start-center="false" draw:marker-end="" draw:marker-end-width="0.28cm" draw:marker-end-center="false" svg:stroke-opacity="100%" draw:stroke-linejoin="round" svg:stroke-linecap="butt" draw:fill="solid" draw:secondary-fill-color="#729fcf" draw:gradient-step-count="0" draw:fill-hatch-solid="false" loext:fill-use-slide-background="false" draw:opacity="100%" draw:opacity-name="" draw:fill-image-width="0cm" draw:fill-image-height="0cm" style:repeat="repeat" draw:fill-image-ref-point-x="0%" draw:fill-image-ref-point-y="0%" draw:fill-image-ref-point="center" draw:tile-repeat-offset="0% vertical" draw:shadow="hidden" draw:shadow-offset-x="0.05cm" draw:shadow-offset-y="0.05cm" draw:shadow-color="#ff5429" draw:shadow-opacity="100%" loext:shadow-blur="0cm" loext:decorative="false"/>
    </style:style>
    <style:style style:name="gr99" style:family="graphic" style:parent-style-name="standard">
      <style:graphic-properties draw:stroke="none" svg:stroke-width="0cm" draw:fill="solid" draw:fill-color="#9370db" draw:shadow="hidden" dr3d:vertical-segments="154" dr3d:close-front="true" dr3d:close-back="true" loext:decorative="false"/>
    </style:style>
    <style:style style:name="gr100" style:family="graphic" style:parent-style-name="standard">
      <style:graphic-properties draw:stroke="none" svg:stroke-width="0cm" draw:fill="solid" draw:fill-color="#2a6099" draw:opacity="100%" draw:shadow="hidden" dr3d:vertical-segments="30" dr3d:close-front="true" dr3d:close-back="true" loext:decorative="false"/>
    </style:style>
    <style:style style:name="gr101" style:family="graphic" style:parent-style-name="standard">
      <style:graphic-properties draw:stroke="none" svg:stroke-width="0cm" draw:fill="solid" draw:fill-color="#765aaf" draw:shadow="hidden" dr3d:vertical-segments="74" dr3d:close-front="true" dr3d:close-back="true" loext:decorative="false"/>
    </style:style>
    <style:style style:name="gr102" style:family="graphic" style:parent-style-name="standard">
      <style:graphic-properties draw:stroke="none" svg:stroke-width="0cm" draw:fill="solid" draw:fill-color="#2a6099" draw:opacity="100%" draw:shadow="hidden" dr3d:vertical-segments="160" dr3d:close-front="true" dr3d:close-back="true" loext:decorative="false"/>
    </style:style>
    <style:style style:name="gr103" style:family="graphic" style:parent-style-name="standard">
      <style:graphic-properties draw:stroke="none" svg:stroke-width="0cm" draw:fill="solid" draw:fill-color="#765aaf" draw:shadow="hidden" dr3d:vertical-segments="122" dr3d:close-front="true" dr3d:close-back="true" loext:decorative="false"/>
    </style:style>
    <style:style style:name="gr104" style:family="graphic" style:parent-style-name="standard">
      <style:graphic-properties draw:stroke="none" svg:stroke-width="0cm" draw:fill="solid" draw:fill-color="#2a6099" draw:opacity="100%" draw:shadow="hidden" dr3d:vertical-segments="225" dr3d:close-front="true" dr3d:close-back="true" loext:decorative="false"/>
    </style:style>
    <style:style style:name="gr105" style:family="graphic" style:parent-style-name="standard">
      <style:graphic-properties draw:stroke="none" draw:fill="solid" draw:fill-color="#765aaf" draw:shadow="hidden" dr3d:vertical-segments="26" dr3d:close-front="true" dr3d:close-back="true" loext:decorative="false"/>
    </style:style>
    <style:style style:name="gr106" style:family="graphic" style:parent-style-name="standard">
      <style:graphic-properties draw:stroke="none" svg:stroke-width="0cm" draw:fill="solid" draw:fill-color="#2a6099" draw:opacity="100%" draw:shadow="hidden" dr3d:vertical-segments="80" dr3d:close-front="true" dr3d:close-back="true" loext:decorative="false"/>
    </style:style>
    <style:style style:name="gr107" style:family="graphic" style:parent-style-name="standard">
      <style:graphic-properties draw:stroke="none" draw:fill="solid" draw:fill-color="#765aaf" draw:shadow="hidden" dr3d:vertical-segments="2" dr3d:close-front="true" dr3d:close-back="true" loext:decorative="false"/>
    </style:style>
    <style:style style:name="gr108" style:family="graphic" style:parent-style-name="standard">
      <style:graphic-properties draw:stroke="none" svg:stroke-width="0cm" draw:fill="solid" draw:fill-color="#2a6099" draw:opacity="100%" draw:shadow="hidden" dr3d:vertical-segments="6" dr3d:close-front="true" dr3d:close-back="true" loext:decorative="false"/>
    </style:style>
    <style:style style:name="gr109" style:family="graphic" style:parent-style-name="standard">
      <style:graphic-properties draw:fill="solid" draw:fill-color="#00ced1" draw:textarea-horizontal-align="justify" draw:textarea-vertical-align="middle" draw:auto-grow-height="false" fo:min-height="0.75cm" fo:min-width="0cm" loext:decorative="false"/>
    </style:style>
    <style:style style:name="gr110" style:family="graphic" style:parent-style-name="standard">
      <style:graphic-properties draw:stroke="none" svg:stroke-width="0cm" draw:fill="solid" draw:fill-color="#00bfff" dr3d:vertical-segments="4" dr3d:close-front="true" dr3d:close-back="true" loext:decorative="false"/>
    </style:style>
    <style:style style:name="gr111" style:family="graphic" style:parent-style-name="standard">
      <style:graphic-properties draw:stroke="none" svg:stroke-width="0cm" draw:fill="solid" draw:fill-color="#2a6099" draw:opacity="100%" dr3d:vertical-segments="16" dr3d:close-front="true" dr3d:close-back="true" loext:decorative="false"/>
    </style:style>
    <style:style style:name="gr112" style:family="graphic" style:parent-style-name="objectwithoutfill">
      <style:graphic-properties svg:stroke-color="#00bfff" draw:marker-end="Pilspissar_20_2" draw:marker-end-width="0.3cm" draw:fill="none" draw:fill-color="#00bfff" draw:textarea-vertical-align="middle" loext:decorative="false"/>
    </style:style>
    <style:style style:name="gr113"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cm, 0cm, 4.061cm, 0cm)" draw:image-opacity="100%" style:mirror="none" loext:decorative="false"/>
    </style:style>
    <style:style style:name="gr114" style:family="graphic">
      <style:graphic-properties loext:decorative="false"/>
    </style:style>
    <style:style style:name="gr115" style:family="graphic" style:parent-style-name="standard">
      <style:graphic-properties draw:stroke="none" svg:stroke-color="#000000" draw:fill="solid" draw:fill-color="#000000" draw:textarea-horizontal-align="left" draw:textarea-vertical-align="middle" draw:auto-grow-height="true" draw:auto-grow-width="true" fo:min-height="0cm" fo:min-width="0cm" draw:shadow="hidden" loext:decorative="false"/>
    </style:style>
    <style:style style:name="gr116"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cm, 4.51cm, 0cm, 0cm)" draw:image-opacity="100%" style:mirror="none" loext:decorative="false"/>
    </style:style>
    <style:style style:name="gr117"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537cm, 0cm, 0.842cm, 0cm)" draw:image-opacity="100%" style:mirror="none" loext:decorative="false"/>
    </style:style>
    <style:style style:name="gr118"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cm, 1.043cm, 0cm, 3.529cm)" draw:image-opacity="100%" style:mirror="none" loext:decorative="false"/>
    </style:style>
    <style:style style:name="gr119" style:family="graphic" style:parent-style-name="Objekt_20_uten_20_fyll_20_og_20_linjer">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120" style:family="graphic" style:parent-style-name="standard">
      <style:graphic-properties draw:stroke="none" draw:fill="solid" draw:fill-color="#7fffd4" draw:textarea-horizontal-align="justify" draw:textarea-vertical-align="middle" draw:auto-grow-height="false" fo:min-height="10.788cm" fo:min-width="8.009cm" loext:decorative="false"/>
    </style:style>
    <style:style style:name="gr121" style:family="graphic" style:parent-style-name="standard">
      <style:graphic-properties svg:stroke-width="0.1cm" svg:stroke-color="#8b0000" draw:marker-start="Circle" draw:marker-start-width="0.45cm" draw:marker-end="Pilspissar_20_1" draw:marker-end-width="0.45cm" draw:textarea-vertical-align="middle" fo:padding-top="0.175cm" fo:padding-bottom="0.175cm" fo:padding-left="0.3cm" fo:padding-right="0.3cm" loext:decorative="false"/>
    </style:style>
    <style:style style:name="gr122" style:family="graphic" style:parent-style-name="standard">
      <style:graphic-properties svg:stroke-color="#000000" draw:fill="gradient" draw:fill-gradient-name="Gradient_20_2" draw:gradient-step-count="64" draw:textarea-horizontal-align="justify" draw:textarea-vertical-align="middle" draw:auto-grow-height="false" fo:min-height="0.75cm" fo:min-width="5.5cm" loext:decorative="false"/>
    </style:style>
    <style:style style:name="gr123" style:family="graphic" style:parent-style-name="standard">
      <style:graphic-properties svg:stroke-color="#000000" draw:fill="gradient" draw:fill-gradient-name="Gradient_20_1" draw:gradient-step-count="64" draw:textarea-horizontal-align="justify" draw:textarea-vertical-align="middle" draw:auto-grow-height="false" fo:min-height="0.75cm" fo:min-width="5.5cm" loext:decorative="false"/>
    </style:style>
    <style:style style:name="gr124" style:family="graphic" style:parent-style-name="standard">
      <style:graphic-properties draw:fill="solid" draw:fill-color="#6b8e23" draw:gradient-step-count="0" draw:textarea-horizontal-align="justify" draw:textarea-vertical-align="middle" draw:auto-grow-height="false" fo:min-height="6.251cm" fo:min-width="9.251cm" loext:decorative="false"/>
    </style:style>
    <style:style style:name="gr125" style:family="graphic" style:parent-style-name="standard">
      <style:graphic-properties draw:fill="gradient" draw:fill-gradient-name="Gradient_20_3" draw:gradient-step-count="0" draw:textarea-horizontal-align="justify" draw:textarea-vertical-align="middle" draw:auto-grow-height="false" fo:min-height="0.325cm" fo:min-width="0.075cm" loext:decorative="false"/>
    </style:style>
    <style:style style:name="gr126" style:family="graphic" style:parent-style-name="standard">
      <style:graphic-properties draw:fill="gradient" draw:fill-gradient-name="Gradient_20_3" draw:gradient-step-count="0" draw:textarea-horizontal-align="justify" draw:textarea-vertical-align="middle" draw:auto-grow-height="false" fo:min-height="0.324cm" fo:min-width="0.075cm" loext:decorative="false"/>
    </style:style>
    <style:style style:name="gr127" style:family="graphic" style:parent-style-name="standard">
      <style:graphic-properties draw:fill="gradient" draw:fill-gradient-name="Gradient_20_3" draw:gradient-step-count="0" draw:textarea-horizontal-align="justify" draw:textarea-vertical-align="middle" draw:auto-grow-height="false" fo:min-height="0.325cm" fo:min-width="0.074cm" loext:decorative="false"/>
    </style:style>
    <style:style style:name="gr128" style:family="graphic" style:parent-style-name="standard">
      <style:graphic-properties draw:fill="gradient" draw:fill-gradient-name="Gradient_20_3" draw:gradient-step-count="0" draw:textarea-horizontal-align="justify" draw:textarea-vertical-align="middle" draw:auto-grow-height="false" fo:min-height="0.324cm" fo:min-width="0.074cm" loext:decorative="false"/>
    </style:style>
    <style:style style:name="gr129" style:family="graphic" style:parent-style-name="standard">
      <style:graphic-properties draw:fill="gradient" draw:fill-gradient-name="Gradient_20_6" draw:gradient-step-count="64" draw:textarea-horizontal-align="justify" draw:textarea-vertical-align="middle" draw:auto-grow-height="false" fo:min-height="0.325cm" fo:min-width="0.074cm" loext:decorative="false"/>
    </style:style>
    <style:style style:name="gr130" style:family="graphic" style:parent-style-name="objectwithoutfill">
      <style:graphic-properties draw:marker-end="Pilspissar_20_4" draw:marker-end-width="0.3cm" draw:fill="none" draw:textarea-vertical-align="middle" loext:decorative="false"/>
    </style:style>
    <style:style style:name="gr131" style:family="graphic" style:parent-style-name="objectwithoutfill">
      <style:graphic-properties svg:stroke-width="0.2cm" svg:stroke-color="#00ff00" draw:marker-start-width="0.51cm" draw:marker-end-width="0.51cm" draw:fill="none" draw:textarea-vertical-align="middle" fo:padding-top="0.2cm" fo:padding-bottom="0.2cm" fo:padding-left="0.325cm" fo:padding-right="0.325cm" loext:decorative="false"/>
    </style:style>
    <style:style style:name="gr132" style:family="graphic" style:parent-style-name="objectwithoutfill">
      <style:graphic-properties draw:stroke="dash" draw:stroke-dash="Long_20_Dot" draw:fill="none" draw:textarea-vertical-align="middle" loext:decorative="false"/>
    </style:style>
    <style:style style:name="gr133" style:family="graphic" style:parent-style-name="standard">
      <style:graphic-properties svg:stroke-color="#000000" draw:fill="solid" draw:fill-color="#00ced1" draw:textarea-horizontal-align="justify" draw:textarea-vertical-align="middle" draw:auto-grow-height="false" fo:min-height="3.05cm" fo:min-width="4cm" loext:decorative="false"/>
    </style:style>
    <style:style style:name="gr134" style:family="graphic" style:parent-style-name="standard">
      <style:graphic-properties svg:stroke-color="#000000" draw:fill="solid" draw:fill-color="#00ff00" draw:textarea-horizontal-align="justify" draw:textarea-vertical-align="middle" draw:auto-grow-height="false" fo:min-height="3.25cm" fo:min-width="4cm" loext:decorative="false"/>
    </style:style>
    <style:style style:name="gr135" style:family="graphic" style:parent-style-name="standard">
      <style:graphic-properties svg:stroke-color="#000000" draw:fill="solid" draw:fill-color="#f0e68c" draw:textarea-horizontal-align="justify" draw:textarea-vertical-align="middle" draw:auto-grow-height="false" fo:min-height="3.25cm" fo:min-width="4cm" loext:decorative="false"/>
    </style:style>
    <style:style style:name="gr136" style:family="graphic" style:parent-style-name="standard">
      <style:graphic-properties svg:stroke-color="#000000" draw:fill="solid" draw:fill-color="#00ff00" draw:textarea-horizontal-align="justify" draw:textarea-vertical-align="middle" draw:auto-grow-height="false" fo:min-height="3.05cm" fo:min-width="4cm" loext:decorative="false"/>
    </style:style>
    <style:style style:name="gr137" style:family="graphic" style:parent-style-name="objectwithoutfill">
      <style:graphic-properties draw:marker-end="Pilspissar_20_5" draw:marker-end-width="0.3cm" draw:fill="none" draw:textarea-vertical-align="middle" loext:decorative="false"/>
    </style:style>
    <style:style style:name="gr138" style:family="graphic" style:parent-style-name="objectwithoutfill">
      <style:graphic-properties draw:marker-end="Pilspissar_20_6" draw:marker-end-width="0.3cm" draw:fill="none" draw:textarea-vertical-align="middle" loext:decorative="false"/>
    </style:style>
    <style:style style:name="gr139" style:family="graphic" style:parent-style-name="Objekt_20_utan_20_fyll_20_og_20_utan_20_linjer">
      <style:graphic-properties draw:stroke="none" draw:fill="none" draw:textarea-horizontal-align="center" draw:textarea-vertical-align="middle" draw:color-mode="standard" draw:luminance="0%" draw:contrast="0%" draw:gamma="100%" draw:red="0%" draw:green="0%" draw:blue="0%" fo:clip="rect(0cm, 0cm, 0.704cm, 0cm)" draw:image-opacity="100%" style:mirror="none" loext:decorative="false"/>
    </style:style>
    <style:style style:name="gr140" style:family="graphic" style:parent-style-name="standard" style:list-style-name="L2">
      <style:graphic-properties draw:stroke="none" draw:fill="none" loext:decorative="false"/>
      <style:paragraph-properties style:writing-mode="lr-tb"/>
    </style:style>
    <style:style style:name="gr141" style:family="graphic" style:parent-style-name="standard" style:list-style-name="L2">
      <style:graphic-properties draw:stroke="none" draw:fill="none" loext:decorative="false"/>
      <style:paragraph-properties style:writing-mode="lr-tb"/>
    </style:style>
    <style:style style:name="gr142" style:family="graphic" style:parent-style-name="Objekt_20_uten_20_fyll_20_og_20_linjer">
      <style:graphic-properties draw:textarea-horizontal-align="center" draw:textarea-vertical-align="middle" draw:color-mode="standard" draw:luminance="0%" draw:contrast="0%" draw:gamma="100%" draw:red="0%" draw:green="0%" draw:blue="0%" fo:clip="rect(0cm, 0cm, 0cm, 0cm)" draw:image-opacity="100%" style:mirror="none" loext:decorative="false"/>
    </style:style>
    <style:style style:name="pr1" style:family="presentation" style:parent-style-name="DNA-subtitle">
      <style:graphic-properties draw:fill-color="#ffffff" fo:min-height="9.134cm" loext:decorative="false"/>
      <style:paragraph-properties style:writing-mode="lr-tb"/>
    </style:style>
    <style:style style:name="pr2" style:family="presentation" style:parent-style-name="DNA-subtitle">
      <style:graphic-properties draw:fill-color="#ffffff" fo:min-height="5.331cm" loext:decorative="false"/>
      <style:paragraph-properties style:writing-mode="lr-tb"/>
    </style:style>
    <style:style style:name="pr3" style:family="presentation" style:parent-style-name="DNA-notes">
      <style:graphic-properties draw:fill-color="#ffffff" draw:auto-grow-height="true" fo:min-height="14cm" loext:decorative="false"/>
      <style:paragraph-properties style:writing-mode="lr-tb"/>
    </style:style>
    <style:style style:name="pr4" style:family="presentation" style:parent-style-name="DNA-notes">
      <style:graphic-properties draw:fill-color="#ffffff" draw:auto-grow-height="false" fo:min-height="14cm" loext:decorative="false"/>
      <style:paragraph-properties style:writing-mode="lr-tb"/>
    </style:style>
    <style:style style:name="pr5" style:family="presentation" style:parent-style-name="DNA-notes">
      <style:graphic-properties draw:fill-color="#ffffff" draw:auto-grow-height="false" fo:min-height="14.001cm" loext:decorative="false"/>
      <style:paragraph-properties style:writing-mode="lr-tb"/>
    </style:style>
    <style:style style:name="pr6" style:family="presentation" style:parent-style-name="DNA-title">
      <style:graphic-properties fo:min-height="2.6cm" loext:decorative="false"/>
      <style:paragraph-properties style:writing-mode="lr-tb"/>
    </style:style>
    <style:style style:name="pr7" style:family="presentation" style:parent-style-name="DNA-title" style:list-style-name="L1">
      <style:graphic-properties fo:min-height="3.053cm" loext:decorative="false"/>
      <style:paragraph-properties style:writing-mode="lr-tb"/>
    </style:style>
    <style:style style:name="pr8" style:family="presentation" style:parent-style-name="DNA-title">
      <style:graphic-properties draw:auto-grow-height="true" fo:min-height="2.6cm" loext:decorative="false"/>
      <style:paragraph-properties style:writing-mode="lr-tb"/>
    </style:style>
    <style:style style:name="pr9" style:family="presentation" style:parent-style-name="DNA-title">
      <style:graphic-properties fo:min-height="3.193cm" loext:decorative="false"/>
      <style:paragraph-properties style:writing-mode="lr-tb"/>
    </style:style>
    <style:style style:name="pr10" style:family="presentation" style:parent-style-name="DNA-title">
      <style:graphic-properties fo:min-height="9.577cm" loext:decorative="false"/>
      <style:paragraph-properties style:writing-mode="lr-tb"/>
    </style:style>
    <style:style style:name="pr11" style:family="presentation" style:parent-style-name="DNA-subtitle">
      <style:graphic-properties draw:fill-color="#ffffff" fo:min-height="6.114cm" loext:decorative="false"/>
      <style:paragraph-properties style:writing-mode="lr-tb"/>
    </style:style>
    <style:style style:name="pr12" style:family="presentation" style:parent-style-name="DNA-subtitle">
      <style:graphic-properties draw:fill-color="#ffffff" fo:min-height="3.685cm" loext:decorative="false"/>
      <style:paragraph-properties style:writing-mode="lr-tb"/>
    </style:style>
    <style:style style:name="P1" style:family="paragraph">
      <loext:graphic-properties draw:fill-color="#ffffff"/>
      <style:text-properties fo:color="#ffd700" loext:opacity="100%" style:font-name="Arial" fo:font-size="40pt" fo:font-weight="bold" style:font-size-asian="40pt" style:font-weight-asian="bold" style:font-size-complex="40pt" style:font-weight-complex="bold"/>
    </style:style>
    <style:style style:name="P2" style:family="paragraph">
      <style:paragraph-properties fo:text-align="start"/>
    </style:style>
    <style:style style:name="P3" style:family="paragraph">
      <loext:graphic-properties draw:fill-color="#ffffff"/>
      <style:text-properties fo:color="#ffd700" loext:opacity="100%" style:font-name="Arial" fo:font-size="20pt" fo:font-weight="bold" style:font-size-asian="20pt" style:font-weight-asian="bold" style:font-size-complex="20pt" style:font-weight-complex="bold"/>
    </style:style>
    <style:style style:name="P4" style:family="paragraph">
      <loext:graphic-properties draw:fill-color="#ffffff"/>
    </style:style>
    <style:style style:name="P5" style:family="paragraph">
      <style:paragraph-properties fo:margin-left="0cm" fo:margin-right="0cm" fo:margin-top="0cm" fo:margin-bottom="0cm" fo:line-height="100%" fo:text-indent="0cm"/>
    </style:style>
    <style:style style:name="P6" style:family="paragraph">
      <style:paragraph-properties fo:text-align="end"/>
    </style:style>
    <style:style style:name="P7" style:family="paragraph">
      <loext:graphic-properties draw:fill="none"/>
      <style:text-properties fo:color="#ff8c00" loext:opacity="100%" style:font-name="Arial" fo:font-size="44pt" fo:language="en" fo:country="GB" style:font-name-asian="Arial" style:font-size-asian="44pt" style:font-size-complex="44pt"/>
    </style:style>
    <style:style style:name="P8" style:family="paragraph">
      <style:paragraph-properties fo:margin-left="0cm" fo:margin-right="0cm" fo:margin-top="0cm" fo:margin-bottom="0cm" fo:line-height="100%" fo:text-align="start" fo:text-indent="0cm"/>
    </style:style>
    <style:style style:name="P9" style:family="paragraph">
      <loext:graphic-properties draw:fill="none"/>
      <style:text-properties fo:color="#ff8c00" loext:opacity="100%" style:font-name="Arial" fo:font-size="44pt" fo:language="en" fo:country="GB" fo:font-weight="bold" style:font-name-asian="Arial" style:font-size-asian="44pt" style:font-weight-asian="bold" style:font-size-complex="44pt" style:font-weight-complex="bold"/>
    </style:style>
    <style:style style:name="P10" style:family="paragraph">
      <loext:graphic-properties draw:fill="none"/>
      <style:paragraph-properties fo:text-align="center"/>
    </style:style>
    <style:style style:name="P11" style:family="paragraph">
      <style:paragraph-properties fo:margin-left="0cm" fo:margin-right="0cm" fo:margin-top="0cm" fo:margin-bottom="0cm" fo:line-height="100%" fo:text-align="end" fo:text-indent="0cm"/>
    </style:style>
    <style:style style:name="P12" style:family="paragraph">
      <loext:graphic-properties draw:fill="none"/>
    </style:style>
    <style:style style:name="P13" style:family="paragraph">
      <style:paragraph-properties fo:text-align="center"/>
    </style:style>
    <style:style style:name="P14" style:family="paragraph">
      <style:text-properties fo:color="#00ffff" loext:opacity="100%"/>
    </style:style>
    <style:style style:name="P15" style:family="paragraph">
      <loext:graphic-properties draw:fill="none"/>
      <style:text-properties fo:font-size="24pt" style:font-size-asian="24pt" style:font-size-complex="24pt"/>
    </style:style>
    <style:style style:name="P16" style:family="paragraph">
      <loext:graphic-properties draw:fill-color="#ff0000"/>
      <style:paragraph-properties fo:text-align="center"/>
    </style:style>
    <style:style style:name="P17" style:family="paragraph">
      <loext:graphic-properties draw:fill-color="#00bfff"/>
      <style:paragraph-properties fo:text-align="center"/>
    </style:style>
    <style:style style:name="P18" style:family="paragraph">
      <loext:graphic-properties draw:fill-color="#ffff00"/>
      <style:paragraph-properties fo:text-align="center"/>
    </style:style>
    <style:style style:name="P19" style:family="paragraph">
      <loext:graphic-properties draw:fill-color="#00ff00"/>
      <style:paragraph-properties fo:text-align="center"/>
    </style:style>
    <style:style style:name="P20" style:family="paragraph">
      <loext:graphic-properties draw:fill="solid" draw:fill-color="#bbe6fe"/>
      <style:paragraph-properties fo:text-align="justify"/>
    </style:style>
    <style:style style:name="P21" style:family="paragraph">
      <loext:graphic-properties draw:fill="solid" draw:fill-color="#ffe646"/>
      <style:paragraph-properties fo:text-align="justify"/>
    </style:style>
    <style:style style:name="P22" style:family="paragraph">
      <loext:graphic-properties draw:fill="solid" draw:fill-color="#ff2020"/>
      <style:paragraph-properties fo:text-align="justify"/>
    </style:style>
    <style:style style:name="P23" style:family="paragraph">
      <loext:graphic-properties draw:fill="solid" draw:fill-color="#00de34"/>
      <style:paragraph-properties fo:text-align="justify"/>
    </style:style>
    <style:style style:name="P24" style:family="paragraph">
      <loext:graphic-properties draw:fill="solid" draw:fill-color="#21a4fb"/>
      <style:paragraph-properties fo:text-align="justify"/>
    </style:style>
    <style:style style:name="P25" style:family="paragraph">
      <loext:graphic-properties draw:fill="none" draw:fill-color="#bbe6fe"/>
      <style:paragraph-properties fo:text-align="justify"/>
    </style:style>
    <style:style style:name="P26" style:family="paragraph">
      <style:paragraph-properties fo:text-align="justify"/>
    </style:style>
    <style:style style:name="P27" style:family="paragraph">
      <loext:graphic-properties draw:fill="none" draw:fill-color="#ffffff"/>
      <style:paragraph-properties fo:text-align="justify"/>
      <style:text-properties fo:color="#78ccfd" loext:opacity="100%" fo:font-weight="bold" fo:background-color="#9292ff" style:font-weight-asian="bold" style:font-weight-complex="bold">
        <loext:char-complex-color loext:theme-type="accent2" loext:color-type="theme">
          <loext:transformation loext:type="lummod" loext:value="4000"/>
          <loext:transformation loext:type="lumoff" loext:value="6000"/>
        </loext:char-complex-color>
      </style:text-properties>
    </style:style>
    <style:style style:name="P28" style:family="paragraph">
      <loext:graphic-properties draw:fill="none" draw:fill-color="#ffffff"/>
      <style:paragraph-properties fo:text-align="justify"/>
      <style:text-properties fo:color="#d9d9d9" loext:opacity="100%" fo:font-weight="bold" style:font-weight-asian="bold" style:font-weight-complex="bold">
        <loext:char-complex-color loext:theme-type="light1" loext:color-type="theme">
          <loext:transformation loext:type="lummod" loext:value="8500"/>
          <loext:transformation loext:type="lumoff" loext:value="0"/>
        </loext:char-complex-color>
      </style:text-properties>
    </style:style>
    <style:style style:name="P29" style:family="paragraph">
      <loext:graphic-properties draw:fill="none" draw:fill-color="#ffffff"/>
      <style:paragraph-properties fo:text-align="justify"/>
      <style:text-properties fo:color="#fff1c1" loext:opacity="100%" fo:font-weight="bold" style:font-weight-asian="bold" style:font-weight-complex="bold">
        <loext:char-complex-color loext:theme-type="accent5" loext:color-type="theme">
          <loext:transformation loext:type="lummod" loext:value="2000"/>
          <loext:transformation loext:type="lumoff" loext:value="8000"/>
        </loext:char-complex-color>
      </style:text-properties>
    </style:style>
    <style:style style:name="P30" style:family="paragraph">
      <loext:graphic-properties draw:fill="none" draw:fill-color="#ffffff"/>
      <style:paragraph-properties fo:text-align="justify"/>
      <style:text-properties fo:color="#c9c9ff" loext:opacity="100%" fo:font-weight="bold" style:font-weight-asian="bold" style:font-weight-complex="bold">
        <loext:char-complex-color loext:theme-type="hyperlink" loext:color-type="theme">
          <loext:transformation loext:type="lummod" loext:value="2000"/>
          <loext:transformation loext:type="lumoff" loext:value="8000"/>
        </loext:char-complex-color>
      </style:text-properties>
    </style:style>
    <style:style style:name="P31" style:family="paragraph">
      <loext:graphic-properties draw:fill="none" draw:fill-color="#ffffff"/>
      <style:paragraph-properties fo:text-align="justify"/>
      <style:text-properties fo:color="#f8cfce" loext:opacity="100%" fo:font-weight="bold" fo:background-color="#f8cfce" style:font-weight-asian="bold" style:font-weight-complex="bold"/>
    </style:style>
    <style:style style:name="P32" style:family="paragraph">
      <loext:graphic-properties draw:fill="none" draw:fill-color="#ffffff"/>
      <style:paragraph-properties fo:text-align="justify"/>
      <style:text-properties fo:color="#c4febb" loext:opacity="100%" fo:font-weight="bold" style:font-weight-asian="bold" style:font-weight-complex="bold">
        <loext:char-complex-color loext:theme-type="accent1" loext:color-type="theme">
          <loext:transformation loext:type="lummod" loext:value="2000"/>
          <loext:transformation loext:type="lumoff" loext:value="8000"/>
        </loext:char-complex-color>
      </style:text-properties>
    </style:style>
    <style:style style:name="P33" style:family="paragraph">
      <loext:graphic-properties draw:fill="none"/>
      <style:text-properties fo:color="#ffd700" loext:opacity="100%" fo:font-style="italic" fo:font-weight="normal" style:font-style-asian="italic" style:font-weight-asian="normal" style:font-style-complex="italic" style:font-weight-complex="normal"/>
    </style:style>
    <style:style style:name="P34" style:family="paragraph">
      <style:text-properties fo:font-size="22pt" style:font-size-asian="22pt" style:font-size-complex="22pt"/>
    </style:style>
    <style:style style:name="P35" style:family="paragraph">
      <loext:graphic-properties draw:fill="none"/>
      <style:text-properties fo:color="#f8cfce" loext:opacity="100%"/>
    </style:style>
    <style:style style:name="P36" style:family="paragraph">
      <loext:graphic-properties draw:fill="none"/>
      <style:text-properties fo:color="#bfbfbf" loext:opacity="100%" fo:font-weight="normal" style:font-weight-asian="normal" style:font-weight-complex="normal">
        <loext:char-complex-color loext:theme-type="light1" loext:color-type="theme">
          <loext:transformation loext:type="lummod" loext:value="7500"/>
          <loext:transformation loext:type="lumoff" loext:value="0"/>
        </loext:char-complex-color>
      </style:text-properties>
    </style:style>
    <style:style style:name="P37" style:family="paragraph">
      <loext:graphic-properties draw:fill="none" draw:fill-color="#ffffff"/>
      <style:text-properties fo:color="#ffd700" loext:opacity="100%" style:font-name="Arial Black" fo:font-size="10pt" style:font-size-asian="10pt" style:font-size-complex="10pt"/>
    </style:style>
    <style:style style:name="P38" style:family="paragraph">
      <loext:graphic-properties draw:fill="none" draw:fill-color="#ffffff"/>
      <style:text-properties fo:font-size="32pt" style:font-size-asian="32pt" style:font-size-complex="32pt"/>
    </style:style>
    <style:style style:name="P39" style:family="paragraph">
      <loext:graphic-properties draw:fill="none"/>
      <style:text-properties fo:color="#f8cfce" loext:opacity="100%">
        <loext:char-complex-color loext:theme-type="accent6" loext:color-type="theme">
          <loext:transformation loext:type="lummod" loext:value="2000"/>
          <loext:transformation loext:type="lumoff" loext:value="8000"/>
        </loext:char-complex-color>
      </style:text-properties>
    </style:style>
    <style:style style:name="P40" style:family="paragraph">
      <loext:graphic-properties draw:fill="none"/>
      <style:text-properties fo:color="#f2f2f2" loext:opacity="100%">
        <loext:char-complex-color loext:theme-type="light1" loext:color-type="theme">
          <loext:transformation loext:type="lummod" loext:value="9500"/>
          <loext:transformation loext:type="lumoff" loext:value="0"/>
        </loext:char-complex-color>
      </style:text-properties>
    </style:style>
    <style:style style:name="P41" style:family="paragraph">
      <loext:graphic-properties draw:fill="none"/>
      <style:text-properties fo:color="#ffff00" loext:opacity="100%" fo:font-style="italic" fo:background-color="#ffff00" style:font-style-asian="italic" style:font-style-complex="italic"/>
    </style:style>
    <style:style style:name="P42" style:family="paragraph">
      <loext:graphic-properties draw:fill="none"/>
      <style:text-properties fo:color="#bbe6fe" loext:opacity="100%" fo:font-size="18pt" fo:background-color="#c9c9ff">
        <loext:char-complex-color loext:theme-type="accent2" loext:color-type="theme">
          <loext:transformation loext:type="lummod" loext:value="2000"/>
          <loext:transformation loext:type="lumoff" loext:value="8000"/>
        </loext:char-complex-color>
      </style:text-properties>
    </style:style>
    <style:style style:name="P43" style:family="paragraph">
      <loext:graphic-properties draw:fill="none"/>
      <style:text-properties fo:color="#bfbfbf" loext:opacity="100%" fo:font-size="18pt" fo:font-weight="normal" style:font-weight-asian="normal" style:font-weight-complex="normal">
        <loext:char-complex-color loext:theme-type="light1" loext:color-type="theme">
          <loext:transformation loext:type="lummod" loext:value="7500"/>
          <loext:transformation loext:type="lumoff" loext:value="0"/>
        </loext:char-complex-color>
      </style:text-properties>
    </style:style>
    <style:style style:name="P44" style:family="paragraph">
      <style:paragraph-properties fo:text-align="center"/>
      <style:text-properties fo:font-size="22pt" style:font-size-asian="22pt" style:font-size-complex="22pt"/>
    </style:style>
    <style:style style:name="P45" style:family="paragraph">
      <loext:graphic-properties draw:fill="none"/>
      <style:text-properties fo:color="#f5bbfe" loext:opacity="100%" fo:background-color="#c9c9ff">
        <loext:char-complex-color loext:theme-type="accent4" loext:color-type="theme">
          <loext:transformation loext:type="lummod" loext:value="2000"/>
          <loext:transformation loext:type="lumoff" loext:value="8000"/>
        </loext:char-complex-color>
      </style:text-properties>
    </style:style>
    <style:style style:name="P46" style:family="paragraph">
      <loext:graphic-properties draw:fill="none"/>
      <style:text-properties fo:color="#f2f2f2" loext:opacity="100%" fo:font-size="18pt" fo:background-color="#c9c9ff"/>
    </style:style>
    <style:style style:name="P47" style:family="paragraph">
      <loext:graphic-properties draw:fill="none"/>
      <style:text-properties fo:color="#00ff00" loext:opacity="100%" fo:font-style="italic" fo:background-color="#ffd700" style:font-style-asian="italic" style:font-style-complex="italic"/>
    </style:style>
    <style:style style:name="P48" style:family="paragraph">
      <loext:graphic-properties draw:fill="none"/>
      <style:paragraph-properties fo:margin-left="0cm" fo:margin-right="0cm" fo:margin-top="0cm" fo:margin-bottom="0cm" fo:line-height="100%" fo:text-align="start" fo:text-indent="0cm"/>
      <style:text-properties fo:color="#ff8c00" loext:opacity="100%" style:font-name="Arial" fo:font-size="20pt" fo:language="en" fo:country="GB" style:font-name-asian="Arial" style:font-size-asian="20pt" style:font-size-complex="20pt"/>
    </style:style>
    <style:style style:name="P49" style:family="paragraph">
      <style:paragraph-properties fo:margin-top="0.42cm" fo:margin-bottom="0.35cm"/>
    </style:style>
    <style:style style:name="P50" style:family="paragraph">
      <loext:graphic-properties draw:fill="none" draw:fill-color="#ffffff"/>
      <style:text-properties fo:color="#dc143c" loext:opacity="100%" fo:font-weight="bold" style:font-weight-asian="bold" style:font-weight-complex="bold"/>
    </style:style>
    <style:style style:name="P51" style:family="paragraph">
      <loext:graphic-properties draw:fill="none" draw:fill-color="#ffffff"/>
      <style:paragraph-properties fo:margin-top="0.42cm" fo:margin-bottom="0.35cm"/>
      <style:text-properties fo:color="#dc143c" loext:opacity="100%" fo:font-size="10pt" fo:font-weight="bold" style:font-size-asian="10pt" style:font-weight-asian="bold" style:font-size-complex="10pt" style:font-weight-complex="bold"/>
    </style:style>
    <style:style style:name="P52" style:family="paragraph">
      <loext:graphic-properties draw:fill="none"/>
      <style:text-properties fo:color="#d2691e" loext:opacity="100%" fo:font-size="12pt" fo:background-color="#c9c9ff" style:font-size-asian="12pt" style:font-size-complex="12pt"/>
    </style:style>
    <style:style style:name="P53" style:family="paragraph">
      <loext:graphic-properties draw:fill="none"/>
      <style:text-properties fo:font-size="32pt" style:font-size-asian="32pt" style:font-size-complex="32pt"/>
    </style:style>
    <style:style style:name="P54" style:family="paragraph">
      <loext:graphic-properties draw:fill="none"/>
      <style:text-properties fo:font-size="14pt" style:font-size-asian="24pt" style:font-size-complex="24pt"/>
    </style:style>
    <style:style style:name="P55" style:family="paragraph">
      <loext:graphic-properties draw:fill="solid" draw:fill-color="#000000"/>
      <style:paragraph-properties fo:text-align="center"/>
    </style:style>
    <style:style style:name="P56" style:family="paragraph">
      <loext:graphic-properties draw:fill="solid" draw:fill-color="#4682b4"/>
      <style:paragraph-properties fo:text-align="center"/>
    </style:style>
    <style:style style:name="P57" style:family="paragraph">
      <style:paragraph-properties fo:text-align="center"/>
      <style:text-properties fo:color="#00ffff" loext:opacity="100%"/>
    </style:style>
    <style:style style:name="P58" style:family="paragraph">
      <loext:graphic-properties draw:fill="none"/>
      <style:text-properties fo:font-size="12pt" fo:font-style="italic" style:font-size-asian="12pt" style:font-style-asian="italic" style:font-size-complex="12pt" style:font-style-complex="italic"/>
    </style:style>
    <style:style style:name="P59" style:family="paragraph">
      <loext:graphic-properties draw:fill="none"/>
      <style:text-properties fo:color="#ffd700" loext:opacity="100%"/>
    </style:style>
    <style:style style:name="P60" style:family="paragraph">
      <loext:graphic-properties draw:fill="none"/>
      <style:text-properties fo:color="#00ffff" loext:opacity="100%" fo:background-color="transparent"/>
    </style:style>
    <style:style style:name="P61" style:family="paragraph">
      <loext:graphic-properties draw:fill="none"/>
      <style:text-properties fo:font-size="18pt" style:font-size-asian="18pt" style:font-size-complex="18pt"/>
    </style:style>
    <style:style style:name="P62" style:family="paragraph">
      <loext:graphic-properties draw:fill="none"/>
      <style:text-properties fo:color="#00ffff" loext:opacity="100%"/>
    </style:style>
    <style:style style:name="P63" style:family="paragraph">
      <loext:graphic-properties draw:fill="none"/>
      <style:text-properties fo:font-size="15pt" style:font-size-asian="15pt" style:font-size-complex="15pt"/>
    </style:style>
    <style:style style:name="P64" style:family="paragraph">
      <loext:graphic-properties draw:fill="none"/>
      <style:text-properties fo:font-size="15pt" fo:font-style="italic" style:font-size-asian="15pt" style:font-style-asian="italic" style:font-size-complex="15pt" style:font-style-complex="italic"/>
    </style:style>
    <style:style style:name="P65" style:family="paragraph">
      <loext:graphic-properties draw:fill="none"/>
      <style:text-properties fo:color="#00ffff" loext:opacity="100%" style:font-name="Arial" fo:font-size="10pt" fo:font-style="italic" style:font-size-asian="10pt" style:font-style-asian="italic" style:font-size-complex="10pt" style:font-style-complex="italic"/>
    </style:style>
    <style:style style:name="P66" style:family="paragraph">
      <loext:graphic-properties draw:fill="none" draw:fill-color="#ffffff"/>
      <style:text-properties fo:color="#ffd700" loext:opacity="100%" style:font-name="Arial Black" fo:font-size="8pt" style:font-size-asian="8pt" style:font-size-complex="8pt"/>
    </style:style>
    <style:style style:name="P67" style:family="paragraph">
      <style:paragraph-properties style:text-autospace="none"/>
    </style:style>
    <style:style style:name="P68" style:family="paragraph">
      <style:paragraph-properties fo:margin-left="0cm" fo:margin-right="0cm" fo:margin-top="0cm" fo:margin-bottom="0cm" fo:line-height="100%" fo:text-indent="0cm" style:text-autospace="none"/>
    </style:style>
    <style:style style:name="P69" style:family="paragraph">
      <loext:graphic-properties draw:fill="none"/>
      <style:text-properties fo:font-size="26pt" style:font-size-asian="24pt" style:font-size-complex="24pt"/>
    </style:style>
    <style:style style:name="P70" style:family="paragraph">
      <loext:graphic-properties draw:fill-color="#c71585"/>
      <style:paragraph-properties fo:text-align="center"/>
    </style:style>
    <style:style style:name="P71" style:family="paragraph">
      <loext:graphic-properties draw:fill-color="#008000"/>
      <style:paragraph-properties fo:text-align="center"/>
    </style:style>
    <style:style style:name="P72" style:family="paragraph">
      <loext:graphic-properties draw:fill-color="#708090"/>
    </style:style>
    <style:style style:name="P73" style:family="paragraph">
      <loext:graphic-properties draw:fill-color="#d2691e"/>
      <style:paragraph-properties fo:text-align="center"/>
    </style:style>
    <style:style style:name="P74" style:family="paragraph">
      <loext:graphic-properties draw:fill-color="#000000"/>
      <style:paragraph-properties fo:text-align="center"/>
    </style:style>
    <style:style style:name="P75" style:family="paragraph">
      <loext:graphic-properties draw:fill="none"/>
      <style:text-properties fo:color="#00ffff" loext:opacity="100%" fo:font-size="18pt"/>
    </style:style>
    <style:style style:name="P76" style:family="paragraph">
      <style:paragraph-properties fo:text-align="center" style:writing-mode="lr-tb"/>
      <style:text-properties fo:font-size="15pt" style:font-size-asian="18pt" style:font-size-complex="18pt"/>
    </style:style>
    <style:style style:name="P77" style:family="paragraph">
      <loext:graphic-properties draw:fill="none"/>
      <style:paragraph-properties fo:text-align="center"/>
      <style:text-properties fo:color="#00ffff" loext:opacity="100%"/>
    </style:style>
    <style:style style:name="P78" style:family="paragraph">
      <loext:graphic-properties draw:fill="none"/>
      <style:text-properties fo:font-size="21pt" style:font-size-asian="21pt" style:font-size-complex="21pt"/>
    </style:style>
    <style:style style:name="P79" style:family="paragraph">
      <loext:graphic-properties draw:fill-color="#ffffff"/>
      <style:text-properties fo:font-size="20pt"/>
    </style:style>
    <style:style style:name="P80" style:family="paragraph">
      <loext:graphic-properties draw:fill="none"/>
      <style:text-properties fo:font-size="18pt"/>
    </style:style>
    <style:style style:name="P81" style:family="paragraph">
      <loext:graphic-properties draw:fill="none"/>
      <style:paragraph-properties fo:text-align="end"/>
      <style:text-properties fo:color="#f8cfce" loext:opacity="100%" fo:font-size="20pt" style:font-size-asian="20pt" style:font-size-complex="20pt">
        <loext:char-complex-color loext:theme-type="accent6" loext:color-type="theme">
          <loext:transformation loext:type="lummod" loext:value="2000"/>
          <loext:transformation loext:type="lumoff" loext:value="8000"/>
        </loext:char-complex-color>
      </style:text-properties>
    </style:style>
    <style:style style:name="P82" style:family="paragraph">
      <loext:graphic-properties draw:fill="none"/>
      <style:paragraph-properties fo:text-align="end"/>
      <style:text-properties fo:color="#f2f2f2" loext:opacity="100%" fo:font-size="18pt">
        <loext:char-complex-color loext:theme-type="light1" loext:color-type="theme">
          <loext:transformation loext:type="lummod" loext:value="9500"/>
          <loext:transformation loext:type="lumoff" loext:value="0"/>
        </loext:char-complex-color>
      </style:text-properties>
    </style:style>
    <style:style style:name="P83" style:family="paragraph">
      <loext:graphic-properties draw:fill="solid" draw:fill-color="#080808"/>
      <style:paragraph-properties fo:text-align="justify"/>
    </style:style>
    <style:style style:name="P84" style:family="paragraph">
      <loext:graphic-properties draw:fill="none"/>
      <style:text-properties fo:color="#ffd700" loext:opacity="100%" fo:font-size="12pt" style:font-size-asian="12pt" style:font-size-complex="12pt"/>
    </style:style>
    <style:style style:name="P85" style:family="paragraph">
      <loext:graphic-properties draw:fill="none"/>
      <style:text-properties fo:color="#ffe383" loext:opacity="100%" fo:font-size="12pt" style:font-size-asian="12pt" style:font-size-complex="12pt">
        <loext:char-complex-color loext:theme-type="accent5" loext:color-type="theme">
          <loext:transformation loext:type="lummod" loext:value="4000"/>
          <loext:transformation loext:type="lumoff" loext:value="6000"/>
        </loext:char-complex-color>
      </style:text-properties>
    </style:style>
    <style:style style:name="P86" style:family="paragraph">
      <loext:graphic-properties draw:fill="none"/>
      <style:paragraph-properties fo:text-align="end"/>
      <style:text-properties fo:color="#f8cfce" loext:opacity="100%" fo:font-size="15pt" style:font-size-asian="15pt" style:font-size-complex="15pt">
        <loext:char-complex-color loext:theme-type="accent6" loext:color-type="theme">
          <loext:transformation loext:type="lummod" loext:value="2000"/>
          <loext:transformation loext:type="lumoff" loext:value="8000"/>
        </loext:char-complex-color>
      </style:text-properties>
    </style:style>
    <style:style style:name="P87" style:family="paragraph">
      <loext:graphic-properties draw:fill="solid" draw:fill-color="#ff0000"/>
      <style:paragraph-properties fo:text-align="center"/>
    </style:style>
    <style:style style:name="P88" style:family="paragraph">
      <loext:graphic-properties draw:fill="solid" draw:fill-color="#bbe6fe"/>
      <style:paragraph-properties fo:text-align="center"/>
    </style:style>
    <style:style style:name="P89" style:family="paragraph">
      <loext:graphic-properties draw:fill="none"/>
      <style:text-properties fo:color="#dc143c" loext:opacity="100%" fo:font-size="12pt" fo:background-color="#c9c9ff" style:font-size-asian="12pt" style:font-size-complex="12pt"/>
    </style:style>
    <style:style style:name="P90" style:family="paragraph">
      <loext:graphic-properties draw:fill-color="#f4a460"/>
      <style:paragraph-properties fo:text-align="center"/>
    </style:style>
    <style:style style:name="P91" style:family="paragraph">
      <loext:graphic-properties draw:fill-color="#00ced1"/>
      <style:paragraph-properties fo:text-align="center"/>
    </style:style>
    <style:style style:name="P92" style:family="paragraph">
      <loext:graphic-properties draw:fill="none"/>
      <style:text-properties fo:font-size="22pt" style:font-size-asian="32pt" style:font-size-complex="32pt"/>
    </style:style>
    <style:style style:name="P93" style:family="paragraph">
      <loext:graphic-properties draw:fill="none"/>
      <style:paragraph-properties fo:text-align="center"/>
      <style:text-properties fo:color="#00ffff" loext:opacity="100%" fo:font-size="18pt"/>
    </style:style>
    <style:style style:name="P94" style:family="paragraph">
      <style:paragraph-properties fo:margin-left="0cm" fo:margin-right="0cm" fo:margin-top="0cm" fo:margin-bottom="0cm" fo:line-height="100%" fo:text-align="center" fo:text-indent="0cm"/>
    </style:style>
    <style:style style:name="P95" style:family="paragraph">
      <loext:graphic-properties draw:fill="none"/>
      <style:text-properties fo:font-style="italic" style:font-style-asian="italic" style:font-style-complex="italic"/>
    </style:style>
    <style:style style:name="P96" style:family="paragraph">
      <loext:graphic-properties draw:fill="solid" draw:fill-color="#ffff00"/>
      <style:paragraph-properties fo:text-align="center"/>
    </style:style>
    <style:style style:name="P97" style:family="paragraph">
      <loext:graphic-properties draw:fill="none"/>
      <style:paragraph-properties fo:text-align="start"/>
      <style:text-properties fo:color="#ff0000" loext:opacity="100%" fo:font-size="12pt" style:font-size-asian="12pt" style:font-size-complex="12pt"/>
    </style:style>
    <style:style style:name="P98" style:family="paragraph">
      <style:paragraph-properties fo:margin-left="0cm" fo:margin-right="0cm" fo:margin-top="0cm" fo:margin-bottom="0cm" fo:line-height="100%" fo:text-align="center" fo:text-indent="0cm"/>
      <style:text-properties fo:font-style="normal" style:font-style-asian="normal" style:font-style-complex="normal"/>
    </style:style>
    <style:style style:name="P99" style:family="paragraph">
      <loext:graphic-properties draw:fill="none"/>
      <style:text-properties fo:color="#ffd700" loext:opacity="100%" style:font-name="Arial Black" fo:font-size="44pt" fo:language="en" fo:country="GB" fo:font-style="normal" style:font-name-asian="Arial" style:font-size-asian="44pt" style:font-style-asian="normal" style:font-size-complex="44pt" style:font-style-complex="normal"/>
    </style:style>
    <style:style style:name="P100" style:family="paragraph">
      <style:paragraph-properties fo:margin-left="0cm" fo:margin-right="0cm" fo:margin-top="0cm" fo:margin-bottom="0cm" fo:line-height="100%" fo:text-align="center" fo:text-indent="0cm"/>
      <style:text-properties fo:color="#00ff7f" loext:opacity="100%" fo:font-size="36pt" fo:font-style="normal" style:font-size-asian="36pt" style:font-style-asian="normal" style:font-size-complex="36pt" style:font-style-complex="normal"/>
    </style:style>
    <style:style style:name="P101" style:family="paragraph">
      <loext:graphic-properties draw:fill="none"/>
      <style:text-properties fo:color="#00ff7f" loext:opacity="100%" style:font-name="Arial Black" fo:font-size="36pt" fo:language="en" fo:country="GB" fo:font-style="normal" fo:background-color="#00fa9a" style:font-name-asian="Arial" style:font-size-asian="36pt" style:font-style-asian="normal" style:font-size-complex="36pt" style:font-style-complex="normal"/>
    </style:style>
    <style:style style:name="P102" style:family="paragraph">
      <style:paragraph-properties fo:margin-left="0cm" fo:margin-right="0cm" fo:margin-top="0cm" fo:margin-bottom="0cm" fo:line-height="100%" fo:text-align="center" fo:text-indent="0cm"/>
      <style:text-properties fo:font-size="44pt" fo:font-style="normal" style:font-style-asian="normal" style:font-style-complex="normal"/>
    </style:style>
    <style:style style:name="P103" style:family="paragraph">
      <loext:graphic-properties draw:fill="none"/>
      <style:paragraph-properties fo:margin-left="0cm" fo:margin-right="0cm" fo:margin-top="0cm" fo:margin-bottom="0cm" fo:line-height="100%" fo:text-align="center" fo:text-indent="0cm"/>
      <style:text-properties fo:color="#ffd700" loext:opacity="100%" style:font-name="Arial Black" fo:font-size="44pt" fo:language="en" fo:country="GB" fo:font-style="normal" style:font-name-asian="Arial" style:font-size-asian="44pt" style:font-style-asian="normal" style:font-size-complex="44pt" style:font-style-complex="normal"/>
    </style:style>
    <style:style style:name="P104" style:family="paragraph">
      <style:paragraph-properties fo:margin-left="0cm" fo:margin-right="0cm" fo:margin-top="0cm" fo:margin-bottom="0cm" fo:line-height="100%" fo:text-align="center" fo:text-indent="0cm"/>
      <style:text-properties fo:color="#00ffff" loext:opacity="100%" style:font-name="Arial" fo:font-size="36pt" fo:font-style="italic" style:font-size-asian="36pt" style:font-style-asian="italic" style:font-size-complex="36pt" style:font-style-complex="italic"/>
    </style:style>
    <style:style style:name="P105" style:family="paragraph">
      <loext:graphic-properties draw:fill="none"/>
      <style:paragraph-properties fo:margin-left="0cm" fo:margin-right="0cm" fo:margin-top="0cm" fo:margin-bottom="0cm" fo:line-height="100%" fo:text-align="center" fo:text-indent="0cm"/>
      <style:text-properties fo:color="#00ffff" loext:opacity="100%" style:font-name="Arial" fo:font-size="36pt" fo:language="en" fo:country="GB" fo:font-style="italic" fo:background-color="#00fa9a" style:font-name-asian="Arial" style:font-size-asian="36pt" style:font-style-asian="italic" style:font-size-complex="36pt" style:font-style-complex="italic"/>
    </style:style>
    <style:style style:name="P106" style:family="paragraph">
      <style:paragraph-properties fo:margin-left="0cm" fo:margin-right="0cm" fo:margin-top="0cm" fo:margin-bottom="0cm" fo:line-height="100%" fo:text-align="end" fo:text-indent="0cm"/>
      <style:text-properties fo:color="#ffd700" loext:opacity="100%" style:font-name="Arial" fo:font-size="24pt" fo:font-style="normal" style:font-size-asian="24pt" style:font-style-asian="normal" style:font-size-complex="24pt" style:font-style-complex="normal"/>
    </style:style>
    <style:style style:name="P107" style:family="paragraph">
      <loext:graphic-properties draw:fill="none"/>
      <style:paragraph-properties fo:margin-left="0cm" fo:margin-right="0cm" fo:margin-top="0cm" fo:margin-bottom="0cm" fo:line-height="100%" fo:text-align="end" fo:text-indent="0cm"/>
      <style:text-properties fo:color="#ffd700" loext:opacity="100%" style:font-name="Arial" fo:font-size="24pt" fo:language="en" fo:country="GB" fo:font-style="normal" fo:background-color="#00fa9a" style:font-name-asian="Arial" style:font-size-asian="24pt" style:font-style-asian="normal" style:font-size-complex="24pt" style:font-style-complex="normal"/>
    </style:style>
    <style:style style:name="P108" style:family="paragraph">
      <style:paragraph-properties fo:margin-left="0cm" fo:margin-right="0cm" fo:margin-top="0cm" fo:margin-bottom="0cm" fo:line-height="100%" fo:text-align="center" fo:text-indent="0cm"/>
      <style:text-properties fo:color="#00ff7f" loext:opacity="100%" fo:font-size="32pt" fo:font-style="normal" style:font-size-asian="32pt" style:font-style-asian="normal" style:font-size-complex="32pt" style:font-style-complex="normal"/>
    </style:style>
    <style:style style:name="P109" style:family="paragraph">
      <loext:graphic-properties draw:fill="none"/>
      <style:paragraph-properties fo:margin-left="0cm" fo:margin-right="0cm" fo:margin-top="0cm" fo:margin-bottom="0cm" fo:line-height="100%" fo:text-align="center" fo:text-indent="0cm"/>
      <style:text-properties fo:color="#00ff7f" loext:opacity="100%" style:font-name="Arial Black" fo:font-size="32pt" fo:language="en" fo:country="GB" fo:font-style="normal" fo:background-color="#00fa9a" style:font-name-asian="Arial" style:font-size-asian="32pt" style:font-style-asian="normal" style:font-size-complex="32pt" style:font-style-complex="normal"/>
    </style:style>
    <style:style style:name="P110" style:family="paragraph">
      <loext:graphic-properties draw:fill="none"/>
      <style:text-properties fo:color="#ff8c00" loext:opacity="100%" style:font-name="Arial" fo:font-size="24pt" fo:language="en" fo:country="GB" style:font-name-asian="Arial" style:font-size-asian="24pt" style:font-size-complex="24pt"/>
    </style:style>
    <style:style style:name="P111" style:family="paragraph">
      <loext:graphic-properties draw:fill="none"/>
      <style:text-properties fo:color="#00ffff" loext:opacity="100%" style:font-name="Arial" fo:font-size="24pt" fo:language="en" fo:country="GB" style:font-name-asian="Arial" style:font-size-asian="24pt" style:font-size-complex="24pt"/>
    </style:style>
    <style:style style:name="P112" style:family="paragraph">
      <loext:graphic-properties draw:fill="solid" draw:fill-color="#9370db"/>
      <style:paragraph-properties fo:text-align="center"/>
    </style:style>
    <style:style style:name="P113" style:family="paragraph">
      <loext:graphic-properties draw:fill="solid" draw:fill-color="#00ced1"/>
      <style:paragraph-properties fo:text-align="center"/>
    </style:style>
    <style:style style:name="P114" style:family="paragraph">
      <loext:graphic-properties draw:fill="none" draw:fill-color="#00bfff"/>
      <style:paragraph-properties fo:text-align="center"/>
    </style:style>
    <style:style style:name="P115" style:family="paragraph">
      <loext:graphic-properties draw:fill="none"/>
      <style:text-properties fo:color="#00ffff" loext:opacity="100%" style:font-name="Arial" fo:font-size="32pt" style:font-size-asian="32pt" style:font-size-complex="32pt"/>
    </style:style>
    <style:style style:name="P116" style:family="paragraph">
      <style:text-properties fo:color="#00ffff" loext:opacity="100%" style:font-name="Arial Black" fo:font-size="32pt" style:font-size-asian="32pt" style:font-size-complex="32pt"/>
    </style:style>
    <style:style style:name="P117" style:family="paragraph">
      <loext:graphic-properties draw:fill="none"/>
      <style:paragraph-properties fo:text-align="center"/>
      <style:text-properties fo:color="#ffd700" loext:opacity="100%" fo:font-size="14pt" fo:font-style="italic" fo:font-weight="bold" style:font-size-asian="24pt" style:font-style-asian="italic" style:font-weight-asian="bold" style:font-size-complex="24pt" style:font-style-complex="italic" style:font-weight-complex="bold"/>
    </style:style>
    <style:style style:name="P118" style:family="paragraph">
      <loext:graphic-properties draw:fill="none"/>
      <style:paragraph-properties fo:margin-left="0cm" fo:margin-right="0cm" fo:margin-top="0cm" fo:margin-bottom="0cm" fo:line-height="100%" fo:text-align="center" fo:text-indent="0cm"/>
      <style:text-properties fo:color="#ff8c00" loext:opacity="100%" style:font-name="Arial Black" fo:font-size="14pt" fo:language="en" fo:country="GB" fo:font-style="normal" style:font-name-asian="Arial" style:font-size-asian="14pt" style:font-style-asian="normal" style:font-size-complex="14pt" style:font-style-complex="normal"/>
    </style:style>
    <style:style style:name="P119" style:family="paragraph">
      <loext:graphic-properties draw:fill="none"/>
      <style:text-properties fo:font-size="20pt" style:font-size-asian="24pt" style:font-size-complex="24pt"/>
    </style:style>
    <style:style style:name="P120" style:family="paragraph">
      <loext:graphic-properties draw:fill="solid" draw:fill-color="#000000"/>
      <style:paragraph-properties fo:text-align="center"/>
      <style:text-properties style:font-name="David Libre" fo:font-size="18pt" fo:font-weight="bold" style:font-size-asian="18pt" style:font-size-complex="18pt"/>
    </style:style>
    <style:style style:name="P121" style:family="paragraph">
      <style:paragraph-properties fo:text-align="center"/>
      <style:text-properties fo:color="#ffd700" loext:opacity="100%"/>
    </style:style>
    <style:style style:name="P122" style:family="paragraph">
      <loext:graphic-properties draw:fill="none"/>
      <style:paragraph-properties fo:text-align="center"/>
      <style:text-properties fo:color="#ffd700" loext:opacity="100%" fo:font-size="22pt" style:font-size-asian="32pt" style:font-size-complex="32pt"/>
    </style:style>
    <style:style style:name="P123" style:family="paragraph">
      <loext:graphic-properties draw:fill="none"/>
      <style:text-properties fo:color="#00ffff" loext:opacity="100%" fo:font-size="18pt" fo:background-color="#00ffff"/>
    </style:style>
    <style:style style:name="P124" style:family="paragraph">
      <loext:graphic-properties draw:fill="none"/>
      <style:text-properties fo:color="#00ffff" loext:opacity="100%" fo:background-color="#00ffff"/>
    </style:style>
    <style:style style:name="P125" style:family="paragraph">
      <loext:graphic-properties draw:fill="none"/>
      <style:text-properties fo:font-size="26pt" fo:font-weight="bold" style:font-size-asian="24pt" style:font-weight-asian="bold" style:font-size-complex="24pt" style:font-weight-complex="bold"/>
    </style:style>
    <style:style style:name="P126" style:family="paragraph">
      <loext:graphic-properties draw:fill="none"/>
      <style:text-properties fo:color="#00ffff" loext:opacity="100%" style:font-name="Arial" fo:font-size="22pt" fo:font-weight="bold" style:font-size-asian="32pt" style:font-weight-asian="bold" style:font-size-complex="32pt" style:font-weight-complex="bold"/>
    </style:style>
    <style:style style:name="P127" style:family="paragraph">
      <loext:graphic-properties draw:fill="none"/>
      <style:text-properties fo:font-size="26pt" fo:font-weight="bold" style:font-size-asian="32pt" style:font-weight-asian="bold" style:font-size-complex="32pt" style:font-weight-complex="bold"/>
    </style:style>
    <style:style style:name="P128" style:family="paragraph">
      <loext:graphic-properties draw:fill="none"/>
      <style:text-properties fo:color="#ffd700" loext:opacity="100%" style:font-size-asian="32pt" style:font-size-complex="32pt"/>
    </style:style>
    <style:style style:name="P129" style:family="paragraph">
      <style:paragraph-properties fo:line-height="100%"/>
    </style:style>
    <style:style style:name="P130" style:family="paragraph">
      <loext:graphic-properties draw:fill="none"/>
      <style:text-properties fo:color="#00ffff" loext:opacity="100%" fo:font-size="15pt" fo:font-style="italic" fo:font-weight="bold" style:font-size-asian="32pt" style:font-style-asian="italic" style:font-weight-asian="bold" style:font-size-complex="32pt" style:font-style-complex="italic" style:font-weight-complex="bold"/>
    </style:style>
    <style:style style:name="P131" style:family="paragraph">
      <loext:graphic-properties draw:fill="none"/>
      <style:text-properties fo:color="#ffd700" loext:opacity="100%" fo:font-size="18pt"/>
    </style:style>
    <style:style style:name="P132" style:family="paragraph">
      <loext:graphic-properties draw:fill="solid" draw:fill-color="#7fffd4"/>
      <style:paragraph-properties fo:text-align="center"/>
    </style:style>
    <style:style style:name="P133" style:family="paragraph">
      <loext:graphic-properties draw:fill="gradient" draw:fill-gradient-name="Gradient_20_2" draw:gradient-step-count="64"/>
      <style:paragraph-properties fo:text-align="center"/>
    </style:style>
    <style:style style:name="P134" style:family="paragraph">
      <loext:graphic-properties draw:fill="gradient" draw:fill-gradient-name="Gradient_20_1" draw:gradient-step-count="64"/>
      <style:paragraph-properties fo:text-align="center"/>
    </style:style>
    <style:style style:name="P135" style:family="paragraph">
      <loext:graphic-properties draw:fill="none"/>
      <style:text-properties fo:font-size="20pt" fo:font-weight="bold" style:font-size-asian="32pt" style:font-weight-asian="bold" style:font-size-complex="32pt" style:font-weight-complex="bold"/>
    </style:style>
    <style:style style:name="P136" style:family="paragraph">
      <loext:graphic-properties draw:fill="none"/>
      <style:text-properties fo:color="#00ffff" loext:opacity="100%" fo:font-size="24pt" fo:font-weight="normal" style:font-size-asian="32pt" style:font-weight-asian="normal" style:font-size-complex="32pt" style:font-weight-complex="normal"/>
    </style:style>
    <style:style style:name="P137" style:family="paragraph">
      <loext:graphic-properties draw:fill="none"/>
      <style:text-properties fo:font-size="24pt" style:font-size-asian="32pt" style:font-size-complex="32pt"/>
    </style:style>
    <style:style style:name="P138" style:family="paragraph">
      <loext:graphic-properties draw:fill="none"/>
      <style:text-properties fo:color="#ffd700" loext:opacity="100%" fo:font-size="32pt" style:font-size-asian="32pt" style:font-size-complex="32pt"/>
    </style:style>
    <style:style style:name="P139" style:family="paragraph">
      <loext:graphic-properties draw:fill="solid" draw:fill-color="#6b8e23" draw:gradient-step-count="0"/>
      <style:paragraph-properties fo:text-align="center"/>
    </style:style>
    <style:style style:name="P140" style:family="paragraph">
      <loext:graphic-properties draw:fill="gradient" draw:fill-gradient-name="Gradient_20_3" draw:gradient-step-count="0"/>
      <style:paragraph-properties fo:text-align="center"/>
    </style:style>
    <style:style style:name="P141" style:family="paragraph">
      <loext:graphic-properties draw:fill="gradient" draw:fill-gradient-name="Gradient_20_6" draw:gradient-step-count="64"/>
      <style:paragraph-properties fo:text-align="center"/>
    </style:style>
    <style:style style:name="P142" style:family="paragraph">
      <loext:graphic-properties draw:fill="none"/>
      <style:paragraph-properties fo:text-align="center"/>
      <style:text-properties fo:font-size="20pt" fo:font-weight="bold" style:font-size-asian="32pt" style:font-weight-asian="bold" style:font-size-complex="32pt" style:font-weight-complex="bold"/>
    </style:style>
    <style:style style:name="P143" style:family="paragraph">
      <style:paragraph-properties fo:text-align="center" style:writing-mode="lr-tb"/>
      <style:text-properties fo:font-size="13pt" style:font-size-asian="18pt" style:font-size-complex="18pt"/>
    </style:style>
    <style:style style:name="P144" style:family="paragraph">
      <loext:graphic-properties draw:fill="none"/>
      <style:text-properties fo:font-size="26pt" fo:font-style="italic" style:font-size-asian="24pt" style:font-style-asian="italic" style:font-size-complex="24pt" style:font-style-complex="italic"/>
    </style:style>
    <style:style style:name="P145" style:family="paragraph">
      <loext:graphic-properties draw:fill="none"/>
      <style:text-properties fo:color="#00ffff" loext:opacity="100%" fo:font-size="32pt" style:font-size-asian="32pt" style:font-size-complex="32pt"/>
    </style:style>
    <style:style style:name="P146" style:family="paragraph">
      <loext:graphic-properties draw:fill="none"/>
      <style:text-properties fo:color="#00ffff" loext:opacity="100%" fo:font-size="26pt" style:font-size-asian="32pt" style:font-size-complex="32pt"/>
    </style:style>
    <style:style style:name="P147" style:family="paragraph">
      <loext:graphic-properties draw:fill="none"/>
      <style:text-properties fo:font-size="16pt" fo:font-weight="bold" style:font-size-asian="32pt" style:font-weight-asian="bold" style:font-size-complex="32pt" style:font-weight-complex="bold"/>
    </style:style>
    <style:style style:name="P148" style:family="paragraph">
      <loext:graphic-properties draw:fill="none"/>
      <style:text-properties fo:color="#ff5429" loext:opacity="100%" fo:font-size="20pt" style:font-size-asian="32pt" style:font-size-complex="32pt"/>
    </style:style>
    <style:style style:name="P149" style:family="paragraph">
      <loext:graphic-properties draw:fill="none"/>
      <style:text-properties fo:color="#ffff00" loext:opacity="100%" fo:font-size="24pt" fo:font-style="normal" fo:font-weight="bold" style:font-size-asian="24pt" style:font-weight-asian="bold" style:font-size-complex="24pt" style:font-weight-complex="bold"/>
    </style:style>
    <style:style style:name="P150" style:family="paragraph">
      <loext:graphic-properties draw:fill="solid" draw:fill-color="#00ff00"/>
      <style:paragraph-properties fo:text-align="center"/>
    </style:style>
    <style:style style:name="P151" style:family="paragraph">
      <loext:graphic-properties draw:fill="solid" draw:fill-color="#f0e68c"/>
      <style:paragraph-properties fo:text-align="center"/>
    </style:style>
    <style:style style:name="P152" style:family="paragraph">
      <loext:graphic-properties draw:fill="none"/>
      <style:text-properties fo:color="#006400" loext:opacity="100%" fo:font-size="18pt" style:font-size-asian="32pt" style:font-size-complex="32pt"/>
    </style:style>
    <style:style style:name="P153" style:family="paragraph">
      <loext:graphic-properties draw:fill="none"/>
      <style:text-properties fo:color="#006400" loext:opacity="100%" fo:font-size="20pt" style:font-size-asian="32pt" style:font-size-complex="32pt"/>
    </style:style>
    <style:style style:name="P154" style:family="paragraph">
      <loext:graphic-properties draw:fill="none"/>
      <style:text-properties fo:color="#006400" loext:opacity="100%" style:font-name="Arial2" fo:font-size="18pt" fo:font-style="normal" fo:font-weight="bold" style:font-size-asian="32pt" style:font-size-complex="32pt"/>
    </style:style>
    <style:style style:name="P155" style:family="paragraph">
      <loext:graphic-properties draw:fill="none"/>
      <style:text-properties fo:color="#ffff00" loext:opacity="100%" fo:font-size="22pt" fo:font-style="normal" fo:font-weight="bold" style:font-size-asian="32pt" style:font-weight-asian="bold" style:font-size-complex="32pt" style:font-weight-complex="bold"/>
    </style:style>
    <style:style style:name="P156" style:family="paragraph">
      <loext:graphic-properties draw:fill="none"/>
      <style:paragraph-properties fo:text-align="center"/>
      <style:text-properties fo:font-size="26pt" fo:font-weight="bold" style:font-size-asian="24pt" style:font-weight-asian="bold" style:font-size-complex="24pt" style:font-weight-complex="bold"/>
    </style:style>
    <style:style style:name="P157" style:family="paragraph">
      <loext:graphic-properties draw:fill="none"/>
      <style:paragraph-properties fo:text-align="start"/>
      <style:text-properties fo:color="#ffff00" loext:opacity="100%" fo:font-size="26pt" fo:font-weight="bold" style:font-size-asian="32pt" style:font-weight-asian="bold" style:font-size-complex="32pt" style:font-weight-complex="bold"/>
    </style:style>
    <style:style style:name="P158" style:family="paragraph">
      <loext:graphic-properties draw:fill="none"/>
      <style:paragraph-properties fo:margin-left="0cm" fo:margin-right="0cm" fo:margin-top="0cm" fo:margin-bottom="0cm" fo:line-height="100%" fo:text-align="start" fo:text-indent="0cm"/>
      <style:text-properties fo:font-size="18pt" fo:font-weight="bold" style:font-size-asian="32pt" style:font-weight-asian="bold" style:font-size-complex="32pt" style:font-weight-complex="bold"/>
    </style:style>
    <style:style style:name="P159" style:family="paragraph">
      <loext:graphic-properties draw:fill="none"/>
      <style:text-properties style:font-name="Mason" fo:font-size="24pt" fo:font-style="normal" fo:font-weight="bold" style:font-size-asian="24pt" style:font-style-asian="italic" style:font-weight-asian="bold" style:font-size-complex="24pt" style:font-style-complex="italic" style:font-weight-complex="bold"/>
    </style:style>
    <style:style style:name="P160" style:family="paragraph">
      <loext:graphic-properties draw:fill-color="#ffffff"/>
      <style:text-properties fo:color="#ff8c00" loext:opacity="100%" style:font-name="Arial" fo:font-size="20pt" fo:font-weight="bold" style:font-size-asian="20pt" style:font-weight-asian="bold" style:font-size-complex="20pt" style:font-weight-complex="bold"/>
    </style:style>
    <style:style style:name="T1" style:family="text">
      <style:text-properties fo:color="#ffd700" loext:opacity="100%" style:font-name="Arial" fo:font-size="72pt" fo:text-shadow="1pt 1pt" fo:font-weight="bold" style:font-size-asian="72pt" style:font-weight-asian="bold" style:font-size-complex="72pt" style:font-weight-complex="bold"/>
    </style:style>
    <style:style style:name="T2" style:family="text">
      <style:text-properties fo:color="#ffd700" loext:opacity="100%" style:font-name="Arial" fo:font-size="32pt" fo:font-weight="bold" style:font-size-asian="32pt" style:font-weight-asian="bold" style:font-size-complex="32pt" style:font-weight-complex="bold"/>
    </style:style>
    <style:style style:name="T3" style:family="text">
      <style:text-properties fo:color="#00ffff" loext:opacity="100%" style:font-name="Arial" fo:font-size="26pt" fo:font-weight="bold" style:font-size-asian="26pt" style:font-weight-asian="bold" style:font-size-complex="26pt" style:font-weight-complex="bold"/>
    </style:style>
    <style:style style:name="T4" style:family="text">
      <style:text-properties fo:color="#ffd700" loext:opacity="100%" style:font-name="Arial" fo:font-size="32pt" fo:text-shadow="1pt 1pt" fo:font-weight="bold" style:font-size-asian="32pt" style:font-weight-asian="bold" style:font-size-complex="32pt" style:font-weight-complex="bold"/>
    </style:style>
    <style:style style:name="T5" style:family="text">
      <style:text-properties fo:color="#ffd700" loext:opacity="100%" style:font-name="French Script MT" fo:font-size="32pt" fo:font-style="italic" fo:text-shadow="1pt 1pt" fo:font-weight="normal" style:font-size-asian="32pt" style:font-style-asian="normal" style:font-weight-asian="bold" style:font-size-complex="32pt" style:font-style-complex="normal" style:font-weight-complex="bold"/>
    </style:style>
    <style:style style:name="T6" style:family="text">
      <style:text-properties fo:color="#ffd700" loext:opacity="100%" style:font-name="French Script MT" fo:font-size="40pt" fo:font-style="italic" fo:text-shadow="1pt 1pt" fo:font-weight="normal" style:font-size-asian="32pt" style:font-style-asian="normal" style:font-weight-asian="bold" style:font-size-complex="32pt" style:font-style-complex="normal" style:font-weight-complex="bold"/>
    </style:style>
    <style:style style:name="T7" style:family="text">
      <style:text-properties fo:color="#ffd700" loext:opacity="100%" style:font-name="Arial" fo:font-size="40pt" fo:text-shadow="1pt 1pt" fo:font-weight="bold" style:font-size-asian="32pt" style:font-weight-asian="bold" style:font-size-complex="32pt" style:font-weight-complex="bold"/>
    </style:style>
    <style:style style:name="T8" style:family="text">
      <style:text-properties fo:color="#ffd700" loext:opacity="100%" style:font-name="Arial" fo:font-size="40pt" fo:text-shadow="1pt 1pt" fo:font-weight="bold" style:font-size-asian="40pt" style:font-weight-asian="bold" style:font-size-complex="40pt" style:font-weight-complex="bold"/>
    </style:style>
    <style:style style:name="T9" style:family="text">
      <style:text-properties fo:color="#ffd700" loext:opacity="100%" style:font-name="Arial" fo:font-size="20pt" fo:text-shadow="1pt 1pt" fo:font-weight="bold" style:font-size-asian="20pt" style:font-weight-asian="bold" style:font-size-complex="20pt" style:font-weight-complex="bold"/>
    </style:style>
    <style:style style:name="T10" style:family="text">
      <style:text-properties fo:color="#00ffff" loext:opacity="100%" style:font-name="Arial" fo:font-size="60pt" fo:language="en" fo:country="GB" fo:font-weight="bold" style:font-name-asian="Arial" style:font-size-asian="60pt" style:font-weight-asian="bold" style:font-size-complex="60pt" style:font-weight-complex="bold"/>
    </style:style>
    <style:style style:name="T11" style:family="text">
      <style:text-properties fo:color="#00ffff" loext:opacity="100%" style:font-name="Arial" fo:font-size="44pt" fo:language="en" fo:country="GB" fo:font-weight="bold" style:font-name-asian="Arial" style:font-size-asian="44pt" style:font-weight-asian="bold" style:font-size-complex="44pt" style:font-weight-complex="bold"/>
    </style:style>
    <style:style style:name="T12" style:family="text">
      <style:text-properties fo:color="#00ffff" loext:opacity="100%" style:font-name="Arial" fo:font-size="22pt" fo:language="en" fo:country="GB" fo:font-style="italic" style:font-name-asian="Arial" style:font-size-asian="22pt" style:font-style-asian="italic" style:font-size-complex="22pt" style:font-style-complex="italic"/>
    </style:style>
    <style:style style:name="T13" style:family="text">
      <style:text-properties fo:color="#00ffff" loext:opacity="100%" style:font-name="Arial" fo:font-size="16pt" fo:language="en" fo:country="GB" fo:font-style="italic" style:font-name-asian="Arial" style:font-size-asian="16pt" style:font-style-asian="italic" style:font-size-complex="16pt" style:font-style-complex="italic"/>
    </style:style>
    <style:style style:name="T14" style:family="text">
      <style:text-properties fo:color="#ff8c00" loext:opacity="100%" style:font-name="Arial" fo:font-size="22pt" fo:language="en" fo:country="GB" fo:font-style="italic" style:font-name-asian="Arial" style:font-size-asian="22pt" style:font-style-asian="italic" style:font-size-complex="22pt" style:font-style-complex="italic"/>
    </style:style>
    <style:style style:name="T15" style:family="text">
      <style:text-properties fo:color="#ffd700" loext:opacity="100%" style:font-name="Arial" fo:font-size="40pt" fo:language="en" fo:country="GB" fo:font-style="italic" fo:font-weight="bold" style:font-name-asian="Arial" style:font-size-asian="40pt" style:font-style-asian="italic" style:font-weight-asian="bold" style:font-size-complex="40pt" style:font-style-complex="italic" style:font-weight-complex="bold"/>
    </style:style>
    <style:style style:name="T16" style:family="text">
      <style:text-properties fo:color="#ffd700" loext:opacity="100%" style:font-name="Arial" fo:font-size="44pt" fo:language="en" fo:country="GB" fo:font-style="italic" fo:font-weight="bold" style:font-name-asian="Arial" style:font-size-asian="44pt" style:font-style-asian="italic" style:font-weight-asian="bold" style:font-size-complex="44pt" style:font-style-complex="italic" style:font-weight-complex="bold"/>
    </style:style>
    <style:style style:name="T17" style:family="text">
      <style:text-properties fo:color="#ff8c00" loext:opacity="100%" style:font-name="Arial" fo:font-size="44pt" fo:language="en" fo:country="GB" fo:font-style="italic" style:font-name-asian="Arial" style:font-size-asian="44pt" style:font-style-asian="italic" style:font-size-complex="44pt" style:font-style-complex="italic"/>
    </style:style>
    <style:style style:name="T18" style:family="text">
      <style:text-properties fo:color="#00ffff" loext:opacity="100%" style:font-name="Arial" fo:font-size="24pt" fo:language="en" fo:country="GB" fo:font-style="italic" fo:font-weight="bold" style:font-name-asian="Arial" style:font-size-asian="24pt" style:font-style-asian="italic" style:font-weight-asian="bold" style:font-size-complex="24pt" style:font-style-complex="italic" style:font-weight-complex="bold"/>
    </style:style>
    <style:style style:name="T19" style:family="text">
      <style:text-properties fo:color="#00ffff" loext:opacity="100%" style:text-position="33% 58%" style:font-name="Arial" fo:font-size="24pt" fo:language="en" fo:country="GB" fo:font-style="italic" fo:font-weight="bold" style:font-name-asian="Arial" style:font-size-asian="24pt" style:font-style-asian="italic" style:font-weight-asian="bold" style:font-size-complex="24pt" style:font-style-complex="italic" style:font-weight-complex="bold"/>
    </style:style>
    <style:style style:name="T20" style:family="text">
      <style:text-properties fo:color="#ffd700" loext:opacity="100%" style:font-name="Arial" fo:font-size="24pt" fo:language="en" fo:country="GB" fo:font-style="italic" fo:font-weight="bold" style:font-name-asian="Arial" style:font-size-asian="24pt" style:font-style-asian="italic" style:font-weight-asian="bold" style:font-size-complex="24pt" style:font-style-complex="italic" style:font-weight-complex="bold"/>
    </style:style>
    <style:style style:name="T21" style:family="text">
      <style:text-properties fo:color="#ff8c00" loext:opacity="100%" style:font-name="Arial" fo:font-size="24pt" fo:language="en" fo:country="GB" fo:font-style="italic" fo:font-weight="bold" style:font-name-asian="Arial" style:font-size-asian="24pt" style:font-style-asian="italic" style:font-weight-asian="bold" style:font-size-complex="24pt" style:font-style-complex="italic" style:font-weight-complex="bold"/>
    </style:style>
    <style:style style:name="T22" style:family="text">
      <style:text-properties fo:color="#00ffff" loext:opacity="100%" style:font-name="Arial" fo:font-size="44pt" fo:language="en" fo:country="GB" fo:font-style="italic" fo:font-weight="bold" style:font-name-asian="Arial" style:font-size-asian="44pt" style:font-style-asian="italic" style:font-weight-asian="bold" style:font-size-complex="44pt" style:font-style-complex="italic" style:font-weight-complex="bold"/>
    </style:style>
    <style:style style:name="T23" style:family="text">
      <style:text-properties fo:color="#7fff00" loext:opacity="100%" style:font-name="Arial" fo:font-size="24pt" fo:language="en" fo:country="GB" fo:font-style="italic" style:font-name-asian="Arial" style:font-size-asian="24pt" style:font-style-asian="italic" style:font-size-complex="24pt" style:font-style-complex="italic"/>
    </style:style>
    <style:style style:name="T24" style:family="text">
      <style:text-properties fo:color="#ff8c00" loext:opacity="100%" style:font-name="Arial" fo:font-size="24pt" fo:language="en" fo:country="GB" fo:font-style="italic" style:font-name-asian="Arial" style:font-size-asian="24pt" style:font-style-asian="italic" style:font-size-complex="24pt" style:font-style-complex="italic"/>
    </style:style>
    <style:style style:name="T25" style:family="text">
      <style:text-properties fo:color="#ffd700" loext:opacity="100%" style:font-name="Arial" fo:font-size="44pt" fo:language="en" fo:country="GB" fo:font-style="italic" style:font-name-asian="Arial" style:font-size-asian="44pt" style:font-style-asian="italic" style:font-size-complex="44pt" style:font-style-complex="italic"/>
    </style:style>
    <style:style style:name="T26" style:family="text">
      <style:text-properties fo:color="#ffd700" loext:opacity="100%" style:font-name="Arial" fo:font-size="24pt" fo:language="en" fo:country="GB" fo:font-style="italic" style:font-name-asian="Arial" style:font-size-asian="24pt" style:font-style-asian="italic" style:font-size-complex="24pt" style:font-style-complex="italic"/>
    </style:style>
    <style:style style:name="T27" style:family="text">
      <style:text-properties fo:color="#7fff00" loext:opacity="100%" style:font-name="Arial" fo:font-size="24pt" fo:language="en" fo:country="GB" fo:font-style="italic" fo:font-weight="bold" style:font-name-asian="Arial" style:font-size-asian="24pt" style:font-style-asian="italic" style:font-weight-asian="bold" style:font-size-complex="24pt" style:font-style-complex="italic" style:font-weight-complex="bold"/>
    </style:style>
    <style:style style:name="T28" style:family="text">
      <style:text-properties fo:color="#7fff00" loext:opacity="100%" style:font-name="Arial" fo:font-size="20pt" fo:language="en" fo:country="GB" fo:font-style="italic" style:font-name-asian="Arial" style:font-size-asian="20pt" style:font-style-asian="italic" style:font-size-complex="20pt" style:font-style-complex="italic"/>
    </style:style>
    <style:style style:name="T29" style:family="text">
      <style:text-properties fo:color="#7fff00" loext:opacity="100%" style:font-name="Arial" fo:font-size="24pt" fo:language="en" fo:country="GB" fo:font-style="normal" style:font-name-asian="Arial" style:font-size-asian="24pt" style:font-style-asian="normal" style:font-size-complex="24pt" style:font-style-complex="normal"/>
    </style:style>
    <style:style style:name="T30" style:family="text">
      <style:text-properties fo:color="#00ffff" loext:opacity="100%" style:font-name="Arial Black" fo:font-size="32pt" style:font-size-asian="32pt" style:font-size-complex="32pt"/>
    </style:style>
    <style:style style:name="T31" style:family="text">
      <style:text-properties fo:color="#ff8c00" loext:opacity="100%" style:font-name="Arial Black" fo:font-size="32pt" style:font-size-asian="32pt" style:font-size-complex="32pt"/>
    </style:style>
    <style:style style:name="T32" style:family="text">
      <style:text-properties fo:color="#adff2f" loext:opacity="100%" style:font-name="Arial" fo:font-size="32pt" fo:background-color="transparent" style:font-size-asian="32pt" style:font-size-complex="32pt"/>
    </style:style>
    <style:style style:name="T33" style:family="text">
      <style:text-properties fo:color="#adff2f" loext:opacity="100%" style:font-name="Arial" fo:font-size="24pt" fo:background-color="transparent" style:font-size-asian="24pt" style:font-size-complex="24pt"/>
    </style:style>
    <style:style style:name="T34" style:family="text">
      <style:text-properties fo:color="#ffd546" loext:opacity="100%" style:font-name="Arial" fo:font-size="24pt" fo:font-weight="bold" fo:background-color="transparent" style:font-size-asian="24pt" style:font-weight-asian="bold" style:font-size-complex="24pt" style:font-weight-complex="bold"/>
    </style:style>
    <style:style style:name="T35" style:family="text">
      <style:text-properties fo:color="#ffd546" loext:opacity="100%" style:font-name="Arial" fo:font-size="24pt" fo:font-style="italic" style:text-underline-style="solid" style:text-underline-width="auto" style:text-underline-color="font-color" fo:font-weight="bold" fo:background-color="transparent" style:font-size-asian="24pt" style:font-style-asian="italic" style:font-weight-asian="bold" style:font-size-complex="24pt" style:font-style-complex="italic" style:font-weight-complex="bold"/>
    </style:style>
    <style:style style:name="T36" style:family="text">
      <style:text-properties fo:color="#00ffff" loext:opacity="100%" style:font-name="Arial Black" fo:font-size="24pt" style:font-size-asian="24pt" style:font-size-complex="24pt"/>
    </style:style>
    <style:style style:name="T37" style:family="text">
      <style:text-properties fo:color="#ff8c00" loext:opacity="100%" style:font-name="Arial Black" fo:font-size="24pt" style:font-size-asian="24pt" style:font-size-complex="24pt"/>
    </style:style>
    <style:style style:name="T38" style:family="text">
      <style:text-properties fo:color="#adff2f" loext:opacity="100%" style:font-name="Arial" fo:font-size="24pt" fo:font-style="italic" fo:background-color="transparent" style:font-size-asian="24pt" style:font-style-asian="italic" style:font-size-complex="24pt" style:font-style-complex="italic"/>
    </style:style>
    <style:style style:name="T39" style:family="text">
      <style:text-properties fo:color="#00ffff" loext:opacity="100%" style:font-name="Arial Black" fo:font-size="24pt" fo:background-color="transparent" style:font-size-asian="24pt" style:font-size-complex="24pt"/>
    </style:style>
    <style:style style:name="T40" style:family="text">
      <style:text-properties fo:color="#ff8c00" loext:opacity="100%" style:font-name="Arial Black" fo:font-size="24pt" fo:background-color="transparent" style:font-size-asian="24pt" style:font-size-complex="24pt"/>
    </style:style>
    <style:style style:name="T41" style:family="text">
      <style:text-properties fo:color="#adff2f" loext:opacity="100%" style:font-name="Arial" fo:font-size="24pt" fo:font-weight="bold" fo:background-color="transparent" style:font-size-asian="24pt" style:font-weight-asian="bold" style:font-size-complex="24pt" style:font-weight-complex="bold"/>
    </style:style>
    <style:style style:name="T42" style:family="text">
      <style:text-properties fo:color="#adff2f" loext:opacity="100%" style:font-name="Arial" fo:font-size="24pt" fo:font-weight="normal" fo:background-color="transparent" style:font-size-asian="24pt" style:font-weight-asian="normal" style:font-size-complex="24pt" style:font-weight-complex="normal"/>
    </style:style>
    <style:style style:name="T43" style:family="text">
      <style:text-properties fo:color="#78ccfd" loext:opacity="100%" fo:font-weight="bold" style:font-weight-asian="bold" style:font-weight-complex="bold">
        <loext:char-complex-color loext:theme-type="accent2" loext:color-type="theme">
          <loext:transformation loext:type="lummod" loext:value="4000"/>
          <loext:transformation loext:type="lumoff" loext:value="6000"/>
        </loext:char-complex-color>
      </style:text-properties>
    </style:style>
    <style:style style:name="T44" style:family="text">
      <style:text-properties fo:color="#d9d9d9" loext:opacity="100%" fo:font-weight="bold" style:font-weight-asian="bold" style:font-weight-complex="bold">
        <loext:char-complex-color loext:theme-type="light1" loext:color-type="theme">
          <loext:transformation loext:type="lummod" loext:value="8500"/>
          <loext:transformation loext:type="lumoff" loext:value="0"/>
        </loext:char-complex-color>
      </style:text-properties>
    </style:style>
    <style:style style:name="T45" style:family="text">
      <style:text-properties fo:color="#fff1c1" loext:opacity="100%" fo:font-weight="bold" style:font-weight-asian="bold" style:font-weight-complex="bold">
        <loext:char-complex-color loext:theme-type="accent5" loext:color-type="theme">
          <loext:transformation loext:type="lummod" loext:value="2000"/>
          <loext:transformation loext:type="lumoff" loext:value="8000"/>
        </loext:char-complex-color>
      </style:text-properties>
    </style:style>
    <style:style style:name="T46" style:family="text">
      <style:text-properties fo:color="#c9c9ff" loext:opacity="100%" fo:font-weight="bold" style:font-weight-asian="bold" style:font-weight-complex="bold">
        <loext:char-complex-color loext:theme-type="hyperlink" loext:color-type="theme">
          <loext:transformation loext:type="lummod" loext:value="2000"/>
          <loext:transformation loext:type="lumoff" loext:value="8000"/>
        </loext:char-complex-color>
      </style:text-properties>
    </style:style>
    <style:style style:name="T47" style:family="text">
      <style:text-properties fo:color="#f8cfce" loext:opacity="100%" fo:font-weight="bold" style:font-weight-asian="bold" style:font-weight-complex="bold"/>
    </style:style>
    <style:style style:name="T48" style:family="text">
      <style:text-properties fo:color="#c4febb" loext:opacity="100%" fo:font-weight="bold" style:font-weight-asian="bold" style:font-weight-complex="bold">
        <loext:char-complex-color loext:theme-type="accent1" loext:color-type="theme">
          <loext:transformation loext:type="lummod" loext:value="2000"/>
          <loext:transformation loext:type="lumoff" loext:value="8000"/>
        </loext:char-complex-color>
      </style:text-properties>
    </style:style>
    <style:style style:name="T49" style:family="text">
      <style:text-properties fo:color="#ffd700" loext:opacity="100%" style:font-name="Arial" fo:font-size="11pt" fo:font-style="italic" fo:font-weight="normal" fo:background-color="transparent" style:font-size-asian="11pt" style:font-style-asian="italic" style:font-weight-asian="normal" style:font-size-complex="11pt" style:font-style-complex="italic" style:font-weight-complex="normal"/>
    </style:style>
    <style:style style:name="T50" style:family="text">
      <style:text-properties fo:color="#ffd700" loext:opacity="100%" style:font-name="Arial" fo:font-size="11pt" fo:font-style="italic" fo:font-weight="bold" fo:background-color="transparent" style:font-size-asian="11pt" style:font-style-asian="italic" style:font-weight-asian="bold" style:font-size-complex="11pt" style:font-style-complex="italic" style:font-weight-complex="bold"/>
    </style:style>
    <style:style style:name="T51" style:family="text">
      <style:text-properties fo:color="#ffd700" loext:opacity="100%" style:font-name="Arial" fo:font-size="10pt" fo:font-style="italic" fo:background-color="transparent" style:font-size-asian="10pt" style:font-style-asian="italic" style:font-size-complex="10pt" style:font-style-complex="italic"/>
    </style:style>
    <style:style style:name="T52" style:family="text">
      <style:text-properties fo:color="#89fd78" loext:opacity="100%" style:font-name="Arial Black" fo:font-size="22pt" style:font-size-asian="22pt" style:font-size-complex="22pt">
        <loext:char-complex-color loext:theme-type="accent1" loext:color-type="theme">
          <loext:transformation loext:type="lummod" loext:value="4000"/>
          <loext:transformation loext:type="lumoff" loext:value="6000"/>
        </loext:char-complex-color>
      </style:text-properties>
    </style:style>
    <style:style style:name="T53" style:family="text">
      <style:text-properties fo:color="#00ffff" loext:opacity="100%" style:font-name="Arial Black" fo:font-size="22pt" style:font-size-asian="22pt" style:font-size-complex="22pt"/>
    </style:style>
    <style:style style:name="T54" style:family="text">
      <style:text-properties fo:color="#00ffff" loext:opacity="100%" style:font-name="Arial" fo:font-size="22pt" fo:font-weight="normal" style:font-size-asian="22pt" style:font-weight-asian="normal" style:font-size-complex="22pt" style:font-weight-complex="normal"/>
    </style:style>
    <style:style style:name="T55" style:family="text">
      <style:text-properties fo:color="#f8cfce" loext:opacity="100%" style:font-name="Arial" fo:font-size="24pt" fo:font-weight="bold" fo:background-color="transparent" style:font-size-asian="24pt" style:font-weight-asian="bold" style:font-size-complex="24pt" style:font-weight-complex="bold"/>
    </style:style>
    <style:style style:name="T56" style:family="text">
      <style:text-properties fo:color="#bfbfbf" loext:opacity="100%" style:font-name="Arial" fo:font-size="24pt" fo:font-weight="normal" fo:background-color="transparent" style:font-size-asian="24pt" style:font-weight-asian="normal" style:font-size-complex="24pt" style:font-weight-complex="normal">
        <loext:char-complex-color loext:theme-type="light1" loext:color-type="theme">
          <loext:transformation loext:type="lummod" loext:value="7500"/>
          <loext:transformation loext:type="lumoff" loext:value="0"/>
        </loext:char-complex-color>
      </style:text-properties>
    </style:style>
    <style:style style:name="T57" style:family="text">
      <style:text-properties fo:color="#ffd700" loext:opacity="100%" style:font-name="Arial Black" fo:font-size="10pt" style:font-size-asian="10pt" style:font-size-complex="10pt"/>
    </style:style>
    <style:style style:name="T58" style:family="text">
      <style:text-properties fo:font-size="32pt" style:font-size-asian="32pt" style:font-size-complex="32pt"/>
    </style:style>
    <style:style style:name="T59" style:family="text">
      <style:text-properties fo:color="#f8cfce" loext:opacity="100%" style:font-name="Arial" fo:font-size="24pt" fo:font-weight="bold" fo:background-color="transparent" style:font-size-asian="24pt" style:font-weight-asian="bold" style:font-size-complex="24pt" style:font-weight-complex="bold">
        <loext:char-complex-color loext:theme-type="accent6" loext:color-type="theme">
          <loext:transformation loext:type="lummod" loext:value="2000"/>
          <loext:transformation loext:type="lumoff" loext:value="8000"/>
        </loext:char-complex-color>
      </style:text-properties>
    </style:style>
    <style:style style:name="T60" style:family="text">
      <style:text-properties fo:color="#bfbfbf" loext:opacity="100%" style:font-name="Arial" fo:font-size="24pt" fo:font-style="italic" fo:font-weight="normal" fo:background-color="transparent" style:font-size-asian="24pt" style:font-style-asian="italic" style:font-weight-asian="normal" style:font-size-complex="24pt" style:font-style-complex="italic" style:font-weight-complex="normal">
        <loext:char-complex-color loext:theme-type="light1" loext:color-type="theme">
          <loext:transformation loext:type="lummod" loext:value="7500"/>
          <loext:transformation loext:type="lumoff" loext:value="0"/>
        </loext:char-complex-color>
      </style:text-properties>
    </style:style>
    <style:style style:name="T61" style:family="text">
      <style:text-properties fo:color="#f2f2f2" loext:opacity="100%" style:font-name="Arial" fo:font-size="24pt" fo:font-weight="bold" fo:background-color="transparent" style:font-size-asian="24pt" style:font-weight-asian="bold" style:font-size-complex="24pt" style:font-weight-complex="bold">
        <loext:char-complex-color loext:theme-type="light1" loext:color-type="theme">
          <loext:transformation loext:type="lummod" loext:value="9500"/>
          <loext:transformation loext:type="lumoff" loext:value="0"/>
        </loext:char-complex-color>
      </style:text-properties>
    </style:style>
    <style:style style:name="T62" style:family="text">
      <style:text-properties fo:color="#ffff00" loext:opacity="100%" style:font-name="Arial" fo:font-size="20pt" fo:font-style="italic" fo:font-weight="bold" fo:background-color="transparent" style:font-size-asian="20pt" style:font-style-asian="italic" style:font-weight-asian="bold" style:font-size-complex="20pt" style:font-style-complex="italic" style:font-weight-complex="bold"/>
    </style:style>
    <style:style style:name="T63" style:family="text">
      <style:text-properties fo:color="#bbe6fe" loext:opacity="100%" style:font-name="Arial" fo:font-size="24pt" fo:font-weight="bold" fo:background-color="transparent" style:font-size-asian="24pt" style:font-weight-asian="bold" style:font-size-complex="24pt" style:font-weight-complex="bold">
        <loext:char-complex-color loext:theme-type="accent2" loext:color-type="theme">
          <loext:transformation loext:type="lummod" loext:value="2000"/>
          <loext:transformation loext:type="lumoff" loext:value="8000"/>
        </loext:char-complex-color>
      </style:text-properties>
    </style:style>
    <style:style style:name="T64" style:family="text">
      <style:text-properties fo:color="#89fd78" loext:opacity="100%" style:text-outline="false" style:text-line-through-style="none" style:text-line-through-type="none" style:font-name="Arial Black" fo:font-size="22pt" fo:font-style="normal" fo:text-shadow="none" style:text-underline-style="none" fo:font-weight="normal" style:letter-kerning="true" style:font-size-asian="22pt" style:font-style-asian="normal" style:font-weight-asian="normal" style:font-size-complex="22pt" style:font-style-complex="normal" style:font-weight-complex="normal" style:text-emphasize="none" style:font-relief="none" style:text-overline-style="none" style:text-overline-color="font-color">
        <loext:char-complex-color loext:theme-type="accent1" loext:color-type="theme">
          <loext:transformation loext:type="lummod" loext:value="4000"/>
          <loext:transformation loext:type="lumoff" loext:value="6000"/>
        </loext:char-complex-color>
      </style:text-properties>
    </style:style>
    <style:style style:name="T65" style:family="text">
      <style:text-properties fo:color="#ff8c00" loext:opacity="100%" style:font-name="Arial Black" fo:font-size="22pt" style:font-size-asian="22pt" style:font-size-complex="22pt">
        <loext:char-complex-color loext:theme-type="accent1" loext:color-type="theme">
          <loext:transformation loext:type="lummod" loext:value="4000"/>
          <loext:transformation loext:type="lumoff" loext:value="6000"/>
        </loext:char-complex-color>
      </style:text-properties>
    </style:style>
    <style:style style:name="T66" style:family="text">
      <style:text-properties fo:color="#f5bbfe" loext:opacity="100%" style:font-name="Arial" fo:font-size="24pt" fo:font-weight="bold" fo:background-color="transparent" style:font-size-asian="24pt" style:font-weight-asian="bold" style:font-size-complex="24pt" style:font-weight-complex="bold">
        <loext:char-complex-color loext:theme-type="accent4" loext:color-type="theme">
          <loext:transformation loext:type="lummod" loext:value="2000"/>
          <loext:transformation loext:type="lumoff" loext:value="8000"/>
        </loext:char-complex-color>
      </style:text-properties>
    </style:style>
    <style:style style:name="T67" style:family="text">
      <style:text-properties fo:color="#f2f2f2" loext:opacity="100%" style:font-name="Arial" fo:font-size="24pt" fo:font-weight="bold" fo:background-color="transparent" style:font-size-asian="24pt" style:font-weight-asian="bold" style:font-size-complex="24pt" style:font-weight-complex="bold"/>
    </style:style>
    <style:style style:name="T68" style:family="text">
      <style:text-properties fo:color="#00ff00" loext:opacity="100%" style:font-name="Arial" fo:font-size="16pt" fo:font-style="italic" fo:font-weight="bold" fo:background-color="transparent" style:font-size-asian="16pt" style:font-style-asian="italic" style:font-weight-asian="bold" style:font-size-complex="16pt" style:font-style-complex="italic" style:font-weight-complex="bold"/>
    </style:style>
    <style:style style:name="T69" style:family="text">
      <style:text-properties fo:color="#ff8c00" loext:opacity="100%" style:font-name="Arial" fo:font-size="20pt" fo:language="en" fo:country="GB" fo:font-style="italic" style:font-name-asian="Arial" style:font-size-asian="20pt" style:font-style-asian="italic" style:font-size-complex="20pt" style:font-style-complex="italic"/>
    </style:style>
    <style:style style:name="T70" style:family="text">
      <style:text-properties fo:color="#dc143c" loext:opacity="100%" fo:font-size="10.5pt" fo:font-weight="bold" style:font-size-asian="10.5pt" style:font-weight-asian="bold" style:font-size-complex="10.5pt" style:font-weight-complex="bold"/>
    </style:style>
    <style:style style:name="T71" style:family="text">
      <style:text-properties fo:color="#d2691e" loext:opacity="100%" style:font-name="Arial" fo:font-size="12pt" fo:font-style="italic" fo:font-weight="bold" fo:background-color="transparent" style:font-size-asian="12pt" style:font-style-asian="italic" style:font-weight-asian="bold" style:font-size-complex="12pt" style:font-style-complex="italic" style:font-weight-complex="bold"/>
    </style:style>
    <style:style style:name="T72" style:family="text">
      <style:text-properties fo:color="#d2691e" loext:opacity="100%" style:font-name="Arial" fo:font-size="9pt" fo:font-style="normal" fo:font-weight="bold" fo:background-color="transparent" style:font-size-asian="9pt" style:font-style-asian="normal" style:font-weight-asian="bold" style:font-size-complex="9pt" style:font-style-complex="normal" style:font-weight-complex="bold"/>
    </style:style>
    <style:style style:name="T73" style:family="text">
      <style:text-properties fo:color="#d2691e" loext:opacity="100%" style:font-name="Arial" fo:font-size="9pt" fo:font-style="italic" fo:font-weight="bold" fo:background-color="transparent" style:font-size-asian="9pt" style:font-style-asian="italic" style:font-weight-asian="bold" style:font-size-complex="9pt" style:font-style-complex="italic" style:font-weight-complex="bold"/>
    </style:style>
    <style:style style:name="T74" style:family="text">
      <style:text-properties fo:color="#d2691e" loext:opacity="100%" style:font-name="Arial" fo:font-size="9pt" fo:font-weight="bold" fo:background-color="transparent" style:font-size-asian="9pt" style:font-weight-asian="bold" style:font-size-complex="9pt" style:font-weight-complex="bold"/>
    </style:style>
    <style:style style:name="T75" style:family="text">
      <style:text-properties fo:color="#adff2f" loext:opacity="100%" style:font-name="Arial" fo:font-size="14pt" fo:font-weight="bold" fo:background-color="transparent" style:font-size-asian="24pt" style:font-weight-asian="bold" style:font-size-complex="24pt" style:font-weight-complex="bold"/>
    </style:style>
    <style:style style:name="T76" style:family="text">
      <style:text-properties fo:color="#adff2f" loext:opacity="100%" style:font-name="Arial" fo:font-size="14pt" fo:background-color="transparent" style:font-size-asian="24pt" style:font-size-complex="24pt"/>
    </style:style>
    <style:style style:name="T77" style:family="text">
      <style:text-properties fo:color="#adff2f" loext:opacity="100%" style:text-outline="false" style:text-line-through-style="none" style:text-line-through-type="none" style:font-name="Arial"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T78" style:family="text">
      <style:text-properties fo:color="#ff4500" loext:opacity="100%" style:text-outline="false" style:text-line-through-style="none" style:text-line-through-type="none" style:font-name="Arial" fo:font-size="24pt" fo:font-style="normal" fo:text-shadow="none" style:text-underline-style="none" fo:font-weight="bold" style:letter-kerning="true" fo:background-color="transparent" style:font-size-asian="24pt" style:font-style-asian="normal" style:font-weight-asian="bold" style:font-size-complex="24pt" style:font-style-complex="normal" style:font-weight-complex="bold" style:text-emphasize="none" style:font-relief="none" style:text-overline-style="none" style:text-overline-color="font-color"/>
    </style:style>
    <style:style style:name="T79" style:family="text">
      <style:text-properties fo:color="#adff2f" loext:opacity="100%" style:text-outline="false" style:text-line-through-style="none" style:text-line-through-type="none" style:font-name="Arial" fo:font-size="24pt" fo:font-style="normal" fo:text-shadow="none" style:text-underline-style="none" style:letter-kerning="true" fo:background-color="transparent" style:font-size-asian="24pt" style:font-style-asian="normal" style:font-size-complex="24pt" style:font-style-complex="normal" style:text-emphasize="none" style:font-relief="none" style:text-overline-style="none" style:text-overline-color="font-color"/>
    </style:style>
    <style:style style:name="T80" style:family="text">
      <style:text-properties fo:color="#ffff00" loext:opacity="100%" style:text-outline="false" style:text-line-through-style="none" style:text-line-through-type="none" style:font-name="Arial" fo:font-size="24pt" fo:font-style="normal" fo:text-shadow="none" style:text-underline-style="none" fo:font-weight="bold" style:letter-kerning="true" fo:background-color="transparent" style:font-size-asian="24pt" style:font-style-asian="normal" style:font-weight-asian="bold" style:font-size-complex="24pt" style:font-style-complex="normal" style:font-weight-complex="bold" style:text-emphasize="none" style:font-relief="none" style:text-overline-style="none" style:text-overline-color="font-color"/>
    </style:style>
    <style:style style:name="T81" style:family="text">
      <style:text-properties fo:color="#adff2f" loext:opacity="100%" style:font-name="Arial" fo:font-size="12pt" fo:background-color="transparent" style:font-size-asian="12pt" style:font-size-complex="12pt"/>
    </style:style>
    <style:style style:name="T82" style:family="text">
      <style:text-properties fo:color="#00bfff" loext:opacity="100%" style:text-outline="false" style:text-line-through-style="none" style:text-line-through-type="none" style:font-name="Arial" fo:font-size="24pt" fo:font-style="normal" fo:text-shadow="none" style:text-underline-style="none" fo:font-weight="bold" style:letter-kerning="true" fo:background-color="transparent" style:font-size-asian="24pt" style:font-style-asian="normal" style:font-weight-asian="bold" style:font-size-complex="24pt" style:font-style-complex="normal" style:font-weight-complex="bold" style:text-emphasize="none" style:font-relief="none" style:text-overline-style="none" style:text-overline-color="font-color"/>
    </style:style>
    <style:style style:name="T83" style:family="text">
      <style:text-properties fo:color="#00ff00" loext:opacity="100%" style:font-name="Arial" fo:font-size="24pt" fo:font-weight="bold" fo:background-color="transparent" style:font-size-asian="24pt" style:font-weight-asian="bold" style:font-size-complex="24pt" style:font-weight-complex="bold"/>
    </style:style>
    <style:style style:name="T84" style:family="text">
      <style:text-properties fo:color="#adff2f" loext:opacity="100%" style:text-outline="false" style:text-line-through-style="none" style:text-line-through-type="none" style:font-name="Arial" fo:font-size="12pt" fo:font-style="italic" fo:text-shadow="none" style:text-underline-style="none" fo:font-weight="bold" style:letter-kerning="true" fo:background-color="transparent" style:font-size-asian="12pt" style:font-style-asian="italic" style:font-weight-asian="bold" style:font-size-complex="12pt" style:font-style-complex="italic" style:font-weight-complex="bold" style:text-emphasize="none" style:font-relief="none" style:text-overline-style="none" style:text-overline-color="font-color"/>
    </style:style>
    <style:style style:name="T85" style:family="text">
      <style:text-properties fo:color="#adff2f" loext:opacity="100%" style:text-outline="false" style:text-line-through-style="none" style:text-line-through-type="none" style:font-name="Arial"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86" style:family="text">
      <style:text-properties fo:color="#ff4500" loext:opacity="100%" style:text-outline="false" style:text-line-through-style="none" style:text-line-through-type="none" style:font-name="Arial Black"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T87" style:family="text">
      <style:text-properties fo:color="#00bfff" loext:opacity="100%" style:text-outline="false" style:text-line-through-style="none" style:text-line-through-type="none" style:font-name="Arial Black"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T88" style:family="text">
      <style:text-properties fo:color="#adff2f" loext:opacity="100%" style:font-name="Arial" fo:font-size="32pt" fo:font-style="italic" fo:background-color="transparent" style:font-size-asian="32pt" style:font-style-asian="italic" style:font-size-complex="32pt" style:font-style-complex="italic"/>
    </style:style>
    <style:style style:name="T89" style:family="text">
      <style:text-properties fo:color="#ffd700" loext:opacity="100%" style:font-name="Arial" fo:font-size="13pt" fo:font-style="italic" fo:background-color="transparent" style:font-size-asian="28pt" style:font-style-asian="italic" style:font-size-complex="28pt" style:font-style-complex="italic"/>
    </style:style>
    <style:style style:name="T90" style:family="text">
      <style:text-properties fo:color="#98fb98" loext:opacity="100%" style:font-name="Arial" fo:font-size="13pt" fo:font-style="italic" fo:font-weight="bold" fo:background-color="transparent" style:font-size-asian="28pt" style:font-style-asian="italic" style:font-weight-asian="bold" style:font-size-complex="28pt" style:font-style-complex="italic" style:font-weight-complex="bold"/>
    </style:style>
    <style:style style:name="T91" style:family="text">
      <style:text-properties fo:color="#00ffff" loext:opacity="100%" style:font-name="Arial Black" fo:font-size="32pt" fo:background-color="transparent" style:font-size-asian="32pt" style:font-size-complex="32pt"/>
    </style:style>
    <style:style style:name="T92" style:family="text">
      <style:text-properties fo:color="#adff2f" loext:opacity="100%" style:text-outline="false" style:text-line-through-style="none" style:text-line-through-type="none" style:font-name="Arial"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T93" style:family="text">
      <style:text-properties fo:color="#00bfff" loext:opacity="100%" style:text-outline="false" style:text-line-through-style="none" style:text-line-through-type="none" style:font-name="Arial"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T94" style:family="text">
      <style:text-properties fo:color="#adff2f" loext:opacity="100%" style:font-name="Arial" fo:font-size="32pt" fo:font-weight="bold" fo:background-color="transparent" style:font-size-asian="32pt" style:font-weight-asian="bold" style:font-size-complex="32pt" style:font-weight-complex="bold"/>
    </style:style>
    <style:style style:name="T95" style:family="text">
      <style:text-properties fo:color="#adff2f" loext:opacity="100%" style:font-name="Arial" fo:font-size="32pt" fo:font-style="italic" fo:font-weight="bold" fo:background-color="transparent" style:font-size-asian="32pt" style:font-style-asian="italic" style:font-weight-asian="bold" style:font-size-complex="32pt" style:font-style-complex="italic" style:font-weight-complex="bold"/>
    </style:style>
    <style:style style:name="T96" style:family="text">
      <style:text-properties fo:color="#adff2f" loext:opacity="100%" style:font-name="Arial1" fo:font-size="32pt" fo:font-style="italic" fo:background-color="transparent" style:font-name-asian="Arial1" style:font-size-asian="32pt" style:font-style-asian="italic" style:font-name-complex="Arial1" style:font-size-complex="32pt" style:font-style-complex="italic"/>
    </style:style>
    <style:style style:name="T97" style:family="text">
      <style:text-properties fo:color="#adff2f" loext:opacity="100%" style:font-name="Arial" fo:font-size="32pt" fo:font-style="italic" fo:background-color="transparent" style:font-name-asian="Arial1" style:font-size-asian="32pt" style:font-style-asian="italic" style:font-name-complex="Arial1" style:font-size-complex="32pt" style:font-style-complex="italic"/>
    </style:style>
    <style:style style:name="T98" style:family="text">
      <style:text-properties fo:color="#adff2f" loext:opacity="100%" style:font-name="Arial" fo:font-size="32pt" fo:background-color="transparent" style:font-name-asian="Arial1" style:font-size-asian="32pt" style:font-name-complex="Arial1" style:font-size-complex="32pt"/>
    </style:style>
    <style:style style:name="T99" style:family="text">
      <style:text-properties fo:color="#adff2f" loext:opacity="100%" style:text-outline="false" style:text-line-through-style="none" style:text-line-through-type="none" style:font-name="Arial" fo:font-size="18pt" fo:font-style="normal" fo:text-shadow="none" style:text-underline-style="none" fo:font-weight="normal" style:letter-kerning="true" fo:background-color="transparent"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T100" style:family="text">
      <style:text-properties fo:color="#ff4500" loext:opacity="100%" style:text-outline="false" style:text-line-through-style="none" style:text-line-through-type="none" style:font-name="Arial" fo:font-size="18pt" fo:font-style="normal" fo:text-shadow="none" style:text-underline-style="none" fo:font-weight="bold" style:letter-kerning="true" fo:background-color="transparent" style:font-size-asian="18pt" style:font-style-asian="normal" style:font-weight-asian="bold" style:font-size-complex="18pt" style:font-style-complex="normal" style:font-weight-complex="bold" style:text-emphasize="none" style:font-relief="none" style:text-overline-style="none" style:text-overline-color="font-color"/>
    </style:style>
    <style:style style:name="T101" style:family="text">
      <style:text-properties fo:color="#adff2f" loext:opacity="100%" style:font-name="Arial" fo:font-size="18pt" fo:background-color="transparent" style:font-size-asian="18pt" style:font-size-complex="18pt"/>
    </style:style>
    <style:style style:name="T102" style:family="text">
      <style:text-properties fo:color="#ffff00" loext:opacity="100%" style:font-name="Arial" fo:font-size="18pt" fo:font-weight="bold" fo:background-color="transparent" style:font-size-asian="18pt" style:font-weight-asian="bold" style:font-size-complex="18pt" style:font-weight-complex="bold"/>
    </style:style>
    <style:style style:name="T103" style:family="text">
      <style:text-properties fo:color="#00bfff" loext:opacity="100%" style:text-outline="false" style:text-line-through-style="none" style:text-line-through-type="none" style:font-name="Arial" fo:font-size="18pt" fo:font-style="normal" fo:text-shadow="none" style:text-underline-style="none" fo:font-weight="bold" style:letter-kerning="true" fo:background-color="transparent" style:font-size-asian="18pt" style:font-style-asian="normal" style:font-weight-asian="bold" style:font-size-complex="18pt" style:font-style-complex="normal" style:font-weight-complex="bold" style:text-emphasize="none" style:font-relief="none" style:text-overline-style="none" style:text-overline-color="font-color"/>
    </style:style>
    <style:style style:name="T104" style:family="text">
      <style:text-properties fo:color="#00ff00" loext:opacity="100%" style:font-name="Arial" fo:font-size="18pt" fo:font-weight="bold" fo:background-color="transparent" style:font-size-asian="18pt" style:font-weight-asian="bold" style:font-size-complex="18pt" style:font-weight-complex="bold"/>
    </style:style>
    <style:style style:name="T105" style:family="text">
      <style:text-properties fo:color="#adff2f" loext:opacity="100%" style:text-outline="false" style:text-line-through-style="none" style:text-line-through-type="none" style:font-name="Arial" fo:font-size="15pt" fo:font-style="normal" fo:text-shadow="none" style:text-underline-style="none" fo:font-weight="bold" style:letter-kerning="true" fo:background-color="transparent" style:font-size-asian="15pt" style:font-style-asian="normal" style:font-weight-asian="bold" style:font-size-complex="15pt" style:font-style-complex="normal" style:font-weight-complex="bold" style:text-emphasize="none" style:font-relief="none" style:text-overline-style="none" style:text-overline-color="font-color"/>
    </style:style>
    <style:style style:name="T106" style:family="text">
      <style:text-properties fo:color="#adff2f" loext:opacity="100%" style:text-outline="false" style:text-line-through-style="none" style:text-line-through-type="none" style:font-name="Arial" fo:font-size="15pt" fo:font-style="normal" fo:text-shadow="none" style:text-underline-style="none" fo:font-weight="normal" style:letter-kerning="true" fo:background-color="transparent" style:font-size-asian="15pt" style:font-style-asian="normal" style:font-weight-asian="normal" style:font-size-complex="15pt" style:font-style-complex="normal" style:font-weight-complex="normal" style:text-emphasize="none" style:font-relief="none" style:text-overline-style="none" style:text-overline-color="font-color"/>
    </style:style>
    <style:style style:name="T107" style:family="text">
      <style:text-properties fo:color="#ff4500" loext:opacity="100%" style:text-outline="false" style:text-line-through-style="none" style:text-line-through-type="none" style:font-name="Arial" fo:font-size="15pt" fo:font-style="normal" fo:text-shadow="none" style:text-underline-style="none" fo:font-weight="bold" style:letter-kerning="true" fo:background-color="transparent" style:font-size-asian="15pt" style:font-style-asian="normal" style:font-weight-asian="bold" style:font-size-complex="15pt" style:font-style-complex="normal" style:font-weight-complex="bold" style:text-emphasize="none" style:font-relief="none" style:text-overline-style="none" style:text-overline-color="font-color"/>
    </style:style>
    <style:style style:name="T108" style:family="text">
      <style:text-properties fo:color="#adff2f" loext:opacity="100%" style:font-name="Arial" fo:font-size="15pt" fo:background-color="transparent" style:font-size-asian="15pt" style:font-size-complex="15pt"/>
    </style:style>
    <style:style style:name="T109" style:family="text">
      <style:text-properties fo:color="#ffff00" loext:opacity="100%" style:font-name="Arial" fo:font-size="15pt" fo:font-weight="bold" fo:background-color="transparent" style:font-size-asian="15pt" style:font-weight-asian="bold" style:font-size-complex="15pt" style:font-weight-complex="bold"/>
    </style:style>
    <style:style style:name="T110" style:family="text">
      <style:text-properties fo:color="#00bfff" loext:opacity="100%" style:text-outline="false" style:text-line-through-style="none" style:text-line-through-type="none" style:font-name="Arial" fo:font-size="15pt" fo:font-style="normal" fo:text-shadow="none" style:text-underline-style="none" fo:font-weight="bold" style:letter-kerning="true" fo:background-color="transparent" style:font-size-asian="15pt" style:font-style-asian="normal" style:font-weight-asian="bold" style:font-size-complex="15pt" style:font-style-complex="normal" style:font-weight-complex="bold" style:text-emphasize="none" style:font-relief="none" style:text-overline-style="none" style:text-overline-color="font-color"/>
    </style:style>
    <style:style style:name="T111" style:family="text">
      <style:text-properties fo:color="#00bfff" loext:opacity="100%" style:text-outline="false" style:text-line-through-style="none" style:text-line-through-type="none" style:font-name="Arial" fo:font-size="15pt" fo:font-style="normal" fo:text-shadow="none" style:text-underline-style="none" fo:font-weight="normal" style:letter-kerning="true" fo:background-color="transparent" style:font-size-asian="15pt" style:font-style-asian="normal" style:font-weight-asian="normal" style:font-size-complex="15pt" style:font-style-complex="normal" style:font-weight-complex="normal" style:text-emphasize="none" style:font-relief="none" style:text-overline-style="none" style:text-overline-color="font-color"/>
    </style:style>
    <style:style style:name="T112" style:family="text">
      <style:text-properties fo:color="#db7093" loext:opacity="100%" style:text-outline="false" style:text-line-through-style="none" style:text-line-through-type="none" style:font-name="Arial" fo:font-size="15pt" fo:font-style="normal" fo:text-shadow="none" style:text-underline-style="none" fo:font-weight="bold" style:letter-kerning="true" fo:background-color="transparent" style:font-size-asian="15pt" style:font-style-asian="normal" style:font-weight-asian="bold" style:font-size-complex="15pt" style:font-style-complex="normal" style:font-weight-complex="bold" style:text-emphasize="none" style:font-relief="none" style:text-overline-style="none" style:text-overline-color="font-color"/>
    </style:style>
    <style:style style:name="T113" style:family="text">
      <style:text-properties fo:color="#adff2f" loext:opacity="100%" style:font-name="Arial" fo:font-size="12pt" fo:font-style="italic" fo:background-color="transparent" style:font-size-asian="12pt" style:font-style-asian="italic" style:font-size-complex="12pt" style:font-style-complex="italic"/>
    </style:style>
    <style:style style:name="T114" style:family="text">
      <style:text-properties fo:color="#00ff00" loext:opacity="100%" style:font-name="Arial" fo:font-size="15pt" fo:font-weight="bold" fo:background-color="transparent" style:font-size-asian="15pt" style:font-weight-asian="bold" style:font-size-complex="15pt" style:font-weight-complex="bold"/>
    </style:style>
    <style:style style:name="T115" style:family="text">
      <style:text-properties fo:color="#adff2f" loext:opacity="100%" style:text-outline="false" style:text-line-through-style="none" style:text-line-through-type="none" style:font-name="Arial" fo:font-size="15pt" fo:font-style="italic" fo:text-shadow="none" style:text-underline-style="none" fo:font-weight="bold" style:letter-kerning="true" fo:background-color="transparent" style:font-size-asian="15pt" style:font-style-asian="italic" style:font-weight-asian="bold" style:font-size-complex="15pt" style:font-style-complex="italic" style:font-weight-complex="bold" style:text-emphasize="none" style:font-relief="none" style:text-overline-style="none" style:text-overline-color="font-color"/>
    </style:style>
    <style:style style:name="T116" style:family="text">
      <style:text-properties fo:color="#00ffff" loext:opacity="100%" style:font-name="Arial" fo:font-size="10pt" fo:font-style="italic" style:font-size-asian="10pt" style:font-style-asian="italic" style:font-size-complex="10pt" style:font-style-complex="italic"/>
    </style:style>
    <style:style style:name="T117" style:family="text">
      <style:text-properties fo:color="#ffd700" loext:opacity="100%" style:font-name="Arial Black" fo:font-size="8pt" style:font-size-asian="8pt" style:font-size-complex="8pt"/>
    </style:style>
    <style:style style:name="T118" style:family="text">
      <style:text-properties fo:color="#adff2f" loext:opacity="100%" style:text-outline="false" style:text-line-through-style="none" style:text-line-through-type="none" style:font-name="Arial" fo:font-size="22pt" fo:font-style="normal" fo:text-shadow="none" style:text-underline-style="none" fo:font-weight="normal" style:letter-kerning="true" fo:background-color="transparent" style:font-size-asian="26pt" style:font-style-asian="normal" style:font-weight-asian="normal" style:font-size-complex="26pt" style:font-style-complex="normal" style:font-weight-complex="normal" style:text-emphasize="none" style:font-relief="none" style:text-overline-style="none" style:text-overline-color="font-color"/>
    </style:style>
    <style:style style:name="T119" style:family="text">
      <style:text-properties fo:color="#adff2f" loext:opacity="100%" style:text-outline="false" style:text-line-through-style="none" style:text-line-through-type="none" style:font-name="Arial" fo:font-size="26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120" style:family="text">
      <style:text-properties fo:color="#00ffff" loext:opacity="100%" style:text-outline="false" style:text-line-through-style="none" style:text-line-through-type="none" style:font-name="Arial" fo:font-size="22pt" fo:font-style="normal" fo:text-shadow="none" style:text-underline-style="none" fo:font-weight="normal" style:letter-kerning="true" fo:background-color="transparent" style:font-size-asian="26pt" style:font-style-asian="normal" style:font-weight-asian="normal" style:font-size-complex="26pt" style:font-style-complex="normal" style:font-weight-complex="normal" style:text-emphasize="none" style:font-relief="none" style:text-overline-style="none" style:text-overline-color="font-color"/>
    </style:style>
    <style:style style:name="T121" style:family="text">
      <style:text-properties fo:color="#adff2f" loext:opacity="100%" style:text-outline="false" style:text-line-through-style="none" style:text-line-through-type="none" style:font-name="Arial" fo:font-size="22pt" fo:font-style="normal" fo:text-shadow="none" style:text-underline-style="none" fo:font-weight="normal" style:letter-kerning="true" fo:background-color="transparent" style:font-name-asian="Arial3" style:font-size-asian="26pt" style:font-style-asian="normal" style:font-weight-asian="normal" style:font-name-complex="Arial3" style:font-size-complex="26pt" style:font-style-complex="normal" style:font-weight-complex="normal" style:text-emphasize="none" style:font-relief="none" style:text-overline-style="none" style:text-overline-color="font-color"/>
    </style:style>
    <style:style style:name="T122" style:family="text">
      <style:text-properties fo:color="#ffd700" loext:opacity="100%" style:text-outline="false" style:text-line-through-style="none" style:text-line-through-type="none" style:font-name="Arial" fo:font-size="11pt" fo:font-style="normal" fo:text-shadow="none" style:text-underline-style="none" fo:font-weight="normal" style:letter-kerning="true" fo:background-color="transparent" style:font-size-asian="11pt" style:font-style-asian="normal" style:font-weight-asian="normal" style:font-size-complex="11pt" style:font-style-complex="normal" style:font-weight-complex="normal" style:text-emphasize="none" style:font-relief="none" style:text-overline-style="none" style:text-overline-color="font-color"/>
    </style:style>
    <style:style style:name="T123" style:family="text">
      <style:text-properties fo:color="#adff2f" loext:opacity="100%" style:text-outline="false" style:text-line-through-style="none" style:text-line-through-type="none" style:font-name="Arial" fo:font-size="26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24" style:family="text">
      <style:text-properties fo:color="#adff2f" loext:opacity="100%" style:text-outline="false" style:text-line-through-style="none" style:text-line-through-type="none" style:font-name="Arial" fo:font-size="26pt" fo:font-style="italic" fo:text-shadow="none" style:text-underline-style="none" fo:font-weight="normal" style:letter-kerning="true" fo:background-color="transparent" style:font-name-asian="Arial3" style:font-size-asian="32pt" style:font-style-asian="italic" style:font-weight-asian="normal" style:font-name-complex="Arial3" style:font-size-complex="32pt" style:font-style-complex="italic" style:font-weight-complex="normal" style:text-emphasize="none" style:font-relief="none" style:text-overline-style="none" style:text-overline-color="font-color"/>
    </style:style>
    <style:style style:name="T125" style:family="text">
      <style:text-properties fo:font-size="15pt" style:font-size-asian="18pt" style:font-size-complex="18pt"/>
    </style:style>
    <style:style style:name="T126" style:family="text">
      <style:text-properties fo:color="#adff2f" loext:opacity="100%" style:text-outline="false" style:text-line-through-style="none" style:text-line-through-type="none" style:font-name="Arial" fo:font-size="21pt" fo:font-style="normal" fo:text-shadow="none" style:text-underline-style="none" fo:font-weight="normal" style:letter-kerning="true" fo:background-color="transparent" style:font-name-asian="Arial3" style:font-size-asian="21pt" style:font-style-asian="normal" style:font-weight-asian="normal" style:font-name-complex="Arial3" style:font-size-complex="21pt" style:font-style-complex="normal" style:font-weight-complex="normal" style:text-emphasize="none" style:font-relief="none" style:text-overline-style="none" style:text-overline-color="font-color"/>
    </style:style>
    <style:style style:name="T127" style:family="text">
      <style:text-properties fo:color="#00ffff" loext:opacity="100%" style:font-name="Arial Black" fo:font-size="32pt" style:text-underline-style="solid" style:text-underline-width="auto" style:text-underline-color="font-color" style:font-size-asian="32pt" style:font-size-complex="32pt"/>
    </style:style>
    <style:style style:name="T128" style:family="text">
      <style:text-properties fo:color="#00ffff" loext:opacity="100%" style:font-name="Arial" fo:font-size="32pt" fo:font-weight="bold" style:font-size-asian="32pt" style:font-weight-asian="bold" style:font-size-complex="32pt" style:font-weight-complex="bold"/>
    </style:style>
    <style:style style:name="T129" style:family="text">
      <style:text-properties fo:color="#ffd700" loext:opacity="100%" style:font-name="Arial" fo:font-size="32pt" fo:font-style="italic" fo:font-weight="bold" style:font-size-asian="32pt" style:font-style-asian="italic" style:font-weight-asian="bold" style:font-size-complex="32pt" style:font-style-complex="italic" style:font-weight-complex="bold"/>
    </style:style>
    <style:style style:name="T130" style:family="text">
      <style:text-properties fo:color="#89fd78" loext:opacity="100%" style:font-name="Arial Black" fo:font-size="32pt" style:font-size-asian="32pt" style:font-size-complex="32pt">
        <loext:char-complex-color loext:theme-type="accent1" loext:color-type="theme">
          <loext:transformation loext:type="lummod" loext:value="4000"/>
          <loext:transformation loext:type="lumoff" loext:value="6000"/>
        </loext:char-complex-color>
      </style:text-properties>
    </style:style>
    <style:style style:name="T131" style:family="text">
      <style:text-properties fo:color="#ffd700" loext:opacity="100%" style:font-name="Arial Black" fo:font-size="32pt" style:font-size-asian="32pt" style:font-size-complex="32pt"/>
    </style:style>
    <style:style style:name="T132" style:family="text">
      <style:text-properties fo:color="#f8cfce" loext:opacity="100%" style:font-name="Arial" fo:font-size="20pt" fo:font-weight="bold" fo:background-color="transparent" style:font-size-asian="20pt" style:font-weight-asian="bold" style:font-size-complex="20pt" style:font-weight-complex="bold">
        <loext:char-complex-color loext:theme-type="accent6" loext:color-type="theme">
          <loext:transformation loext:type="lummod" loext:value="2000"/>
          <loext:transformation loext:type="lumoff" loext:value="8000"/>
        </loext:char-complex-color>
      </style:text-properties>
    </style:style>
    <style:style style:name="T133" style:family="text">
      <style:text-properties fo:color="#ffd700" loext:opacity="100%" style:font-name="Arial Black" fo:font-size="12pt" style:font-size-asian="12pt" style:font-size-complex="12pt"/>
    </style:style>
    <style:style style:name="T134" style:family="text">
      <style:text-properties fo:color="#f2f2f2" loext:opacity="100%" style:font-name="Arial" fo:font-size="18pt" fo:font-weight="bold" fo:background-color="transparent" style:font-size-asian="18pt" style:font-weight-asian="bold" style:font-size-complex="18pt" style:font-weight-complex="bold">
        <loext:char-complex-color loext:theme-type="light1" loext:color-type="theme">
          <loext:transformation loext:type="lummod" loext:value="9500"/>
          <loext:transformation loext:type="lumoff" loext:value="0"/>
        </loext:char-complex-color>
      </style:text-properties>
    </style:style>
    <style:style style:name="T135" style:family="text">
      <style:text-properties fo:color="#ffe383" loext:opacity="100%" style:font-name="Arial Black" fo:font-size="12pt" style:font-size-asian="12pt" style:font-size-complex="12pt">
        <loext:char-complex-color loext:theme-type="accent5" loext:color-type="theme">
          <loext:transformation loext:type="lummod" loext:value="4000"/>
          <loext:transformation loext:type="lumoff" loext:value="6000"/>
        </loext:char-complex-color>
      </style:text-properties>
    </style:style>
    <style:style style:name="T136" style:family="text">
      <style:text-properties fo:color="#f8cfce" loext:opacity="100%" style:font-name="Arial" fo:font-size="15pt" fo:font-weight="bold" fo:background-color="transparent" style:font-size-asian="15pt" style:font-weight-asian="bold" style:font-size-complex="15pt" style:font-weight-complex="bold">
        <loext:char-complex-color loext:theme-type="accent6" loext:color-type="theme">
          <loext:transformation loext:type="lummod" loext:value="2000"/>
          <loext:transformation loext:type="lumoff" loext:value="8000"/>
        </loext:char-complex-color>
      </style:text-properties>
    </style:style>
    <style:style style:name="T137" style:family="text">
      <style:text-properties fo:color="#dc143c" loext:opacity="100%" style:font-name="Arial" fo:font-size="12pt" fo:font-style="italic" fo:font-weight="bold" fo:background-color="transparent" style:font-size-asian="12pt" style:font-style-asian="italic" style:font-weight-asian="bold" style:font-size-complex="12pt" style:font-style-complex="italic" style:font-weight-complex="bold"/>
    </style:style>
    <style:style style:name="T138" style:family="text">
      <style:text-properties fo:color="#dc143c" loext:opacity="100%" style:font-name="Arial" fo:font-size="9pt" fo:font-style="italic" fo:font-weight="bold" fo:background-color="transparent" style:font-size-asian="9pt" style:font-style-asian="italic" style:font-weight-asian="bold" style:font-size-complex="9pt" style:font-style-complex="italic" style:font-weight-complex="bold"/>
    </style:style>
    <style:style style:name="T139" style:family="text">
      <style:text-properties fo:color="#dc143c" loext:opacity="100%" style:font-name="Arial" fo:font-size="9pt" fo:font-style="normal" fo:font-weight="bold" fo:background-color="transparent" style:font-size-asian="9pt" style:font-style-asian="normal" style:font-weight-asian="bold" style:font-size-complex="9pt" style:font-style-complex="normal" style:font-weight-complex="bold"/>
    </style:style>
    <style:style style:name="T140" style:family="text">
      <style:text-properties fo:color="#dc143c" loext:opacity="100%" style:font-name="Arial" fo:font-size="9pt" fo:font-weight="bold" fo:background-color="transparent" style:font-size-asian="9pt" style:font-weight-asian="bold" style:font-size-complex="9pt" style:font-weight-complex="bold"/>
    </style:style>
    <style:style style:name="T141" style:family="text">
      <style:text-properties fo:color="#00ffff" loext:opacity="100%" style:font-name="Arial Black" fo:font-size="12pt" style:font-size-asian="32pt" style:font-size-complex="32pt"/>
    </style:style>
    <style:style style:name="T142" style:family="text">
      <style:text-properties fo:color="#dc143c"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43" style:family="text">
      <style:text-properties fo:color="#adff2f" loext:opacity="100%" style:text-outline="false" style:text-line-through-style="none" style:text-line-through-type="none" style:font-name="Arial" fo:font-size="22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44" style:family="text">
      <style:text-properties fo:color="#adff2f" loext:opacity="100%" style:text-outline="false" style:text-line-through-style="none" style:text-line-through-type="none" style:font-name="Arial" fo:font-size="22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45" style:family="text">
      <style:text-properties fo:color="#adff2f" loext:opacity="100%" style:text-outline="false" style:text-line-through-style="none" style:text-line-through-type="none" style:font-name="Arial" fo:font-size="22pt" fo:font-style="italic" fo:text-shadow="none" style:text-underline-style="none" fo:font-weight="bold" style:letter-kerning="true" fo:background-color="transparent" style:font-name-asian="Arial3" style:font-size-asian="32pt" style:font-style-asian="italic" style:font-weight-asian="bold" style:font-name-complex="Arial3" style:font-size-complex="32pt" style:font-style-complex="italic" style:font-weight-complex="bold" style:text-emphasize="none" style:font-relief="none" style:text-overline-style="none" style:text-overline-color="font-color"/>
    </style:style>
    <style:style style:name="T146" style:family="text">
      <style:text-properties fo:color="#ffff00" loext:opacity="100%" style:text-outline="false" style:text-line-through-style="none" style:text-line-through-type="none" style:font-name="Arial1" fo:font-size="22pt" fo:font-style="normal" fo:text-shadow="none" style:text-underline-style="none" fo:font-weight="normal" style:letter-kerning="true" fo:background-color="transparent" style:font-name-asian="Arial1" style:font-size-asian="32pt" style:font-style-asian="normal" style:font-weight-asian="normal" style:font-name-complex="Arial1" style:font-size-complex="32pt" style:font-style-complex="normal" style:font-weight-complex="normal" style:text-emphasize="none" style:font-relief="none" style:text-overline-style="none" style:text-overline-color="font-color"/>
    </style:style>
    <style:style style:name="T147" style:family="text">
      <style:text-properties fo:color="#adff2f" loext:opacity="100%" style:text-outline="false" style:text-line-through-style="none" style:text-line-through-type="none" style:font-name="Arial" fo:font-size="22pt" fo:font-style="normal" fo:text-shadow="none" style:text-underline-style="none" fo:font-weight="normal" style:letter-kerning="true" fo:background-color="transparent" style:font-name-asian="Arial1" style:font-size-asian="32pt" style:font-style-asian="normal" style:font-weight-asian="normal" style:font-name-complex="Arial1" style:font-size-complex="32pt" style:font-style-complex="normal" style:font-weight-complex="normal" style:text-emphasize="none" style:font-relief="none" style:text-overline-style="none" style:text-overline-color="font-color"/>
    </style:style>
    <style:style style:name="T148" style:family="text">
      <style:text-properties fo:color="#adff2f" loext:opacity="100%" style:text-outline="false" style:text-line-through-style="none" style:text-line-through-type="none" style:font-name="Arial1" fo:font-size="22pt" fo:font-style="normal" fo:text-shadow="none" style:text-underline-style="none" fo:font-weight="normal" style:letter-kerning="true" fo:background-color="transparent" style:font-name-asian="Arial1" style:font-size-asian="32pt" style:font-style-asian="normal" style:font-weight-asian="normal" style:font-name-complex="Arial1" style:font-size-complex="32pt" style:font-style-complex="normal" style:font-weight-complex="normal" style:text-emphasize="none" style:font-relief="none" style:text-overline-style="none" style:text-overline-color="font-color"/>
    </style:style>
    <style:style style:name="T149" style:family="text">
      <style:text-properties fo:color="#ffd700" loext:opacity="100%" style:text-outline="false" style:text-line-through-style="none" style:text-line-through-type="none" style:font-name="Arial" fo:font-size="22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50" style:family="text">
      <style:text-properties fo:color="#00ff00" loext:opacity="100%" style:text-outline="false" style:text-line-through-style="none" style:text-line-through-type="none" style:font-name="Arial" fo:font-size="26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51" style:family="text">
      <style:text-properties fo:color="#ffff00" loext:opacity="100%" style:text-outline="false" style:text-line-through-style="none" style:text-line-through-type="none" style:font-name="Arial" fo:font-size="26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52" style:family="text">
      <style:text-properties fo:color="#adff2f"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53" style:family="text">
      <style:text-properties fo:color="#00ffff" loext:opacity="100%" style:font-name="Arial Black" fo:font-size="28pt" style:font-size-asian="28pt" style:font-size-complex="28pt"/>
    </style:style>
    <style:style style:name="T154" style:family="text">
      <style:text-properties fo:color="#ffff00" loext:opacity="100%" style:font-name="Arial Black" fo:font-size="28pt" style:font-size-asian="28pt" style:font-size-complex="28pt"/>
    </style:style>
    <style:style style:name="T155" style:family="text">
      <style:text-properties fo:color="#00ff00"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56" style:family="text">
      <style:text-properties fo:color="#00ff00" loext:opacity="100%" style:text-outline="false" style:text-line-through-style="none" style:text-line-through-type="none" style:font-name="Arial" fo:font-size="26pt" fo:font-style="italic" fo:text-shadow="none" style:text-underline-style="none" fo:font-weight="normal" style:letter-kerning="true" fo:background-color="transparent" style:font-name-asian="Arial3" style:font-size-asian="32pt" style:font-style-asian="italic" style:font-weight-asian="normal" style:font-name-complex="Arial3" style:font-size-complex="32pt" style:font-style-complex="italic" style:font-weight-complex="normal" style:text-emphasize="none" style:font-relief="none" style:text-overline-style="none" style:text-overline-color="font-color"/>
    </style:style>
    <style:style style:name="T157" style:family="text">
      <style:text-properties fo:color="#ff0000" loext:opacity="100%" style:font-name="Arial Black" fo:font-size="12pt" style:font-size-asian="12pt" style:font-size-complex="12pt"/>
    </style:style>
    <style:style style:name="T158" style:family="text">
      <style:text-properties fo:color="#ffd700" loext:opacity="100%" style:font-name="Arial Black" fo:font-size="48pt" fo:language="en" fo:country="GB" fo:font-style="normal" style:font-name-asian="Arial" style:font-size-asian="48pt" style:font-style-asian="normal" style:font-size-complex="48pt" style:font-style-complex="normal"/>
    </style:style>
    <style:style style:name="T159" style:family="text">
      <style:text-properties fo:color="#adff2f" loext:opacity="100%" style:font-name="Arial Black" fo:font-size="36pt" fo:language="en" fo:country="GB" fo:font-style="normal" style:font-name-asian="Arial" style:font-size-asian="36pt" style:font-style-asian="normal" style:font-size-complex="36pt" style:font-style-complex="normal"/>
    </style:style>
    <style:style style:name="T160" style:family="text">
      <style:text-properties fo:color="#00ff7f" loext:opacity="100%" style:font-name="Arial Black" fo:font-size="36pt" fo:language="en" fo:country="GB" fo:font-style="normal" style:font-name-asian="Arial" style:font-size-asian="36pt" style:font-style-asian="normal" style:font-size-complex="36pt" style:font-style-complex="normal"/>
    </style:style>
    <style:style style:name="T161" style:family="text">
      <style:text-properties fo:color="#00ffff" loext:opacity="100%" style:font-name="Arial" fo:font-size="36pt" fo:language="en" fo:country="GB" fo:font-style="italic" style:font-name-asian="Arial" style:font-size-asian="36pt" style:font-style-asian="italic" style:font-size-complex="36pt" style:font-style-complex="italic"/>
    </style:style>
    <style:style style:name="T162" style:family="text">
      <style:text-properties fo:color="#ffd700" loext:opacity="100%" style:font-name="Arial" fo:font-size="24pt" fo:language="en" fo:country="GB" fo:font-style="normal" style:font-name-asian="Arial" style:font-size-asian="24pt" style:font-style-asian="normal" style:font-size-complex="24pt" style:font-style-complex="normal"/>
    </style:style>
    <style:style style:name="T163" style:family="text">
      <style:text-properties fo:font-variant="small-caps" fo:color="#ffd700" loext:opacity="100%" style:font-name="Arial" fo:font-size="24pt" fo:language="en" fo:country="GB" fo:font-style="normal" style:font-name-asian="Arial" style:font-size-asian="24pt" style:font-style-asian="normal" style:font-size-complex="24pt" style:font-style-complex="normal"/>
    </style:style>
    <style:style style:name="T164" style:family="text">
      <style:text-properties fo:color="#adff2f" loext:opacity="100%" style:font-name="Arial Black" fo:font-size="32pt" fo:language="en" fo:country="GB" fo:font-style="normal" style:font-name-asian="Arial" style:font-size-asian="32pt" style:font-style-asian="normal" style:font-size-complex="32pt" style:font-style-complex="normal"/>
    </style:style>
    <style:style style:name="T165" style:family="text">
      <style:text-properties fo:color="#7cfc00" loext:opacity="100%" style:font-name="Arial Black" fo:font-size="32pt" fo:language="en" fo:country="GB" fo:font-style="normal" style:font-name-asian="Arial" style:font-size-asian="32pt" style:font-style-asian="normal" style:font-size-complex="32pt" style:font-style-complex="normal"/>
    </style:style>
    <style:style style:name="T166" style:family="text">
      <style:text-properties fo:color="#00ff7f" loext:opacity="100%" style:font-name="Arial Black" fo:font-size="32pt" fo:language="en" fo:country="GB" fo:font-style="normal" style:font-name-asian="Arial" style:font-size-asian="32pt" style:font-style-asian="normal" style:font-size-complex="32pt" style:font-style-complex="normal"/>
    </style:style>
    <style:style style:name="T167" style:family="text">
      <style:text-properties fo:color="#00ffff" loext:opacity="100%" style:font-name="Arial Black" fo:font-size="26pt" fo:language="en" fo:country="GB" fo:font-style="normal" style:font-name-asian="Arial" style:font-size-asian="26pt" style:font-style-asian="normal" style:font-size-complex="26pt" style:font-style-complex="normal"/>
    </style:style>
    <style:style style:name="T168" style:family="text">
      <style:text-properties fo:color="#00ffff" loext:opacity="100%" style:font-name="Arial" fo:font-size="24pt" fo:language="en" fo:country="GB" fo:font-style="italic" style:font-name-asian="Arial" style:font-size-asian="24pt" style:font-style-asian="italic" style:font-size-complex="24pt" style:font-style-complex="italic"/>
    </style:style>
    <style:style style:name="T169" style:family="text">
      <style:text-properties fo:color="#00ffff" loext:opacity="100%" style:font-name="Arial" fo:font-size="18pt" fo:language="en" fo:country="GB" fo:font-style="italic" fo:font-weight="bold" style:font-name-asian="Arial" style:font-size-asian="18pt" style:font-style-asian="italic" style:font-weight-asian="bold" style:font-size-complex="18pt" style:font-style-complex="italic" style:font-weight-complex="bold"/>
    </style:style>
    <style:style style:name="T170" style:family="text">
      <style:text-properties fo:color="#ffd700" loext:opacity="100%" style:font-name="Arial" fo:font-size="18pt" fo:language="en" fo:country="GB" fo:font-style="italic" fo:font-weight="bold" style:font-name-asian="Arial" style:font-size-asian="18pt" style:font-style-asian="italic" style:font-weight-asian="bold" style:font-size-complex="18pt" style:font-style-complex="italic" style:font-weight-complex="bold"/>
    </style:style>
    <style:style style:name="T171" style:family="text">
      <style:text-properties fo:color="#7fff00" loext:opacity="100%" style:font-name="Arial" fo:font-size="18pt" fo:language="en" fo:country="GB" fo:font-style="italic" fo:font-weight="bold" style:font-name-asian="Arial" style:font-size-asian="18pt" style:font-style-asian="italic" style:font-weight-asian="bold" style:font-size-complex="18pt" style:font-style-complex="italic" style:font-weight-complex="bold"/>
    </style:style>
    <style:style style:name="T172" style:family="text">
      <style:text-properties fo:color="#ffd546" loext:opacity="100%" style:font-name="Arial" fo:font-size="18pt" fo:language="en" fo:country="GB" fo:font-style="italic" fo:font-weight="bold" style:font-name-asian="Arial" style:font-size-asian="18pt" style:font-style-asian="italic" style:font-weight-asian="bold" style:font-size-complex="18pt" style:font-style-complex="italic" style:font-weight-complex="bold"/>
    </style:style>
    <style:style style:name="T173" style:family="text">
      <style:text-properties fo:color="#00ffff" loext:opacity="100%" style:font-name="Arial" fo:font-size="32pt" style:font-size-asian="32pt" style:font-size-complex="32pt"/>
    </style:style>
    <style:style style:name="T174" style:family="text">
      <style:text-properties fo:color="#00ffff" loext:opacity="100%" style:font-name="Arial" fo:font-size="32pt" fo:font-style="italic" style:font-size-asian="32pt" style:font-style-asian="italic" style:font-size-complex="32pt" style:font-style-complex="italic"/>
    </style:style>
    <style:style style:name="T175" style:family="text">
      <style:text-properties fo:color="#ffff00" loext:opacity="100%" style:font-name="Arial" fo:font-size="32pt" fo:font-weight="bold" fo:background-color="transparent" style:font-size-asian="32pt" style:font-weight-asian="bold" style:font-size-complex="32pt" style:font-weight-complex="bold"/>
    </style:style>
    <style:style style:name="T176" style:family="text">
      <style:text-properties fo:color="#ffff00" loext:opacity="100%" style:font-name="Arial" fo:font-size="32pt" fo:background-color="transparent" style:font-size-asian="32pt" style:font-size-complex="32pt"/>
    </style:style>
    <style:style style:name="T177" style:family="text">
      <style:text-properties fo:color="#ffd700" loext:opacity="100%" style:font-name="Arial" fo:font-size="14pt" fo:font-style="italic" fo:font-weight="bold" fo:background-color="transparent" style:font-size-asian="24pt" style:font-style-asian="italic" style:font-weight-asian="bold" style:font-size-complex="24pt" style:font-style-complex="italic" style:font-weight-complex="bold"/>
    </style:style>
    <style:style style:name="T178" style:family="text">
      <style:text-properties fo:color="#ffd700" loext:opacity="100%" style:font-name="Arial" fo:font-size="11pt" fo:font-style="italic" fo:font-weight="normal" fo:background-color="transparent" style:font-size-asian="24pt" style:font-style-asian="italic" style:font-weight-asian="normal" style:font-size-complex="24pt" style:font-style-complex="italic" style:font-weight-complex="normal"/>
    </style:style>
    <style:style style:name="T179" style:family="text">
      <style:text-properties fo:color="#7fff00" loext:opacity="100%" style:font-name="Arial Black" fo:font-size="14pt" fo:language="en" fo:country="GB" fo:font-style="normal" style:font-name-asian="Arial" style:font-size-asian="14pt" style:font-style-asian="normal" style:font-size-complex="14pt" style:font-style-complex="normal"/>
    </style:style>
    <style:style style:name="T180" style:family="text">
      <style:text-properties fo:color="#ffd700" loext:opacity="100%" style:text-outline="false" style:text-line-through-style="none" style:text-line-through-type="none" style:font-name="Arial" fo:font-size="20pt" fo:font-style="italic" fo:text-shadow="none" style:text-underline-style="none" fo:font-weight="bold" style:letter-kerning="true" fo:background-color="transparent" style:font-name-asian="Arial3" style:font-size-asian="32pt" style:font-style-asian="italic" style:font-weight-asian="bold" style:font-name-complex="Arial3" style:font-size-complex="32pt" style:font-style-complex="italic" style:font-weight-complex="bold" style:text-emphasize="none" style:font-relief="none" style:text-overline-style="none" style:text-overline-color="font-color"/>
    </style:style>
    <style:style style:name="T181" style:family="text">
      <style:text-properties fo:color="#adff2f" loext:opacity="100%" style:text-outline="false" style:text-line-through-style="none" style:text-line-through-type="none" style:font-name="Cambria" fo:font-size="20pt" fo:font-style="normal" fo:text-shadow="none" style:text-underline-style="none" fo:font-weight="normal" style:letter-kerning="true" fo:background-color="transparent" style:font-name-asian="Cambria" style:font-size-asian="32pt" style:font-style-asian="normal" style:font-weight-asian="normal" style:font-name-complex="Cambria" style:font-size-complex="32pt" style:font-style-complex="normal" style:font-weight-complex="normal" style:text-emphasize="none" style:font-relief="none" style:text-overline-style="none" style:text-overline-color="font-color"/>
    </style:style>
    <style:style style:name="T182" style:family="text">
      <style:text-properties fo:color="#adff2f" loext:opacity="100%" style:text-outline="false" style:text-line-through-style="none" style:text-line-through-type="none" style:font-name="Arial" fo:font-size="20pt" fo:font-style="normal" fo:text-shadow="none" style:text-underline-style="none" fo:font-weight="normal" style:letter-kerning="true" fo:background-color="transparent" style:font-name-asian="Cambria" style:font-size-asian="32pt" style:font-style-asian="normal" style:font-weight-asian="normal" style:font-name-complex="Cambria" style:font-size-complex="32pt" style:font-style-complex="normal" style:font-weight-complex="normal" style:text-emphasize="none" style:font-relief="none" style:text-overline-style="none" style:text-overline-color="font-color"/>
    </style:style>
    <style:style style:name="T183" style:family="text">
      <style:text-properties fo:color="#adff2f" loext:opacity="100%" style:text-outline="false" style:text-line-through-style="none" style:text-line-through-type="none" style:font-name="Arial" fo:font-size="20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84" style:family="text">
      <style:text-properties fo:color="#adff2f" loext:opacity="100%" style:text-outline="false" style:text-line-through-style="none" style:text-line-through-type="none" style:font-name="Arial" fo:font-size="20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85" style:family="text">
      <style:text-properties fo:color="#adff2f" loext:opacity="100%" style:text-outline="false" style:text-line-through-style="none" style:text-line-through-type="none" style:font-name="Arial" fo:font-size="20pt" fo:font-style="normal" fo:text-shadow="none" style:text-underline-style="none" fo:font-weight="bold" style:letter-kerning="true" fo:background-color="transparent" style:font-name-asian="Cambria" style:font-size-asian="32pt" style:font-style-asian="normal" style:font-weight-asian="bold" style:font-name-complex="Cambria" style:font-size-complex="32pt" style:font-style-complex="normal" style:font-weight-complex="bold" style:text-emphasize="none" style:font-relief="none" style:text-overline-style="none" style:text-overline-color="font-color"/>
    </style:style>
    <style:style style:name="T186" style:family="text">
      <style:text-properties fo:color="#ffd700" loext:opacity="100%" style:text-outline="false" style:text-line-through-style="none" style:text-line-through-type="none" style:font-name="Arial Black" fo:font-size="32pt" fo:font-style="normal" fo:text-shadow="none" style:text-underline-style="none" fo:font-weight="normal" style:letter-kerning="true"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187" style:family="text">
      <style:text-properties fo:color="#ffd700" loext:opacity="100%" style:font-name="Arial Black" fo:font-size="22pt" style:font-size-asian="32pt" style:font-size-complex="32pt"/>
    </style:style>
    <style:style style:name="T188" style:family="text">
      <style:text-properties fo:color="#00ffff" loext:opacity="100%" style:text-outline="false" style:text-line-through-style="none" style:text-line-through-type="none" style:font-name="Arial Black" fo:font-size="32pt" fo:font-style="normal" fo:text-shadow="none" style:text-underline-style="none" fo:font-weight="normal" style:letter-kerning="true"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89" style:family="text">
      <style:text-properties fo:color="#adff2f" loext:opacity="100%" style:text-outline="false" style:text-line-through-style="none" style:text-line-through-type="none" style:text-position="33% 58%" style:font-name="Arial" fo:font-size="22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90" style:family="text">
      <style:text-properties fo:color="#adff2f" loext:opacity="100%" style:text-outline="false" style:text-line-through-style="none" style:text-line-through-type="none" style:text-position="-8% 58%" style:font-name="Arial" fo:font-size="22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91" style:family="text">
      <style:text-properties fo:color="#ffd700" loext:opacity="100%" style:text-outline="false" style:text-line-through-style="none" style:text-line-through-type="none" style:font-name="Arial" fo:font-size="22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192" style:family="text">
      <style:text-properties fo:color="#98fb98" loext:opacity="100%" style:font-name="Arial Black" fo:font-size="32pt" style:font-size-asian="32pt" style:font-size-complex="32pt"/>
    </style:style>
    <style:style style:name="T193" style:family="text">
      <style:text-properties fo:color="#00ffff" loext:opacity="100%" style:font-name="Arial" fo:font-size="22pt" fo:font-style="italic" fo:font-weight="bold" style:font-size-asian="32pt" style:font-style-asian="italic" style:font-weight-asian="bold" style:font-size-complex="32pt" style:font-style-complex="italic" style:font-weight-complex="bold"/>
    </style:style>
    <style:style style:name="T194" style:family="text">
      <style:text-properties fo:color="#7fffd4" loext:opacity="100%" style:font-name="Arial" fo:font-size="22pt" fo:font-weight="bold" style:font-size-asian="32pt" style:font-weight-asian="bold" style:font-size-complex="32pt" style:font-weight-complex="bold"/>
    </style:style>
    <style:style style:name="T195" style:family="text">
      <style:text-properties fo:color="#ffff00"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96" style:family="text">
      <style:text-properties fo:color="#ffd700"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97" style:family="text">
      <style:text-properties fo:color="#ffbf00"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198" style:family="text">
      <style:text-properties fo:color="#00ffff" loext:opacity="100%" style:text-outline="false" style:text-line-through-style="none" style:text-line-through-type="none" style:font-name="Arial" fo:font-size="15pt" fo:font-style="italic" fo:text-shadow="none" style:text-underline-style="none" fo:font-weight="bold" style:letter-kerning="true" fo:background-color="transparent" style:font-name-asian="Arial3" style:font-size-asian="32pt" style:font-style-asian="italic" style:font-weight-asian="bold" style:font-name-complex="Arial3" style:font-size-complex="32pt" style:font-style-complex="italic" style:font-weight-complex="bold" style:text-emphasize="none" style:font-relief="none" style:text-overline-style="none" style:text-overline-color="font-color"/>
    </style:style>
    <style:style style:name="T199" style:family="text">
      <style:text-properties fo:color="#ffd700" loext:opacity="100%" style:text-outline="false" style:text-line-through-style="none" style:text-line-through-type="none" style:font-name="Arial" fo:font-size="26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200" style:family="text">
      <style:text-properties fo:color="#adff2f" loext:opacity="100%" style:text-outline="false" style:text-line-through-style="none" style:text-line-through-type="none" style:font-name="Arial" fo:font-size="20pt" fo:font-style="italic" fo:text-shadow="none" style:text-underline-style="none" fo:font-weight="normal" style:letter-kerning="true" fo:background-color="transparent" style:font-name-asian="Arial3" style:font-size-asian="32pt" style:font-style-asian="italic" style:font-weight-asian="normal" style:font-name-complex="Arial3" style:font-size-complex="32pt" style:font-style-complex="italic" style:font-weight-complex="normal" style:text-emphasize="none" style:font-relief="none" style:text-overline-style="none" style:text-overline-color="font-color"/>
    </style:style>
    <style:style style:name="T201" style:family="text">
      <style:text-properties fo:color="#ffd700" loext:opacity="100%" style:text-outline="false" style:text-line-through-style="none" style:text-line-through-type="none" style:font-name="Arial" fo:font-size="20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02" style:family="text">
      <style:text-properties fo:color="#00ffff" loext:opacity="100%" style:font-name="Arial Black" fo:font-size="24pt" fo:font-weight="normal" style:font-size-asian="32pt" style:font-weight-asian="normal" style:font-size-complex="32pt" style:font-weight-complex="normal"/>
    </style:style>
    <style:style style:name="T203" style:family="text">
      <style:text-properties fo:color="#ff8c00" loext:opacity="100%" style:font-name="Arial Black" fo:font-size="24pt" style:font-size-asian="32pt" style:font-size-complex="32pt"/>
    </style:style>
    <style:style style:name="T204" style:family="text">
      <style:text-properties fo:font-size="13pt" style:font-size-asian="18pt" style:font-size-complex="18pt"/>
    </style:style>
    <style:style style:name="T205" style:family="text">
      <style:text-properties fo:color="#adff2f" loext:opacity="100%" style:text-outline="false" style:text-line-through-style="none" style:text-line-through-type="none" style:font-name="Arial Black" fo:font-size="44pt" fo:font-style="normal" fo:text-shadow="none" style:text-underline-style="solid" style:text-underline-width="auto" style:text-underline-color="font-color"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06" style:family="text">
      <style:text-properties fo:color="#adff2f" loext:opacity="100%" style:text-outline="false" style:text-line-through-style="none" style:text-line-through-type="none" style:font-name="Arial" fo:font-size="44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07" style:family="text">
      <style:text-properties fo:color="#adff2f" loext:opacity="100%" style:text-outline="false" style:text-line-through-style="none" style:text-line-through-type="none" style:font-name="Arial" fo:font-size="26pt" fo:font-style="italic" fo:text-shadow="none" style:text-underline-style="none" fo:font-weight="bold" style:letter-kerning="true" fo:background-color="transparent" style:font-name-asian="Arial3" style:font-size-asian="32pt" style:font-style-asian="italic" style:font-weight-asian="bold" style:font-name-complex="Arial3" style:font-size-complex="32pt" style:font-style-complex="italic" style:font-weight-complex="bold" style:text-emphasize="none" style:font-relief="none" style:text-overline-style="none" style:text-overline-color="font-color"/>
    </style:style>
    <style:style style:name="T208" style:family="text">
      <style:text-properties fo:color="#00ffff" loext:opacity="100%" style:font-name="Arial Black" fo:font-size="26pt" style:font-size-asian="32pt" style:font-size-complex="32pt"/>
    </style:style>
    <style:style style:name="T209" style:family="text">
      <style:text-properties fo:color="#adff2f" loext:opacity="100%" style:text-outline="false" style:text-line-through-style="none" style:text-line-through-type="none" style:font-name="Arial" fo:font-size="1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10" style:family="text">
      <style:text-properties fo:color="#adff2f" loext:opacity="100%" style:text-outline="false" style:text-line-through-style="none" style:text-line-through-type="none" style:font-name="Arial" fo:font-size="16pt" fo:font-style="italic" fo:text-shadow="none" style:text-underline-style="none" fo:font-weight="bold" style:letter-kerning="true" fo:background-color="transparent" style:font-name-asian="Arial3" style:font-size-asian="32pt" style:font-style-asian="italic" style:font-weight-asian="bold" style:font-name-complex="Arial3" style:font-size-complex="32pt" style:font-style-complex="italic" style:font-weight-complex="bold" style:text-emphasize="none" style:font-relief="none" style:text-overline-style="none" style:text-overline-color="font-color"/>
    </style:style>
    <style:style style:name="T211" style:family="text">
      <style:text-properties fo:color="#ff5429" loext:opacity="100%" style:font-name="Arial Black" fo:font-size="20pt" style:font-size-asian="32pt" style:font-size-complex="32pt"/>
    </style:style>
    <style:style style:name="T212" style:family="text">
      <style:text-properties fo:color="#adff2f" loext:opacity="100%" style:text-outline="false" style:text-line-through-style="none" style:text-line-through-type="none" style:font-name="Arial Black1" fo:font-size="20pt" fo:font-style="normal" fo:text-shadow="none" style:text-underline-style="none" fo:font-weight="900"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13" style:family="text">
      <style:text-properties fo:color="#ffd700" loext:opacity="100%" style:text-outline="false" style:text-line-through-style="none" style:text-line-through-type="none" style:font-name="Arial" fo:font-size="20pt" fo:font-style="normal" fo:text-shadow="none" style:text-underline-style="none" fo:font-weight="normal" style:letter-kerning="true" fo:background-color="transparent" style:font-name-asian="Arial3" style:font-size-asian="32pt" style:font-style-asian="normal" style:font-weight-asian="normal" style:font-name-complex="Arial3" style:font-size-complex="32pt" style:font-style-complex="normal" style:font-weight-complex="normal" style:text-emphasize="none" style:font-relief="none" style:text-overline-style="none" style:text-overline-color="font-color"/>
    </style:style>
    <style:style style:name="T214" style:family="text">
      <style:text-properties fo:color="#adff2f" loext:opacity="100%" style:text-outline="false" style:text-line-through-style="none" style:text-line-through-type="none" style:font-name="Arial" fo:font-size="20pt" fo:font-style="italic" fo:text-shadow="none" style:text-underline-style="none" fo:font-weight="bold" style:letter-kerning="true" fo:background-color="transparent" style:font-name-asian="Arial3" style:font-size-asian="32pt" style:font-style-asian="italic" style:font-weight-asian="bold" style:font-name-complex="Arial3" style:font-size-complex="32pt" style:font-style-complex="italic" style:font-weight-complex="bold" style:text-emphasize="none" style:font-relief="none" style:text-overline-style="none" style:text-overline-color="font-color"/>
    </style:style>
    <style:style style:name="T215" style:family="text">
      <style:text-properties fo:color="#adff2f" loext:opacity="100%" style:text-outline="false" style:text-line-through-style="none" style:text-line-through-type="none" style:font-name="Arial1" fo:font-size="20pt" fo:font-style="normal" fo:text-shadow="none" style:text-underline-style="none" fo:font-weight="bold" style:letter-kerning="true" fo:background-color="transparent" style:font-name-asian="Arial1" style:font-size-asian="32pt" style:font-style-asian="normal" style:font-weight-asian="bold" style:font-name-complex="Arial1" style:font-size-complex="32pt" style:font-style-complex="normal" style:font-weight-complex="bold" style:text-emphasize="none" style:font-relief="none" style:text-overline-style="none" style:text-overline-color="font-color"/>
    </style:style>
    <style:style style:name="T216" style:family="text">
      <style:text-properties fo:color="#ffff00" loext:opacity="100%" style:text-outline="false" style:text-line-through-style="none" style:text-line-through-type="none" style:font-name="Arial" fo:font-size="24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17" style:family="text">
      <style:text-properties fo:color="#006400" loext:opacity="100%" style:font-name="Arial Black" fo:font-size="18pt" style:font-size-asian="32pt" style:font-size-complex="32pt"/>
    </style:style>
    <style:style style:name="T218" style:family="text">
      <style:text-properties fo:color="#006400" loext:opacity="100%" style:font-name="Arial Black" fo:font-size="20pt" style:font-size-asian="32pt" style:font-size-complex="32pt"/>
    </style:style>
    <style:style style:name="T219" style:family="text">
      <style:text-properties fo:color="#006400" loext:opacity="100%" style:font-name="Arial2" fo:font-size="18pt" fo:font-style="normal" fo:font-weight="bold" style:font-size-asian="32pt" style:font-size-complex="32pt"/>
    </style:style>
    <style:style style:name="T220" style:family="text">
      <style:text-properties fo:color="#ffff00" loext:opacity="100%" style:text-outline="false" style:text-line-through-style="none" style:text-line-through-type="none" style:font-name="Arial" fo:font-size="22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21" style:family="text">
      <style:text-properties fo:color="#adff2f" loext:opacity="100%" style:text-outline="false" style:text-line-through-style="none" style:text-line-through-type="none" style:font-name="Arial" fo:font-size="26pt" fo:font-style="normal" fo:text-shadow="none" style:text-underline-style="solid" style:text-underline-width="auto" style:text-underline-color="font-color"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22" style:family="text">
      <style:text-properties fo:color="#adff2f" loext:opacity="100%" style:text-outline="false" style:text-line-through-style="none" style:text-line-through-type="none" style:font-name="Arial" fo:font-size="18pt" fo:font-style="normal" fo:text-shadow="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23" style:family="text">
      <style:text-properties fo:color="#adff2f" loext:opacity="100%" style:text-outline="false" style:text-line-through-style="none" style:text-line-through-type="none" style:font-name="Arial" fo:font-size="18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24" style:family="text">
      <style:text-properties fo:color="#ffff00" loext:opacity="100%" style:text-outline="false" style:text-line-through-style="none" style:text-line-through-type="none" style:font-name="Arial" fo:font-size="18pt" fo:font-style="normal" fo:text-shadow="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25" style:family="text">
      <style:text-properties fo:color="#ff4500"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26" style:family="text">
      <style:text-properties fo:color="#00bfff" loext:opacity="100%" style:text-outline="false" style:text-line-through-style="none" style:text-line-through-type="none" style:font-name="Arial" fo:font-size="26pt" fo:font-style="normal" fo:text-shadow="none" style:text-underline-style="none" fo:font-weight="bold" style:letter-kerning="true" fo:background-color="transparent" style:font-name-asian="Arial3" style:font-size-asian="32pt" style:font-style-asian="normal" style:font-weight-asian="bold" style:font-name-complex="Arial3" style:font-size-complex="32pt" style:font-style-complex="normal" style:font-weight-complex="bold" style:text-emphasize="none" style:font-relief="none" style:text-overline-style="none" style:text-overline-color="font-color"/>
    </style:style>
    <style:style style:name="T227" style:family="text">
      <style:text-properties fo:color="#ffff00" loext:opacity="100%" style:text-outline="false" style:text-line-through-style="none" style:text-line-through-type="none" style:font-name="Arial1" fo:font-size="18pt" fo:font-style="normal" fo:text-shadow="none" style:text-underline-style="none" fo:font-weight="normal" style:letter-kerning="true" fo:background-color="transparent" style:font-name-asian="Arial1" style:font-size-asian="26pt" style:font-style-asian="normal" style:font-weight-asian="normal" style:font-name-complex="Arial1" style:font-size-complex="26pt" style:font-style-complex="normal" style:font-weight-complex="normal" style:text-emphasize="none" style:font-relief="none" style:text-overline-style="none" style:text-overline-color="font-color"/>
    </style:style>
    <style:style style:name="T228" style:family="text">
      <style:text-properties fo:color="#adff2f" loext:opacity="100%" style:text-outline="false" style:text-line-through-style="none" style:text-line-through-type="none" style:font-name="Arial1" fo:font-size="18pt" fo:font-style="normal" fo:text-shadow="none" style:text-underline-style="none" fo:font-weight="normal" style:letter-kerning="true" fo:background-color="transparent" style:font-name-asian="Arial1" style:font-size-asian="26pt" style:font-style-asian="normal" style:font-weight-asian="normal" style:font-name-complex="Arial1" style:font-size-complex="26pt" style:font-style-complex="normal" style:font-weight-complex="normal" style:text-emphasize="none" style:font-relief="none" style:text-overline-style="none" style:text-overline-color="font-color"/>
    </style:style>
    <style:style style:name="T229" style:family="text">
      <style:text-properties fo:color="#adff2f" loext:opacity="100%" style:text-outline="false" style:text-line-through-style="none" style:text-line-through-type="none" style:font-name="Arial" fo:font-size="18pt" fo:font-style="normal" fo:text-shadow="none" style:text-underline-style="none" fo:font-weight="normal" style:letter-kerning="true" fo:background-color="transparent" style:font-name-asian="Arial3" style:font-size-asian="26pt" style:font-style-asian="normal" style:font-weight-asian="normal" style:font-name-complex="Arial3" style:font-size-complex="26pt" style:font-style-complex="normal" style:font-weight-complex="normal" style:text-emphasize="none" style:font-relief="none" style:text-overline-style="none" style:text-overline-color="font-color"/>
    </style:style>
    <style:style style:name="T230" style:family="text">
      <style:text-properties fo:color="#ffd700" loext:opacity="100%" style:text-outline="false" style:text-line-through-style="none" style:text-line-through-type="none" style:font-name="Mason" fo:font-size="24pt" fo:font-style="normal" fo:text-shadow="none" style:text-underline-style="none" fo:font-weight="bold" style:letter-kerning="true" fo:background-color="transparent" style:font-name-asian="Arial3" style:font-size-asian="24pt" style:font-style-asian="italic" style:font-weight-asian="bold" style:font-name-complex="Arial3" style:font-size-complex="24pt" style:font-style-complex="italic" style:font-weight-complex="bold" style:text-emphasize="none" style:font-relief="none" style:text-overline-style="none" style:text-overline-color="font-color"/>
    </style:style>
    <style:style style:name="T231" style:family="text">
      <style:text-properties fo:color="#adff2f" loext:opacity="100%" style:text-outline="false" style:text-line-through-style="none" style:text-line-through-type="none" style:font-name="Mason" fo:font-size="24pt" fo:font-style="normal" fo:text-shadow="none" style:text-underline-style="none" fo:font-weight="bold" style:letter-kerning="true" fo:background-color="transparent" style:font-name-asian="Arial3" style:font-size-asian="24pt" style:font-style-asian="italic" style:font-weight-asian="bold" style:font-name-complex="Arial3" style:font-size-complex="24pt" style:font-style-complex="italic" style:font-weight-complex="bold" style:text-emphasize="none" style:font-relief="none" style:text-overline-style="none" style:text-overline-color="font-color"/>
    </style:style>
    <style:style style:name="T232" style:family="text">
      <style:text-properties fo:color="#7fffd4" loext:opacity="100%" style:text-outline="false" style:text-line-through-style="none" style:text-line-through-type="none" style:font-name="Arial" fo:font-size="24pt" fo:font-style="italic" fo:text-shadow="none" style:text-underline-style="none" fo:font-weight="bold" style:letter-kerning="true" fo:background-color="transparent" style:font-name-asian="Arial3" style:font-size-asian="24pt" style:font-style-asian="italic" style:font-weight-asian="bold" style:font-name-complex="Arial3" style:font-size-complex="24pt" style:font-style-complex="italic" style:font-weight-complex="bold" style:text-emphasize="none" style:font-relief="none" style:text-overline-style="none" style:text-overline-color="font-color"/>
    </style:style>
    <style:style style:name="T233" style:family="text">
      <style:text-properties fo:color="#ffd700" loext:opacity="100%" style:font-name="Arial Black" fo:font-size="72pt" fo:text-shadow="1pt 1pt" fo:font-weight="bold" style:font-size-asian="72pt" style:font-weight-asian="bold" style:font-size-complex="72pt" style:font-weight-complex="bold"/>
    </style:style>
    <style:style style:name="T234" style:family="text">
      <style:text-properties fo:color="#00ffff" loext:opacity="100%" style:font-name="Arial" fo:font-size="20pt" fo:text-shadow="1pt 1pt" fo:font-weight="bold" style:font-size-asian="20pt" style:font-weight-asian="bold" style:font-size-complex="20pt" style:font-weight-complex="bold"/>
    </style:style>
    <style:style style:name="T235" style:family="text">
      <style:text-properties fo:color="#ff8c00" loext:opacity="100%" style:font-name="Arial" fo:font-size="20pt" fo:text-shadow="1pt 1pt" fo:font-weight="bold" style:font-size-asian="20pt" style:font-weight-asian="bold" style:font-size-complex="20pt" style:font-weight-complex="bold"/>
    </style:style>
    <style:style style:name="T236" style:family="text">
      <style:text-properties fo:color="#00bfff" loext:opacity="100%" style:font-name="Arial" fo:font-size="20pt" fo:font-style="italic" fo:text-shadow="1pt 1pt" fo:font-weight="bold" style:font-size-asian="20pt" style:font-style-asian="italic" style:font-weight-asian="bold" style:font-size-complex="20pt" style:font-style-complex="italic" style:font-weight-complex="bold"/>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DNA" presentation:presentation-page-layout-name="AL1T0">
        <office:forms form:automatic-focus="false" form:apply-design-mode="false"/>
        <draw:frame presentation:style-name="pr1" draw:text-style-name="P1" draw:layer="layout" svg:width="22.5cm" svg:height="9.134cm" svg:x="4cm" svg:y="2.566cm" presentation:class="subtitle" presentation:user-transformed="true">
          <draw:text-box>
            <text:p><text:span text:style-name="T1">How <text:s/>To <text:s/>Kill</text:span><text:span text:style-name="T1"><text:line-break/></text:span><text:span text:style-name="T1">Any <text:s/>Virus</text:span></text:p>
            <text:p><text:span text:style-name="T2"/></text:p>
            <text:p><text:span text:style-name="T3">(And Not The Patient)</text:span></text:p>
          </draw:text-box>
        </draw:frame>
        <draw:frame presentation:style-name="pr2" draw:text-style-name="P3" draw:layer="layout" svg:width="22.5cm" svg:height="5.331cm" svg:x="3.75cm" svg:y="10.695cm">
          <draw:text-box>
            <text:p><text:span text:style-name="T4"/></text:p>
            <text:p text:style-name="P2"><text:span text:style-name="T5"><text:s text:c="12"/></text:span><text:span text:style-name="T6">by</text:span><text:span text:style-name="T7"> </text:span></text:p>
            <text:p><text:span text:style-name="T4"><text:s text:c="5"/></text:span><text:span text:style-name="T8">Rűdiger Marcus Flaig</text:span></text:p>
            <text:p><text:span text:style-name="T9"/></text:p>
          </draw:text-box>
        </draw:frame>
        <presentation:notes draw:style-name="dp2">
          <draw:page-thumbnail draw:style-name="gr1" draw:layer="layout" svg:width="17cm" svg:height="9.56cm" svg:x="2cm" svg:y="2.5cm" draw:page-number="1" presentation:class="page"/>
          <draw:frame presentation:style-name="pr3" draw:text-style-name="P4" draw:layer="layout" svg:width="17cm" svg:height="14cm" svg:x="2cm" svg:y="13cm" presentation:class="notes" presentation:placeholder="true">
            <draw:text-box/>
          </draw:frame>
        </presentation:notes>
      </draw:page>
      <draw:page draw:name="page2" draw:style-name="dp1" draw:master-page-name="DNA" presentation:presentation-page-layout-name="AL2T1">
        <office:forms form:automatic-focus="false" form:apply-design-mode="false"/>
        <draw:frame draw:style-name="gr2" draw:text-style-name="P7" draw:layer="layout" svg:width="20.5cm" svg:height="7.097cm" svg:x="5cm" svg:y="2.8cm">
          <draw:text-box>
            <text:p text:style-name="P5"><text:span text:style-name="T10">借刀杀人</text:span><text:span text:style-name="T11">。</text:span></text:p>
            <text:p><text:span text:style-name="T12"><text:s text:c="2"/>jiè <text:s text:c="4"/>dāo <text:s text:c="3"/>shā <text:s text:c="4"/>rén</text:span><text:span text:style-name="T12"><text:line-break/></text:span><text:span text:style-name="T13"> borrow <text:s/>blade <text:s text:c="5"/>slay <text:s text:c="6"/>person</text:span></text:p>
            <text:p><text:span text:style-name="T14"/></text:p>
            <text:p><text:span text:style-name="T15">Strike with a borrowed knife</text:span><text:span text:style-name="T16">.</text:span></text:p>
            <text:p><text:span text:style-name="T17"/></text:p>
            <text:p text:style-name="P6"><text:span text:style-name="T18">- 3</text:span><text:span text:style-name="T19">rd</text:span><text:span text:style-name="T18"> of the 36 Strategems</text:span><text:span text:style-name="T18"><text:line-break/></text:span><text:span text:style-name="T18">of the Warring States</text:span></text:p>
          </draw:text-box>
        </draw:frame>
        <presentation:notes draw:style-name="dp2">
          <draw:page-thumbnail draw:style-name="gr1" draw:layer="layout" svg:width="17cm" svg:height="9.56cm" svg:x="2cm" svg:y="2.5cm" draw:page-number="2" presentation:class="page"/>
          <draw:frame presentation:style-name="pr3" draw:text-style-name="P4" draw:layer="layout" svg:width="17cm" svg:height="14cm" svg:x="2cm" svg:y="13cm" presentation:class="notes" presentation:placeholder="true">
            <draw:text-box/>
          </draw:frame>
        </presentation:notes>
      </draw:page>
      <draw:page draw:name="page3" draw:style-name="dp1" draw:master-page-name="DNA" presentation:presentation-page-layout-name="AL2T1">
        <office:forms form:automatic-focus="false" form:apply-design-mode="false"/>
        <draw:frame draw:style-name="gr2" draw:text-style-name="P9" draw:layer="layout" svg:width="20.5cm" svg:height="7.097cm" svg:x="5cm" svg:y="5.358cm">
          <draw:text-box>
            <text:p text:style-name="P8"><text:span text:style-name="T20">In other words:</text:span></text:p>
            <text:p text:style-name="P8"><text:span text:style-name="T21"/></text:p>
            <text:p text:style-name="P5"><text:span text:style-name="T22">Turn a virus’s own components against it.</text:span></text:p>
          </draw:text-box>
        </draw:frame>
        <presentation:notes draw:style-name="dp2">
          <draw:page-thumbnail draw:style-name="gr1" draw:layer="layout" svg:width="17cm" svg:height="9.56cm" svg:x="2cm" svg:y="2.5cm" draw:page-number="3" presentation:class="page"/>
          <draw:frame presentation:style-name="pr3" draw:text-style-name="P4" draw:layer="layout" svg:width="17cm" svg:height="14cm" svg:x="2cm" svg:y="13cm" presentation:class="notes" presentation:placeholder="true">
            <draw:text-box/>
          </draw:frame>
        </presentation:notes>
      </draw:page>
      <draw:page draw:name="page4" draw:style-name="dp1" draw:master-page-name="DNA" presentation:presentation-page-layout-name="AL2T1">
        <office:forms form:automatic-focus="false" form:apply-design-mode="false"/>
        <draw:frame draw:style-name="gr2" draw:text-style-name="P7" draw:layer="layout" svg:width="21.359cm" svg:height="7.097cm" svg:x="5cm" svg:y="1.859cm">
          <draw:text-box>
            <text:p text:style-name="P8"><text:span text:style-name="T23">For the very curious:</text:span></text:p>
            <text:p text:style-name="P8"><text:span text:style-name="T23"/></text:p>
            <text:p text:style-name="P8"><text:span text:style-name="T24"/></text:p>
            <text:p text:style-name="P5"><text:span text:style-name="T25">Hijack the viral replication and packaging systems to produce antivirally active nucleic acid.</text:span></text:p>
            <text:p text:style-name="P8"><text:span text:style-name="T26"/></text:p>
            <text:p text:style-name="P8"><text:span text:style-name="T23"/></text:p>
            <text:p text:style-name="P8"><text:span text:style-name="T27">What does this mean?</text:span><text:span text:style-name="T23"> </text:span></text:p>
          </draw:text-box>
        </draw:frame>
        <presentation:notes draw:style-name="dp2">
          <draw:page-thumbnail draw:style-name="gr1" draw:layer="layout" svg:width="17cm" svg:height="9.56cm" svg:x="2cm" svg:y="2.5cm" draw:page-number="4" presentation:class="page"/>
          <draw:frame presentation:style-name="pr4" draw:text-style-name="P4" draw:layer="layout" svg:width="17cm" svg:height="14cm" svg:x="2cm" svg:y="13cm" presentation:class="notes" presentation:placeholder="true">
            <draw:text-box/>
          </draw:frame>
        </presentation:notes>
      </draw:page>
      <draw:page draw:name="page5" draw:style-name="dp1" draw:master-page-name="DNA" presentation:presentation-page-layout-name="AL2T1">
        <office:forms form:automatic-focus="false" form:apply-design-mode="false"/>
        <draw:frame draw:style-name="gr3" draw:text-style-name="P10" draw:layer="layout" svg:width="10.096cm" svg:height="11.658cm" svg:x="9.506cm" svg:y="2.008cm">
          <draw:image xlink:href="Pictures/100000000000054D0000061F15441A9E.png" xlink:type="simple" xlink:show="embed" xlink:actuate="onLoad" draw:mime-type="image/png">
            <text:p/>
          </draw:image>
        </draw:frame>
        <draw:frame draw:style-name="gr4" draw:text-style-name="P7" draw:layer="layout" svg:width="21.359cm" svg:height="7.097cm" svg:x="4.097cm" svg:y="0.647cm">
          <draw:text-box>
            <text:p text:style-name="P8"><text:span text:style-name="T23">Sneak preview:</text:span></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4"/></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11"><text:span text:style-name="T23"><text:s text:c="28"/>We will now discuss how this works.</text:span></text:p>
          </draw:text-box>
        </draw:frame>
        <draw:frame draw:style-name="gr4" draw:text-style-name="P7" draw:layer="layout" svg:width="7.014cm" svg:height="4.626cm" svg:x="20.434cm" svg:y="5.916cm">
          <draw:text-box>
            <text:p text:style-name="P8"><text:span text:style-name="T28">Do not worry if you do not understand this at first glance. </text:span><text:span text:style-name="T23"><text:line-break/></text:span><text:span text:style-name="T29">😊</text:span></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4"/></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11"><text:span text:style-name="T23"><text:s text:c="28"/>We will now discuss how this works.</text:span></text:p>
          </draw:text-box>
        </draw:frame>
        <presentation:notes draw:style-name="dp2">
          <draw:page-thumbnail draw:style-name="gr1" draw:layer="layout" svg:width="17cm" svg:height="9.56cm" svg:x="2cm" svg:y="2.5cm" draw:page-number="5" presentation:class="page"/>
          <draw:frame presentation:style-name="pr5" draw:text-style-name="P4" draw:layer="layout" svg:width="17cm" svg:height="14cm" svg:x="2cm" svg:y="13cm" presentation:class="notes" presentation:placeholder="true">
            <draw:text-box/>
          </draw:frame>
        </presentation:notes>
      </draw:page>
      <draw:page draw:name="page6" draw:style-name="dp1" draw:master-page-name="DNA" presentation:presentation-page-layout-name="AL2T1">
        <office:forms form:automatic-focus="false" form:apply-design-mode="false"/>
        <draw:frame draw:style-name="gr2" draw:text-style-name="P12" draw:layer="layout" svg:width="16.5cm" svg:height="5.038cm" svg:x="7.5cm" svg:y="3.262cm">
          <draw:text-box>
            <text:p><text:span text:style-name="T30">Let us begin by looking at how viruses work.</text:span></text:p>
            <text:p><text:span text:style-name="T31"/></text:p>
            <text:p><text:span text:style-name="T31"/></text:p>
            <text:p text:style-name="P5"><text:span text:style-name="T32">Viruses are nucleic acid </text:span><text:span text:style-name="T32"><text:line-break/></text:span><text:span text:style-name="T32">(genetic material) packaged into capsids (shells of protein and sometimes lipid).</text:span></text:p>
          </draw:text-box>
        </draw:frame>
        <presentation:notes draw:style-name="dp2">
          <draw:page-thumbnail draw:style-name="gr1" draw:layer="layout" svg:width="17cm" svg:height="9.56cm" svg:x="2cm" svg:y="2.5cm" draw:page-number="6" presentation:class="page"/>
          <draw:frame presentation:style-name="pr3" draw:text-style-name="P4" draw:layer="layout" svg:width="17cm" svg:height="14cm" svg:x="2cm" svg:y="13cm" presentation:class="notes" presentation:placeholder="true">
            <draw:text-box/>
          </draw:frame>
        </presentation:notes>
      </draw:page>
      <draw:page draw:name="page7"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When a virus enters a cell… </text:span></text:p>
          </draw:text-box>
        </draw:frame>
        <draw:frame draw:style-name="gr2" draw:text-style-name="P15" draw:layer="layout" svg:width="21.5cm" svg:height="3.805cm" svg:x="5.292cm" svg:y="3.494cm">
          <draw:text-box>
            <text:p><text:span text:style-name="T33">💥it makes copies of its nucleic acid (DNA or RNA),</text:span></text:p>
            <text:p><text:span text:style-name="T33"/></text:p>
            <text:p><text:span text:style-name="T33">💥builds new shells, and</text:span></text:p>
            <text:p><text:span text:style-name="T33"/></text:p>
            <text:p><text:span text:style-name="T33">💥packages the copies into the shells.</text:span></text:p>
            <text:p><text:span text:style-name="T33"/></text:p>
            <text:p><text:span text:style-name="T33">Thus, hundreds to hundreds of thousands of progeny are manufactured in one go before the cell dies.</text:span></text:p>
            <text:p><text:span text:style-name="T33"/></text:p>
            <text:p><text:span text:style-name="T34">In this process, only the virus’s own nucleic acid is to be copied and packaged, </text:span><text:span text:style-name="T35">not that of the host cell!</text:span></text:p>
          </draw:text-box>
        </draw:frame>
        <presentation:notes draw:style-name="dp2">
          <draw:page-thumbnail draw:style-name="gr1" draw:layer="layout" svg:width="17cm" svg:height="9.56cm" svg:x="2cm" svg:y="2.5cm" draw:page-number="7" presentation:class="page"/>
          <draw:frame presentation:style-name="pr3" draw:text-style-name="P4" draw:layer="layout" svg:width="17cm" svg:height="14cm" svg:x="2cm" svg:y="13cm" presentation:class="notes" presentation:placeholder="true">
            <draw:text-box/>
          </draw:frame>
        </presentation:notes>
      </draw:page>
      <draw:page draw:name="page8" draw:style-name="dp1" draw:master-page-name="DNA" presentation:presentation-page-layout-name="AL2T1">
        <office:forms form:automatic-focus="false" form:apply-design-mode="false"/>
        <draw:frame draw:style-name="gr2" draw:text-style-name="P15" draw:layer="layout" svg:width="21.299cm" svg:height="4.659cm" svg:x="5.512cm" svg:y="0.6cm">
          <draw:text-box>
            <text:p><text:span text:style-name="T36">The cell contains much more nucleic acid!</text:span></text:p>
            <text:p><text:span text:style-name="T37"/></text:p>
            <text:p><text:span text:style-name="T37"/></text:p>
            <text:p><text:span text:style-name="T37"/></text:p>
            <text:p><text:span text:style-name="T37"/></text:p>
            <text:p><text:span text:style-name="T37"/></text:p>
            <text:p text:style-name="P5"><text:span text:style-name="T33"/></text:p>
            <text:p text:style-name="P5"><text:span text:style-name="T33"/></text:p>
            <text:p text:style-name="P5"><text:span text:style-name="T33"/></text:p>
            <text:p text:style-name="P5"><text:span text:style-name="T33"/></text:p>
            <text:p text:style-name="P5"><text:span text:style-name="T33"/></text:p>
            <text:p text:style-name="P5"><text:span text:style-name="T33">Being able to differentiate its own nucleic acid</text:span><text:span text:style-name="T33"><text:line-break/></text:span><text:span text:style-name="T33">from that of the cell </text:span><text:span text:style-name="T38">(“needle in the haystack”)</text:span><text:span text:style-name="T33"> is therefore pivotal to every virus.</text:span></text:p>
            <text:p text:style-name="P5"><text:span text:style-name="T33"/></text:p>
          </draw:text-box>
        </draw:frame>
        <draw:frame draw:style-name="gr3" draw:text-style-name="P10" draw:layer="layout" svg:width="10.152cm" svg:height="10.152cm" svg:x="9.539cm" svg:y="2.2cm">
          <draw:image xlink:href="Pictures/10000000000003C0000003C0FB3F825E.png" xlink:type="simple" xlink:show="embed" xlink:actuate="onLoad" draw:mime-type="image/png">
            <text:p/>
          </draw:image>
        </draw:frame>
        <presentation:notes draw:style-name="dp2">
          <draw:page-thumbnail draw:style-name="gr1" draw:layer="layout" svg:width="17cm" svg:height="9.56cm" svg:x="2cm" svg:y="2.5cm" draw:page-number="8" presentation:class="page"/>
          <draw:frame presentation:style-name="pr3" draw:text-style-name="P4" draw:layer="layout" svg:width="17cm" svg:height="14cm" svg:x="2cm" svg:y="13cm" presentation:class="notes" presentation:placeholder="true">
            <draw:text-box/>
          </draw:frame>
        </presentation:notes>
      </draw:page>
      <draw:page draw:name="page9" draw:style-name="dp1" draw:master-page-name="DNA" presentation:presentation-page-layout-name="AL2T1">
        <office:forms form:automatic-focus="false" form:apply-design-mode="false"/>
        <draw:frame draw:style-name="gr2" draw:text-style-name="P15" draw:layer="layout" svg:width="21.299cm" svg:height="4.659cm" svg:x="5.512cm" svg:y="0.6cm">
          <draw:text-box>
            <text:p text:style-name="P5"><text:span text:style-name="T39">The cell contains much more nucleic acid!</text:span></text:p>
            <text:p text:style-name="P5"><text:span text:style-name="T40"/></text:p>
            <text:p text:style-name="P5"><text:span text:style-name="T40"/></text:p>
            <text:p text:style-name="P5"><text:span text:style-name="T40"/></text:p>
            <text:p text:style-name="P5"><text:span text:style-name="T40"/></text:p>
            <text:p text:style-name="P5"><text:span text:style-name="T40"/></text:p>
            <text:p text:style-name="P5"><text:span text:style-name="T33"/></text:p>
            <text:p text:style-name="P5"><text:span text:style-name="T33"/></text:p>
            <text:p text:style-name="P5"><text:span text:style-name="T33"/></text:p>
            <text:p text:style-name="P5"><text:span text:style-name="T33"/></text:p>
            <text:p text:style-name="P5"><text:span text:style-name="T33"/></text:p>
            <text:p text:style-name="P5"><text:span text:style-name="T33">Being able to differentiate its own nucleic acid </text:span><text:span text:style-name="T33"><text:line-break/></text:span><text:span text:style-name="T33">from that of the cell </text:span><text:span text:style-name="T38">(“needle in the haystack”)</text:span><text:span text:style-name="T33"> is therefore pivotal to every virus.</text:span></text:p>
            <text:p text:style-name="P5"><text:span text:style-name="T33"/></text:p>
          </draw:text-box>
        </draw:frame>
        <draw:frame draw:style-name="gr3" draw:text-style-name="P10" draw:layer="layout" svg:width="10.152cm" svg:height="10.152cm" svg:x="9.539cm" svg:y="2.2cm">
          <draw:image xlink:href="Pictures/10000000000003C0000003C0FB3F825E.png" xlink:type="simple" xlink:show="embed" xlink:actuate="onLoad" draw:mime-type="image/png">
            <text:p/>
          </draw:image>
        </draw:frame>
        <draw:custom-shape draw:style-name="gr5" draw:text-style-name="P13" draw:layer="layout" svg:width="0.788cm" svg:height="0.757cm" svg:x="43.776cm" svg:y="9.089cm">
          <text:p/>
          <draw:enhanced-geometry svg:viewBox="0 0 21600 21600" draw:glue-points="10800 0 3163 3163 0 10800 3163 18437 10800 21600 18437 18437 21600 10800 18437 3163" draw:text-areas="3163 3163 18437 18437" draw:type="ring" draw:modifiers="5400" draw:enhanced-path="U 10800 10800 10800 10800 0 360 Z U 10800 10800 ?f1 ?f1 0 360 N">
            <draw:equation draw:name="f0" draw:formula="$0 "/>
            <draw:equation draw:name="f1" draw:formula="10800-$0 "/>
            <draw:handle draw:handle-range-x-minimum="0" draw:handle-range-x-maximum="10800" draw:handle-position="$0 10800" draw:handle-position-x="$0" draw:handle-position-y="10800"/>
          </draw:enhanced-geometry>
        </draw:custom-shape>
        <draw:custom-shape draw:style-name="gr6" draw:layer="layout" svg:width="4.33cm" svg:height="4.11cm" svg:x="9.443cm" svg:y="8.15cm">
          <text:p/>
          <draw:enhanced-geometry svg:viewBox="0 0 21600 21600" draw:extrusion-origin="0 0" draw:extrusion-viewpoint="(0cm 0cm 25cm)" draw:extrusion-skew="0 0" dr3d:projection="perspective" draw:extrusion-depth="2.5cm 0" draw:text-areas="?f4 ?f6 ?f5 ?f7" draw:glue-point-type="segments" draw:path-stretchpoint-x="10800" draw:path-stretchpoint-y="10800" draw:type="frame" draw:modifiers="2000" draw:enhanced-path="M ?f0 ?f2 L ?f1 ?f2 ?f1 ?f3 ?f0 ?f3 Z M ?f4 ?f6 L ?f5 ?f6 ?f5 ?f7 ?f4 ?f7 Z N">
            <draw:equation draw:name="f0" draw:formula="left"/>
            <draw:equation draw:name="f1" draw:formula="right"/>
            <draw:equation draw:name="f2" draw:formula="top"/>
            <draw:equation draw:name="f3" draw:formula="bottom"/>
            <draw:equation draw:name="f4" draw:formula="left+$0"/>
            <draw:equation draw:name="f5" draw:formula="right-$0"/>
            <draw:equation draw:name="f6" draw:formula="top+$0"/>
            <draw:equation draw:name="f7" draw:formula="bottom-$0"/>
            <draw:handle draw:handle-switched="true" draw:handle-range-y-minimum="0" draw:handle-range-y-maximum="10800" draw:handle-position="left $0" draw:handle-position-x="left" draw:handle-position-y="$0"/>
          </draw:enhanced-geometry>
        </draw:custom-shape>
        <presentation:notes draw:style-name="dp2">
          <draw:page-thumbnail draw:style-name="gr1" draw:layer="layout" svg:width="17cm" svg:height="9.56cm" svg:x="2cm" svg:y="2.5cm" draw:page-number="9" presentation:class="page"/>
          <draw:frame presentation:style-name="pr3" draw:text-style-name="P4" draw:layer="layout" svg:width="17cm" svg:height="14cm" svg:x="2cm" svg:y="13cm" presentation:class="notes" presentation:placeholder="true">
            <draw:text-box/>
          </draw:frame>
        </presentation:notes>
      </draw:page>
      <draw:page draw:name="page10"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Thus, every virus comprises… </text:span></text:p>
          </draw:text-box>
        </draw:frame>
        <draw:frame draw:style-name="gr2" draw:text-style-name="P15" draw:layer="layout" svg:width="21.5cm" svg:height="3.805cm" svg:x="5cm" svg:y="3.5cm">
          <draw:text-box>
            <text:p><text:span text:style-name="T41">(I)</text:span><text:span text:style-name="T33"> </text:span><text:span text:style-name="T33"><text:tab/></text:span><text:span text:style-name="T33"><text:tab/></text:span><text:span text:style-name="T33">A gene for the </text:span><text:span text:style-name="T41">replication</text:span><text:span text:style-name="T33"> mechanism.</text:span><text:span text:style-name="T33"><text:line-break/></text:span><text:span text:style-name="T33"/></text:p>
            <text:p><text:span text:style-name="T41">(II)</text:span><text:span text:style-name="T33"> </text:span><text:span text:style-name="T33"><text:tab/></text:span><text:span text:style-name="T33">Gene(s) for the </text:span><text:span text:style-name="T41">shells</text:span><text:span text:style-name="T33">.</text:span></text:p>
            <text:p><text:span text:style-name="T33"/></text:p>
            <text:p><text:span text:style-name="T41">(III)</text:span><text:span text:style-name="T33"><text:tab/></text:span><text:span text:style-name="T33">A “</text:span><text:span text:style-name="T41">signal</text:span><text:span text:style-name="T33">” on its nucleic acid to show where replication starts, known as “ori”.</text:span></text:p>
            <text:p><text:span text:style-name="T33"/></text:p>
            <text:p><text:span text:style-name="T41">(IV)</text:span><text:span text:style-name="T33"> </text:span><text:span text:style-name="T33"><text:tab/></text:span><text:span text:style-name="T33">Another “</text:span><text:span text:style-name="T41">signal</text:span><text:span text:style-name="T33">” that marks viral nucleic acid for packaging into the shells.</text:span></text:p>
          </draw:text-box>
        </draw:frame>
        <draw:custom-shape draw:style-name="gr7" draw:text-style-name="P16" draw:layer="layout" svg:width="1.5cm" svg:height="1.5cm" svg:x="22.5cm" svg:y="3.3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8" draw:text-style-name="P17" draw:layer="layout" svg:width="1.5cm" svg:height="1.5cm" svg:x="16.5cm" svg:y="5.2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9" draw:text-style-name="P18" draw:layer="layout" svg:width="1.5cm" svg:height="1.5cm" svg:x="18cm" svg:y="8.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10" draw:text-style-name="P19" draw:layer="layout" svg:width="1.5cm" svg:height="1.5cm" svg:x="15cm" svg:y="11.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presentation:notes draw:style-name="dp2">
          <draw:page-thumbnail draw:style-name="gr1" draw:layer="layout" svg:width="17cm" svg:height="9.56cm" svg:x="2cm" svg:y="2.5cm" draw:page-number="10" presentation:class="page"/>
          <draw:frame presentation:style-name="pr3" draw:text-style-name="P4" draw:layer="layout" svg:width="17cm" svg:height="14cm" svg:x="2cm" svg:y="13cm" presentation:class="notes" presentation:placeholder="true">
            <draw:text-box/>
          </draw:frame>
        </presentation:notes>
      </draw:page>
      <draw:page draw:name="page11"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When a virus enters a cell… </text:span></text:p>
          </draw:text-box>
        </draw:frame>
        <draw:frame draw:style-name="gr2" draw:text-style-name="P15" draw:layer="layout" svg:width="21.5cm" svg:height="3.805cm" svg:x="5.292cm" svg:y="2.894cm">
          <draw:text-box>
            <text:p><text:span text:style-name="T41">(I)</text:span><text:span text:style-name="T33"> </text:span><text:span text:style-name="T33"><text:tab/></text:span><text:span text:style-name="T33"><text:tab/></text:span><text:span text:style-name="T33">The </text:span><text:span text:style-name="T41">replication</text:span><text:span text:style-name="T33"> mechanism creates </text:span><text:span text:style-name="T33"><text:line-break/></text:span><text:span text:style-name="T33"><text:tab/></text:span><text:span text:style-name="T33"><text:tab/></text:span><text:span text:style-name="T33">copies of the viral genome.</text:span></text:p>
            <text:p><text:span text:style-name="T33"/></text:p>
            <text:p><text:span text:style-name="T33"><text:tab/></text:span><text:span text:style-name="T33"><text:tab/></text:span><text:span text:style-name="T33">To this end, the replication mechanism </text:span><text:span text:style-name="T33"><text:line-break/></text:span><text:span text:style-name="T33"><text:tab/></text:span><text:span text:style-name="T33"><text:tab/></text:span><text:span text:style-name="T33">must be able to identify the virus’s</text:span><text:span text:style-name="T33"><text:line-break/></text:span><text:span text:style-name="T33"><text:tab/></text:span><text:span text:style-name="T33"><text:tab/></text:span><text:span text:style-name="T33">nucleic acid.</text:span><text:span text:style-name="T33"><text:line-break/></text:span><text:span text:style-name="T33"/></text:p>
            <text:p><text:span text:style-name="T41">(II)</text:span><text:span text:style-name="T33"> </text:span><text:span text:style-name="T33"><text:tab/></text:span><text:span text:style-name="T41">Shells</text:span><text:span text:style-name="T42"> are produced</text:span><text:span text:style-name="T33">.</text:span></text:p>
            <text:p><text:span text:style-name="T33"/></text:p>
            <text:p><text:span text:style-name="T41">(III)</text:span><text:span text:style-name="T33"><text:tab/></text:span><text:span text:style-name="T33">The copies are packaged into the shells.</text:span><text:span text:style-name="T33"><text:line-break/></text:span><text:span text:style-name="T33"><text:tab/></text:span><text:span text:style-name="T33"><text:tab/></text:span><text:span text:style-name="T33">Again, the copies must be identified.</text:span></text:p>
            <text:p><text:span text:style-name="T33"/></text:p>
            <text:p><text:span text:style-name="T33"/></text:p>
          </draw:text-box>
        </draw:frame>
        <draw:custom-shape draw:style-name="gr7" draw:text-style-name="P16" draw:layer="layout" svg:width="1.5cm" svg:height="1.5cm" svg:x="22.5cm" svg:y="3.3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8" draw:text-style-name="P17" draw:layer="layout" svg:width="1.5cm" svg:height="1.5cm" svg:x="16.596cm" svg:y="9.357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9" draw:text-style-name="P18" draw:layer="layout" svg:width="1.5cm" svg:height="1.5cm" svg:x="20.982cm" svg:y="7.281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10" draw:text-style-name="P19" draw:layer="layout" svg:width="1.5cm" svg:height="1.5cm" svg:x="23.884cm" svg:y="12.166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presentation:notes draw:style-name="dp2">
          <draw:page-thumbnail draw:style-name="gr1" draw:layer="layout" svg:width="17cm" svg:height="9.56cm" svg:x="2cm" svg:y="2.5cm" draw:page-number="11" presentation:class="page"/>
          <draw:frame presentation:style-name="pr3" draw:text-style-name="P4" draw:layer="layout" svg:width="17cm" svg:height="14cm" svg:x="2cm" svg:y="13cm" presentation:class="notes" presentation:placeholder="true">
            <draw:text-box/>
          </draw:frame>
        </presentation:notes>
      </draw:page>
      <draw:page draw:name="page12" draw:style-name="dp1" draw:master-page-name="DNA" presentation:presentation-page-layout-name="AL2T1">
        <office:forms form:automatic-focus="false" form:apply-design-mode="false"/>
        <draw:g draw:style-name="gr11">
          <draw:custom-shape draw:style-name="gr12" draw:text-style-name="P20" draw:layer="layout" svg:width="9.735cm" svg:height="3.933cm" svg:x="6.43cm" svg:y="3.866cm">
            <text:p/>
            <draw:enhanced-geometry svg:viewBox="0 0 21600 21600" draw:type="rectangle" draw:enhanced-path="M 0 0 L 21600 0 21600 21600 0 21600 0 0 Z N"/>
          </draw:custom-shape>
          <draw:custom-shape draw:style-name="gr13" draw:text-style-name="P21" draw:layer="layout" svg:width="0.696cm" svg:height="1.311cm" svg:x="7.125cm" svg:y="5.177cm">
            <text:p/>
            <draw:enhanced-geometry svg:viewBox="0 0 21600 21600" draw:type="rectangle" draw:enhanced-path="M 0 0 L 21600 0 21600 21600 0 21600 0 0 Z N"/>
          </draw:custom-shape>
          <draw:custom-shape draw:style-name="gr14" draw:text-style-name="P22" draw:layer="layout" svg:width="3.476cm" svg:height="1.311cm" svg:x="7.821cm" svg:y="5.177cm">
            <text:p/>
            <draw:enhanced-geometry svg:viewBox="0 0 21600 21600" draw:type="rectangle" draw:enhanced-path="M 0 0 L 21600 0 21600 21600 0 21600 0 0 Z N"/>
          </draw:custom-shape>
          <draw:custom-shape draw:style-name="gr15" draw:text-style-name="P23" draw:layer="layout" svg:width="0.696cm" svg:height="1.311cm" svg:x="14.774cm" svg:y="5.177cm">
            <text:p/>
            <draw:enhanced-geometry svg:viewBox="0 0 21600 21600" draw:type="rectangle" draw:enhanced-path="M 0 0 L 21600 0 21600 21600 0 21600 0 0 Z N"/>
          </draw:custom-shape>
          <draw:custom-shape draw:style-name="gr16" draw:text-style-name="P24" draw:layer="layout" svg:width="3.477cm" svg:height="1.311cm" svg:x="11.297cm" svg:y="5.177cm">
            <text:p/>
            <draw:enhanced-geometry svg:viewBox="0 0 21600 21600" draw:type="rectangle" draw:enhanced-path="M 0 0 L 21600 0 21600 21600 0 21600 0 0 Z N"/>
          </draw:custom-shape>
          <draw:custom-shape draw:style-name="gr17" draw:text-style-name="P25" draw:layer="layout" svg:width="8.345cm" svg:height="1.311cm" svg:x="7.125cm" svg:y="5.177cm">
            <text:p/>
            <draw:enhanced-geometry svg:viewBox="0 0 21600 21600" draw:type="rectangle" draw:enhanced-path="M 0 0 L 21600 0 21600 21600 0 21600 0 0 Z N"/>
          </draw:custom-shape>
        </draw:g>
        <draw:line draw:style-name="gr18" draw:text-style-name="P20" draw:layer="layout" svg:x1="15.47cm" svg:y1="4.194cm" svg:x2="19.99cm" svg:y2="4.194cm">
          <text:p/>
        </draw:line>
        <draw:line draw:style-name="gr19" draw:text-style-name="P20" draw:layer="layout" svg:x1="15.351cm" svg:y1="5.8cm" svg:x2="20.089cm" svg:y2="5.833cm">
          <text:p/>
        </draw:line>
        <draw:line draw:style-name="gr20" draw:text-style-name="P20" draw:layer="layout" svg:x1="15.122cm" svg:y1="5.833cm" svg:x2="15.122cm" svg:y2="9.111cm">
          <text:p/>
        </draw:line>
        <draw:line draw:style-name="gr21" draw:text-style-name="P20" draw:layer="layout" svg:x1="9.559cm" svg:y1="5.833cm" svg:x2="9.559cm" svg:y2="11.733cm">
          <text:p/>
        </draw:line>
        <draw:line draw:style-name="gr22" draw:text-style-name="P20" draw:layer="layout" svg:x1="7.473cm" svg:y1="5.833cm" svg:x2="7.473cm" svg:y2="13.044cm">
          <text:p/>
        </draw:line>
        <draw:line draw:style-name="gr20" draw:text-style-name="P20" draw:layer="layout" svg:x1="13.036cm" svg:y1="5.833cm" svg:x2="13.036cm" svg:y2="10.422cm">
          <text:p/>
        </draw:line>
        <draw:frame draw:style-name="gr23" draw:text-style-name="P27" draw:layer="layout" svg:width="6.79cm" svg:height="2.384cm" svg:x="20.185cm" svg:y="3.755cm">
          <draw:text-box>
            <text:p text:style-name="P26"><text:span text:style-name="T43">Shell</text:span></text:p>
          </draw:text-box>
        </draw:frame>
        <draw:frame draw:style-name="gr24" draw:text-style-name="P28" draw:layer="layout" svg:width="5.852cm" svg:height="1.262cm" svg:x="20.258cm" svg:y="5.328cm">
          <draw:text-box>
            <text:p text:style-name="P26"><text:span text:style-name="T44">Nucleic acid</text:span></text:p>
          </draw:text-box>
        </draw:frame>
        <draw:frame draw:style-name="gr25" draw:text-style-name="P29" draw:layer="layout" svg:width="9.529cm" svg:height="1.261cm" svg:x="6.483cm" svg:y="12.963cm">
          <draw:text-box>
            <text:p text:style-name="P26"><text:span text:style-name="T45">Copying identifier (“ori”)</text:span></text:p>
          </draw:text-box>
        </draw:frame>
        <draw:frame draw:style-name="gr26" draw:text-style-name="P30" draw:layer="layout" svg:width="6.586cm" svg:height="1.261cm" svg:x="12.41cm" svg:y="10.291cm">
          <draw:text-box>
            <text:p text:style-name="P26"><text:span text:style-name="T46">Gene for shell</text:span></text:p>
          </draw:text-box>
        </draw:frame>
        <draw:frame draw:style-name="gr27" draw:text-style-name="P31" draw:layer="layout" svg:width="17.727cm" svg:height="1.261cm" svg:x="8.946cm" svg:y="11.602cm">
          <draw:text-box>
            <text:p text:style-name="P26"><text:span text:style-name="T47">Gene for copying mechanism (replicase)</text:span></text:p>
          </draw:text-box>
        </draw:frame>
        <draw:frame draw:style-name="gr28" draw:text-style-name="P32" draw:layer="layout" svg:width="10.415cm" svg:height="1.262cm" svg:x="14.524cm" svg:y="9.029cm">
          <draw:text-box>
            <text:p text:style-name="P26"><text:span text:style-name="T48">Packaging identifier</text:span></text:p>
          </draw:text-box>
        </draw:frame>
        <draw:frame presentation:style-name="pr6" draw:text-style-name="P14" draw:layer="layout" svg:width="22.5cm" svg:height="2.6cm" svg:x="4.5cm" svg:y="0.4cm" presentation:class="title" presentation:user-transformed="true">
          <draw:text-box>
            <text:p text:style-name="P13"><text:span text:style-name="T30">GENERIC VIRUS</text:span></text:p>
          </draw:text-box>
        </draw:frame>
        <draw:frame draw:style-name="gr29" draw:text-style-name="P33" draw:layer="layout" svg:width="20.533cm" svg:height="1.018cm" svg:x="0.862cm" svg:y="2.482cm">
          <draw:text-box>
            <text:p text:style-name="P13"><text:span text:style-name="T49">The genetic information of a virus is stored on a</text:span><text:span text:style-name="T50"> nucleic acid strand </text:span><text:span text:style-name="T49"><text:line-break/></text:span><text:span text:style-name="T49">encapsulated into a</text:span><text:span text:style-name="T50"> protein shell </text:span><text:span text:style-name="T49">designed to infiltrate target cells.</text:span></text:p>
          </draw:text-box>
        </draw:frame>
        <draw:frame draw:style-name="gr29" draw:text-style-name="P33" draw:layer="layout" svg:width="3.426cm" svg:height="1.018cm" svg:x="24.203cm" svg:y="6.856cm">
          <draw:text-box>
            <text:p text:style-name="P13"><text:span text:style-name="T51">…like a CD </text:span><text:span text:style-name="T51"><text:line-break/></text:span><text:span text:style-name="T51">in a casing!</text:span></text:p>
          </draw:text-box>
        </draw:frame>
        <draw:frame draw:style-name="gr3" draw:text-style-name="P10" draw:layer="layout" svg:width="1.51cm" svg:height="3.128cm" svg:x="25.195cm" svg:y="3.528cm">
          <draw:image xlink:href="Pictures/10000000000001CD000003BBF7E230E9.png" xlink:type="simple" xlink:show="embed" xlink:actuate="onLoad" draw:mime-type="image/png">
            <text:p/>
          </draw:image>
        </draw:frame>
        <draw:frame draw:style-name="gr29" draw:text-style-name="P33" draw:layer="layout" svg:width="3.426cm" svg:height="1.018cm" svg:x="24.203cm" svg:y="11.456cm">
          <draw:text-box>
            <text:p text:style-name="P13"><text:span text:style-name="T51">Playlist</text:span></text:p>
          </draw:text-box>
        </draw:frame>
        <presentation:notes draw:style-name="dp2">
          <draw:page-thumbnail draw:style-name="gr1" draw:layer="layout" svg:width="17cm" svg:height="9.56cm" svg:x="2cm" svg:y="2.5cm" draw:page-number="12" presentation:class="page"/>
          <draw:frame presentation:style-name="pr5" draw:text-style-name="P4" draw:layer="layout" svg:width="17cm" svg:height="14cm" svg:x="2cm" svg:y="13cm" presentation:class="notes" presentation:placeholder="true">
            <draw:text-box/>
          </draw:frame>
        </presentation:notes>
      </draw:page>
      <draw:page draw:name="page13" draw:style-name="dp1" draw:master-page-name="DNA" presentation:presentation-page-layout-name="AL2T1">
        <office:forms form:automatic-focus="false" form:apply-design-mode="false"/>
        <draw:custom-shape draw:style-name="gr13" draw:text-style-name="P21" draw:layer="layout" svg:width="0.696cm" svg:height="1.311cm" svg:x="5.925cm" svg:y="4.377cm">
          <text:p/>
          <draw:enhanced-geometry svg:viewBox="0 0 21600 21600" draw:type="rectangle" draw:enhanced-path="M 0 0 L 21600 0 21600 21600 0 21600 0 0 Z N"/>
        </draw:custom-shape>
        <draw:custom-shape draw:style-name="gr14" draw:text-style-name="P22" draw:layer="layout" svg:width="3.476cm" svg:height="1.311cm" svg:x="6.621cm" svg:y="4.377cm">
          <text:p/>
          <draw:enhanced-geometry svg:viewBox="0 0 21600 21600" draw:type="rectangle" draw:enhanced-path="M 0 0 L 21600 0 21600 21600 0 21600 0 0 Z N"/>
        </draw:custom-shape>
        <draw:custom-shape draw:style-name="gr15" draw:text-style-name="P23" draw:layer="layout" svg:width="0.696cm" svg:height="1.311cm" svg:x="13.574cm" svg:y="4.377cm">
          <text:p/>
          <draw:enhanced-geometry svg:viewBox="0 0 21600 21600" draw:type="rectangle" draw:enhanced-path="M 0 0 L 21600 0 21600 21600 0 21600 0 0 Z N"/>
        </draw:custom-shape>
        <draw:custom-shape draw:style-name="gr16" draw:text-style-name="P24" draw:layer="layout" svg:width="3.477cm" svg:height="1.311cm" svg:x="10.097cm" svg:y="4.377cm">
          <text:p/>
          <draw:enhanced-geometry svg:viewBox="0 0 21600 21600" draw:type="rectangle" draw:enhanced-path="M 0 0 L 21600 0 21600 21600 0 21600 0 0 Z N"/>
        </draw:custom-shape>
        <draw:line draw:style-name="gr30" draw:text-style-name="P20" draw:layer="layout" svg:x1="8.359cm" svg:y1="5.033cm" svg:x2="8.359cm" svg:y2="10.933cm">
          <text:p/>
        </draw:line>
        <draw:custom-shape draw:style-name="gr17" draw:text-style-name="P25" draw:layer="layout" svg:width="8.345cm" svg:height="1.311cm" svg:x="5.925cm" svg:y="4.377cm">
          <text:p/>
          <draw:enhanced-geometry svg:viewBox="0 0 21600 21600" draw:type="rectangle" draw:enhanced-path="M 0 0 L 21600 0 21600 21600 0 21600 0 0 Z N"/>
        </draw:custom-shape>
        <draw:custom-shape draw:style-name="gr7" draw:text-style-name="P16" draw:layer="layout" svg:width="1.5cm" svg:height="1.5cm" svg:x="6.905cm" svg:y="11.619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7" draw:text-style-name="P16" draw:layer="layout" svg:width="1.5cm" svg:height="1.5cm" svg:x="9.468cm" svg:y="10.673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7" draw:text-style-name="P16" draw:layer="layout" svg:width="1.5cm" svg:height="1.5cm" svg:x="8.727cm" svg:y="13.272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7" draw:text-style-name="P16" draw:layer="layout" svg:width="1.5cm" svg:height="1.5cm" svg:x="11.717cm" svg:y="11.491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7" draw:text-style-name="P16" draw:layer="layout" svg:width="1.5cm" svg:height="1.5cm" svg:x="13.538cm" svg:y="9.76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frame presentation:style-name="pr6" draw:text-style-name="P34" draw:layer="layout" svg:width="22.5cm" svg:height="2.6cm" svg:x="4.5cm" svg:y="0.6cm" presentation:class="title" presentation:user-transformed="true">
          <draw:text-box>
            <text:p text:style-name="P13"><text:span text:style-name="T52">Step I: </text:span><text:span text:style-name="T53">The virus abuses the cell to build its copying machine </text:span><text:span text:style-name="T54">from the template on its nucleic acid</text:span></text:p>
          </draw:text-box>
        </draw:frame>
        <draw:frame draw:style-name="gr2" draw:text-style-name="P35" draw:layer="layout" svg:width="6.717cm" svg:height="1.018cm" svg:x="14.097cm" svg:y="12.332cm">
          <draw:text-box>
            <text:p><text:span text:style-name="T55">Replicase</text:span></text:p>
          </draw:text-box>
        </draw:frame>
        <draw:frame draw:style-name="gr2" draw:text-style-name="P36" draw:layer="layout" svg:width="6.717cm" svg:height="1.018cm" svg:x="8.472cm" svg:y="7.117cm">
          <draw:text-box>
            <text:p><text:span text:style-name="T56">Reading of gene</text:span></text:p>
          </draw:text-box>
        </draw:frame>
        <draw:custom-shape draw:style-name="gr31" draw:text-style-name="P16" draw:layer="layout" svg:width="0.799cm" svg:height="0.799cm" svg:x="24.53cm" svg:y="2.098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frame draw:style-name="gr32" draw:text-style-name="P37" draw:layer="layout" svg:width="1.009cm" svg:height="0.746cm" svg:x="5.752cm" svg:y="3.668cm">
          <draw:text-box>
            <text:p><text:span text:style-name="T57">ori</text:span></text:p>
          </draw:text-box>
        </draw:frame>
        <draw:frame draw:style-name="gr33" draw:text-style-name="P38" draw:layer="layout" svg:width="1.975cm" svg:height="1.517cm" svg:x="24.918cm" svg:y="4.379cm">
          <draw:text-box>
            <text:p><text:span text:style-name="T58">💿</text:span></text:p>
          </draw:text-box>
        </draw:frame>
        <draw:frame draw:style-name="gr29" draw:text-style-name="P33" draw:layer="layout" svg:width="3.426cm" svg:height="1.018cm" svg:x="24.158cm" svg:y="5.838cm">
          <draw:text-box>
            <text:p text:style-name="P13"><text:span text:style-name="T51">Unpack </text:span><text:span text:style-name="T51"><text:line-break/></text:span><text:span text:style-name="T51">and play.</text:span></text:p>
          </draw:text-box>
        </draw:frame>
        <draw:frame draw:style-name="gr29" draw:text-style-name="P33" draw:layer="layout" svg:width="3.426cm" svg:height="1.018cm" svg:x="24.158cm" svg:y="12.238cm">
          <draw:text-box>
            <text:p text:style-name="P13"><text:span text:style-name="T51">Unlike a CD, this creates its own copying device.</text:span></text:p>
          </draw:text-box>
        </draw:frame>
        <presentation:notes draw:style-name="dp2">
          <draw:page-thumbnail draw:style-name="gr1" draw:layer="layout" svg:width="17cm" svg:height="9.56cm" svg:x="2cm" svg:y="2.5cm" draw:page-number="13" presentation:class="page"/>
          <draw:frame presentation:style-name="pr5" draw:text-style-name="P4" draw:layer="layout" svg:width="17cm" svg:height="14cm" svg:x="2cm" svg:y="13cm" presentation:class="notes" presentation:placeholder="true">
            <draw:text-box/>
          </draw:frame>
        </presentation:notes>
      </draw:page>
      <draw:page draw:name="page14" draw:style-name="dp1" draw:master-page-name="DNA" presentation:presentation-page-layout-name="AL2T1">
        <office:forms form:automatic-focus="false" form:apply-design-mode="false"/>
        <draw:g draw:style-name="gr11">
          <draw:custom-shape draw:style-name="gr13" draw:text-style-name="P21" draw:layer="layout" svg:width="0.696cm" svg:height="1.311cm" svg:x="5.925cm" svg:y="4.377cm">
            <text:p/>
            <draw:enhanced-geometry svg:viewBox="0 0 21600 21600" draw:type="rectangle" draw:enhanced-path="M 0 0 L 21600 0 21600 21600 0 21600 0 0 Z N"/>
          </draw:custom-shape>
          <draw:custom-shape draw:style-name="gr14" draw:text-style-name="P22" draw:layer="layout" svg:width="3.476cm" svg:height="1.311cm" svg:x="6.621cm" svg:y="4.377cm">
            <text:p/>
            <draw:enhanced-geometry svg:viewBox="0 0 21600 21600" draw:type="rectangle" draw:enhanced-path="M 0 0 L 21600 0 21600 21600 0 21600 0 0 Z N"/>
          </draw:custom-shape>
          <draw:custom-shape draw:style-name="gr15" draw:text-style-name="P23" draw:layer="layout" svg:width="0.696cm" svg:height="1.311cm" svg:x="13.574cm" svg:y="4.377cm">
            <text:p/>
            <draw:enhanced-geometry svg:viewBox="0 0 21600 21600" draw:type="rectangle" draw:enhanced-path="M 0 0 L 21600 0 21600 21600 0 21600 0 0 Z N"/>
          </draw:custom-shape>
          <draw:custom-shape draw:style-name="gr16" draw:text-style-name="P24" draw:layer="layout" svg:width="3.477cm" svg:height="1.311cm" svg:x="10.097cm" svg:y="4.377cm">
            <text:p/>
            <draw:enhanced-geometry svg:viewBox="0 0 21600 21600" draw:type="rectangle" draw:enhanced-path="M 0 0 L 21600 0 21600 21600 0 21600 0 0 Z N"/>
          </draw:custom-shape>
          <draw:custom-shape draw:style-name="gr17" draw:text-style-name="P25" draw:layer="layout" svg:width="8.345cm" svg:height="1.311cm" svg:x="5.925cm" svg:y="4.377cm">
            <text:p/>
            <draw:enhanced-geometry svg:viewBox="0 0 21600 21600" draw:type="rectangle" draw:enhanced-path="M 0 0 L 21600 0 21600 21600 0 21600 0 0 Z N"/>
          </draw:custom-shape>
        </draw:g>
        <draw:custom-shape draw:style-name="gr7" draw:text-style-name="P16" draw:layer="layout" svg:width="1.5cm" svg:height="1.5cm" svg:x="6.128cm" svg:y="9.039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frame presentation:style-name="pr6" draw:text-style-name="P34" draw:layer="layout" svg:width="22.5cm" svg:height="2.6cm" svg:x="4.5cm" svg:y="0.6cm" presentation:class="title" presentation:user-transformed="true">
          <draw:text-box>
            <text:p text:style-name="P13"><text:span text:style-name="T52">Step II: </text:span><text:span text:style-name="T53">The copying machine copies the nucleic acid starting at the identification sequence</text:span></text:p>
          </draw:text-box>
        </draw:frame>
        <draw:g draw:style-name="gr11">
          <draw:custom-shape draw:style-name="gr13" draw:text-style-name="P21" draw:layer="layout" svg:width="0.696cm" svg:height="1.311cm" svg:x="14.076cm" svg:y="9.353cm">
            <text:p/>
            <draw:enhanced-geometry svg:viewBox="0 0 21600 21600" draw:type="rectangle" draw:enhanced-path="M 0 0 L 21600 0 21600 21600 0 21600 0 0 Z N"/>
          </draw:custom-shape>
          <draw:custom-shape draw:style-name="gr14" draw:text-style-name="P22" draw:layer="layout" svg:width="3.476cm" svg:height="1.311cm" svg:x="14.772cm" svg:y="9.353cm">
            <text:p/>
            <draw:enhanced-geometry svg:viewBox="0 0 21600 21600" draw:type="rectangle" draw:enhanced-path="M 0 0 L 21600 0 21600 21600 0 21600 0 0 Z N"/>
          </draw:custom-shape>
          <draw:custom-shape draw:style-name="gr15" draw:text-style-name="P23" draw:layer="layout" svg:width="0.696cm" svg:height="1.311cm" svg:x="21.725cm" svg:y="9.353cm">
            <text:p/>
            <draw:enhanced-geometry svg:viewBox="0 0 21600 21600" draw:type="rectangle" draw:enhanced-path="M 0 0 L 21600 0 21600 21600 0 21600 0 0 Z N"/>
          </draw:custom-shape>
          <draw:custom-shape draw:style-name="gr16" draw:text-style-name="P24" draw:layer="layout" svg:width="3.477cm" svg:height="1.311cm" svg:x="18.248cm" svg:y="9.353cm">
            <text:p/>
            <draw:enhanced-geometry svg:viewBox="0 0 21600 21600" draw:type="rectangle" draw:enhanced-path="M 0 0 L 21600 0 21600 21600 0 21600 0 0 Z N"/>
          </draw:custom-shape>
          <draw:custom-shape draw:style-name="gr17" draw:text-style-name="P25" draw:layer="layout" svg:width="8.345cm" svg:height="1.311cm" svg:x="14.076cm" svg:y="9.353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2.387cm" svg:y="10.931cm">
            <text:p/>
            <draw:enhanced-geometry svg:viewBox="0 0 21600 21600" draw:type="rectangle" draw:enhanced-path="M 0 0 L 21600 0 21600 21600 0 21600 0 0 Z N"/>
          </draw:custom-shape>
          <draw:custom-shape draw:style-name="gr14" draw:text-style-name="P22" draw:layer="layout" svg:width="3.476cm" svg:height="1.311cm" svg:x="13.083cm" svg:y="10.931cm">
            <text:p/>
            <draw:enhanced-geometry svg:viewBox="0 0 21600 21600" draw:type="rectangle" draw:enhanced-path="M 0 0 L 21600 0 21600 21600 0 21600 0 0 Z N"/>
          </draw:custom-shape>
          <draw:custom-shape draw:style-name="gr15" draw:text-style-name="P23" draw:layer="layout" svg:width="0.696cm" svg:height="1.311cm" svg:x="20.036cm" svg:y="10.931cm">
            <text:p/>
            <draw:enhanced-geometry svg:viewBox="0 0 21600 21600" draw:type="rectangle" draw:enhanced-path="M 0 0 L 21600 0 21600 21600 0 21600 0 0 Z N"/>
          </draw:custom-shape>
          <draw:custom-shape draw:style-name="gr16" draw:text-style-name="P24" draw:layer="layout" svg:width="3.477cm" svg:height="1.311cm" svg:x="16.559cm" svg:y="10.931cm">
            <text:p/>
            <draw:enhanced-geometry svg:viewBox="0 0 21600 21600" draw:type="rectangle" draw:enhanced-path="M 0 0 L 21600 0 21600 21600 0 21600 0 0 Z N"/>
          </draw:custom-shape>
          <draw:custom-shape draw:style-name="gr17" draw:text-style-name="P25" draw:layer="layout" svg:width="8.345cm" svg:height="1.311cm" svg:x="12.387cm" svg:y="10.931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7.251cm" svg:y="7.719cm">
            <text:p/>
            <draw:enhanced-geometry svg:viewBox="0 0 21600 21600" draw:type="rectangle" draw:enhanced-path="M 0 0 L 21600 0 21600 21600 0 21600 0 0 Z N"/>
          </draw:custom-shape>
          <draw:custom-shape draw:style-name="gr14" draw:text-style-name="P22" draw:layer="layout" svg:width="3.476cm" svg:height="1.311cm" svg:x="17.947cm" svg:y="7.719cm">
            <text:p/>
            <draw:enhanced-geometry svg:viewBox="0 0 21600 21600" draw:type="rectangle" draw:enhanced-path="M 0 0 L 21600 0 21600 21600 0 21600 0 0 Z N"/>
          </draw:custom-shape>
          <draw:custom-shape draw:style-name="gr15" draw:text-style-name="P23" draw:layer="layout" svg:width="0.696cm" svg:height="1.311cm" svg:x="24.9cm" svg:y="7.719cm">
            <text:p/>
            <draw:enhanced-geometry svg:viewBox="0 0 21600 21600" draw:type="rectangle" draw:enhanced-path="M 0 0 L 21600 0 21600 21600 0 21600 0 0 Z N"/>
          </draw:custom-shape>
          <draw:custom-shape draw:style-name="gr16" draw:text-style-name="P24" draw:layer="layout" svg:width="3.477cm" svg:height="1.311cm" svg:x="21.423cm" svg:y="7.719cm">
            <text:p/>
            <draw:enhanced-geometry svg:viewBox="0 0 21600 21600" draw:type="rectangle" draw:enhanced-path="M 0 0 L 21600 0 21600 21600 0 21600 0 0 Z N"/>
          </draw:custom-shape>
          <draw:custom-shape draw:style-name="gr17" draw:text-style-name="P25" draw:layer="layout" svg:width="8.345cm" svg:height="1.311cm" svg:x="17.251cm" svg:y="7.719cm">
            <text:p/>
            <draw:enhanced-geometry svg:viewBox="0 0 21600 21600" draw:type="rectangle" draw:enhanced-path="M 0 0 L 21600 0 21600 21600 0 21600 0 0 Z N"/>
          </draw:custom-shape>
        </draw:g>
        <draw:frame draw:style-name="gr34" draw:text-style-name="P39" draw:layer="layout" svg:width="6.717cm" svg:height="1.018cm" svg:x="2.401cm" svg:y="10.631cm">
          <draw:text-box>
            <text:p text:style-name="P6"><text:span text:style-name="T59">Replicase</text:span></text:p>
            <text:p><text:span text:style-name="T59">from Step I</text:span></text:p>
          </draw:text-box>
        </draw:frame>
        <draw:frame draw:style-name="gr2" draw:text-style-name="P36" draw:layer="layout" svg:width="7.421cm" svg:height="1.018cm" svg:x="6.944cm" svg:y="5.935cm">
          <draw:text-box>
            <text:p><text:span text:style-name="T56">starts copying at identifier </text:span><text:span text:style-name="T60">(“ori”)</text:span></text:p>
          </draw:text-box>
        </draw:frame>
        <draw:line draw:style-name="gr21" draw:text-style-name="P20" draw:layer="layout" svg:x1="14.202cm" svg:y1="7.727cm" svg:x2="16.294cm" svg:y2="8.617cm">
          <text:p/>
        </draw:line>
        <draw:frame draw:style-name="gr34" draw:text-style-name="P40" draw:layer="layout" svg:width="12.209cm" svg:height="1.018cm" svg:x="10.632cm" svg:y="12.679cm">
          <draw:text-box>
            <text:p text:style-name="P6"><text:span text:style-name="T61">Copies of viral nucleic acid</text:span></text:p>
          </draw:text-box>
        </draw:frame>
        <draw:line draw:style-name="gr21" draw:text-style-name="P20" draw:layer="layout" svg:x1="6.823cm" svg:y1="9.722cm" svg:x2="6.187cm" svg:y2="5.103cm">
          <text:p/>
        </draw:line>
        <draw:custom-shape draw:style-name="gr35" draw:text-style-name="P18" draw:layer="layout" svg:width="0.622cm" svg:height="0.622cm" svg:x="24.165cm" svg:y="2.14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frame draw:style-name="gr32" draw:text-style-name="P37" draw:layer="layout" svg:width="1.009cm" svg:height="0.746cm" svg:x="5.752cm" svg:y="3.668cm">
          <draw:text-box>
            <text:p><text:span text:style-name="T57">ori</text:span></text:p>
          </draw:text-box>
        </draw:frame>
        <draw:frame draw:style-name="gr34" draw:text-style-name="P41" draw:layer="layout" svg:width="23.515cm" svg:height="1.064cm" svg:x="2.213cm" svg:y="14.288cm">
          <draw:text-box>
            <text:p text:style-name="P6"><text:span text:style-name="T62">Cellular nucleic acid is ignored due to lack of “ori” sequence.</text:span></text:p>
          </draw:text-box>
        </draw:frame>
        <draw:frame draw:style-name="gr3" draw:text-style-name="P10" draw:layer="layout" svg:width="3.237cm" svg:height="2.134cm" svg:x="24.021cm" svg:y="10.423cm">
          <draw:image xlink:href="Pictures/1000000000000114000000B674BF52FC.jpg" xlink:type="simple" xlink:show="embed" xlink:actuate="onLoad" draw:mime-type="image/jpeg">
            <text:p/>
          </draw:image>
        </draw:frame>
        <presentation:notes draw:style-name="dp2">
          <draw:page-thumbnail draw:style-name="gr1" draw:layer="layout" svg:width="17cm" svg:height="9.56cm" svg:x="2cm" svg:y="2.5cm" draw:page-number="14" presentation:class="page"/>
          <draw:frame presentation:style-name="pr5" draw:text-style-name="P4" draw:layer="layout" svg:width="17cm" svg:height="14cm" svg:x="2cm" svg:y="13cm" presentation:class="notes" presentation:placeholder="true">
            <draw:text-box/>
          </draw:frame>
        </presentation:notes>
      </draw:page>
      <draw:page draw:name="page15" draw:style-name="dp1" draw:master-page-name="DNA" presentation:presentation-page-layout-name="AL2T1">
        <office:forms form:automatic-focus="false" form:apply-design-mode="false"/>
        <draw:custom-shape draw:style-name="gr13" draw:text-style-name="P21" draw:layer="layout" svg:width="0.696cm" svg:height="1.311cm" svg:x="5.925cm" svg:y="4.377cm">
          <text:p/>
          <draw:enhanced-geometry svg:viewBox="0 0 21600 21600" draw:type="rectangle" draw:enhanced-path="M 0 0 L 21600 0 21600 21600 0 21600 0 0 Z N"/>
        </draw:custom-shape>
        <draw:custom-shape draw:style-name="gr14" draw:text-style-name="P22" draw:layer="layout" svg:width="3.476cm" svg:height="1.311cm" svg:x="6.621cm" svg:y="4.377cm">
          <text:p/>
          <draw:enhanced-geometry svg:viewBox="0 0 21600 21600" draw:type="rectangle" draw:enhanced-path="M 0 0 L 21600 0 21600 21600 0 21600 0 0 Z N"/>
        </draw:custom-shape>
        <draw:custom-shape draw:style-name="gr15" draw:text-style-name="P23" draw:layer="layout" svg:width="0.696cm" svg:height="1.311cm" svg:x="13.574cm" svg:y="4.377cm">
          <text:p/>
          <draw:enhanced-geometry svg:viewBox="0 0 21600 21600" draw:type="rectangle" draw:enhanced-path="M 0 0 L 21600 0 21600 21600 0 21600 0 0 Z N"/>
        </draw:custom-shape>
        <draw:custom-shape draw:style-name="gr16" draw:text-style-name="P24" draw:layer="layout" svg:width="3.477cm" svg:height="1.311cm" svg:x="10.097cm" svg:y="4.377cm">
          <text:p/>
          <draw:enhanced-geometry svg:viewBox="0 0 21600 21600" draw:type="rectangle" draw:enhanced-path="M 0 0 L 21600 0 21600 21600 0 21600 0 0 Z N"/>
        </draw:custom-shape>
        <draw:line draw:style-name="gr21" draw:text-style-name="P20" draw:layer="layout" svg:x1="12.159cm" svg:y1="5.033cm" svg:x2="12.159cm" svg:y2="10.933cm">
          <text:p/>
        </draw:line>
        <draw:custom-shape draw:style-name="gr17" draw:text-style-name="P25" draw:layer="layout" svg:width="8.345cm" svg:height="1.311cm" svg:x="5.925cm" svg:y="4.377cm">
          <text:p/>
          <draw:enhanced-geometry svg:viewBox="0 0 21600 21600" draw:type="rectangle" draw:enhanced-path="M 0 0 L 21600 0 21600 21600 0 21600 0 0 Z N"/>
        </draw:custom-shape>
        <draw:frame draw:style-name="gr2" draw:text-style-name="P42" draw:layer="layout" svg:width="6.717cm" svg:height="1.018cm" svg:x="5.745cm" svg:y="9.956cm">
          <draw:text-box>
            <text:p><text:span text:style-name="T63">(Empty) shells</text:span></text:p>
          </draw:text-box>
        </draw:frame>
        <draw:frame draw:style-name="gr2" draw:text-style-name="P43" draw:layer="layout" svg:width="6.717cm" svg:height="1.018cm" svg:x="12.272cm" svg:y="6.717cm">
          <draw:text-box>
            <text:p><text:span text:style-name="T56">Reading of gene</text:span></text:p>
          </draw:text-box>
        </draw:frame>
        <draw:custom-shape draw:style-name="gr36" draw:text-style-name="P17" draw:layer="layout" svg:width="1.134cm" svg:height="1.139cm" svg:x="24.79cm" svg:y="2.061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12" draw:text-style-name="P20" draw:layer="layout" svg:width="9.735cm" svg:height="3.933cm" svg:x="5.583cm" svg:y="11.475cm">
          <text:p/>
          <draw:enhanced-geometry svg:viewBox="0 0 21600 21600" draw:type="rectangle" draw:enhanced-path="M 0 0 L 21600 0 21600 21600 0 21600 0 0 Z N"/>
        </draw:custom-shape>
        <draw:custom-shape draw:style-name="gr12" draw:text-style-name="P20" draw:layer="layout" svg:width="9.735cm" svg:height="3.933cm" svg:x="13.158cm" svg:y="8.913cm">
          <text:p/>
          <draw:enhanced-geometry svg:viewBox="0 0 21600 21600" draw:type="rectangle" draw:enhanced-path="M 0 0 L 21600 0 21600 21600 0 21600 0 0 Z N"/>
        </draw:custom-shape>
        <draw:custom-shape draw:style-name="gr12" draw:text-style-name="P20" draw:layer="layout" svg:width="9.735cm" svg:height="3.933cm" svg:x="14.082cm" svg:y="10.846cm">
          <text:p/>
          <draw:enhanced-geometry svg:viewBox="0 0 21600 21600" draw:type="rectangle" draw:enhanced-path="M 0 0 L 21600 0 21600 21600 0 21600 0 0 Z N"/>
        </draw:custom-shape>
        <draw:frame presentation:style-name="pr6" draw:text-style-name="P34" draw:layer="layout" svg:width="22.5cm" svg:height="2.6cm" svg:x="4.5cm" svg:y="0.6cm" presentation:class="title" presentation:user-transformed="true">
          <draw:text-box>
            <text:p text:style-name="P13"><text:span text:style-name="T52">Step III: </text:span><text:span text:style-name="T53">The virus further abuses the cell to build new shells </text:span><text:span text:style-name="T54">from the template on its nucleic acid</text:span></text:p>
          </draw:text-box>
        </draw:frame>
        <draw:frame draw:style-name="gr32" draw:text-style-name="P37" draw:layer="layout" svg:width="1.009cm" svg:height="0.746cm" svg:x="5.752cm" svg:y="3.668cm">
          <draw:text-box>
            <text:p><text:span text:style-name="T57">ori</text:span></text:p>
          </draw:text-box>
        </draw:frame>
        <draw:frame draw:style-name="gr2" draw:text-style-name="P33" draw:layer="layout" svg:width="7.897cm" svg:height="1.018cm" svg:x="18.561cm" svg:y="4.128cm">
          <draw:text-box>
            <text:p><text:span text:style-name="T49">(By now, the viral nucleic acid has been copied – Step II –, so this reading is done on multiple templates in parallel, leading to large-scale production of shells.)</text:span></text:p>
          </draw:text-box>
        </draw:frame>
        <draw:frame draw:style-name="gr3" draw:text-style-name="P10" draw:layer="layout" svg:width="2.812cm" svg:height="2.812cm" svg:x="23.967cm" svg:y="7.74cm">
          <draw:image xlink:href="Pictures/10000000000000E1000000E135608617.jpg" xlink:type="simple" xlink:show="embed" xlink:actuate="onLoad" draw:mime-type="image/jpeg">
            <text:p/>
          </draw:image>
        </draw:frame>
        <presentation:notes draw:style-name="dp2">
          <draw:page-thumbnail draw:style-name="gr1" draw:layer="layout" svg:width="17cm" svg:height="9.56cm" svg:x="2cm" svg:y="2.5cm" draw:page-number="15" presentation:class="page"/>
          <draw:frame presentation:style-name="pr5" draw:text-style-name="P4" draw:layer="layout" svg:width="17cm" svg:height="14cm" svg:x="2cm" svg:y="13cm" presentation:class="notes" presentation:placeholder="true">
            <draw:text-box/>
          </draw:frame>
        </presentation:notes>
      </draw:page>
      <draw:page draw:name="page16" draw:style-name="dp1" draw:master-page-name="DNA" presentation:presentation-page-layout-name="AL2T1">
        <office:forms form:automatic-focus="false" form:apply-design-mode="false"/>
        <draw:g draw:style-name="gr11">
          <draw:custom-shape draw:style-name="gr13" draw:text-style-name="P21" draw:layer="layout" svg:width="0.696cm" svg:height="1.311cm" svg:x="5.925cm" svg:y="4.877cm">
            <text:p/>
            <draw:enhanced-geometry svg:viewBox="0 0 21600 21600" draw:type="rectangle" draw:enhanced-path="M 0 0 L 21600 0 21600 21600 0 21600 0 0 Z N"/>
          </draw:custom-shape>
          <draw:custom-shape draw:style-name="gr14" draw:text-style-name="P22" draw:layer="layout" svg:width="3.476cm" svg:height="1.311cm" svg:x="6.621cm" svg:y="4.877cm">
            <text:p/>
            <draw:enhanced-geometry svg:viewBox="0 0 21600 21600" draw:type="rectangle" draw:enhanced-path="M 0 0 L 21600 0 21600 21600 0 21600 0 0 Z N"/>
          </draw:custom-shape>
          <draw:custom-shape draw:style-name="gr15" draw:text-style-name="P23" draw:layer="layout" svg:width="0.696cm" svg:height="1.311cm" svg:x="13.574cm" svg:y="4.877cm">
            <text:p/>
            <draw:enhanced-geometry svg:viewBox="0 0 21600 21600" draw:type="rectangle" draw:enhanced-path="M 0 0 L 21600 0 21600 21600 0 21600 0 0 Z N"/>
          </draw:custom-shape>
          <draw:custom-shape draw:style-name="gr16" draw:text-style-name="P24" draw:layer="layout" svg:width="3.477cm" svg:height="1.311cm" svg:x="10.097cm" svg:y="4.877cm">
            <text:p/>
            <draw:enhanced-geometry svg:viewBox="0 0 21600 21600" draw:type="rectangle" draw:enhanced-path="M 0 0 L 21600 0 21600 21600 0 21600 0 0 Z N"/>
          </draw:custom-shape>
          <draw:custom-shape draw:style-name="gr17" draw:text-style-name="P25" draw:layer="layout" svg:width="8.345cm" svg:height="1.311cm" svg:x="5.925cm" svg:y="4.877cm">
            <text:p/>
            <draw:enhanced-geometry svg:viewBox="0 0 21600 21600" draw:type="rectangle" draw:enhanced-path="M 0 0 L 21600 0 21600 21600 0 21600 0 0 Z N"/>
          </draw:custom-shape>
        </draw:g>
        <draw:frame presentation:style-name="pr7" draw:text-style-name="P44" draw:layer="layout" svg:width="22.849cm" svg:height="3.053cm" svg:x="4.5cm" svg:y="0.374cm" presentation:class="title" presentation:user-transformed="true">
          <draw:text-box>
            <text:p text:style-name="P13"><text:span text:style-name="T64">Step IV: </text:span><text:span text:style-name="T53">The shells package the copies using the packaging identifiers</text:span><text:span text:style-name="T65"> </text:span></text:p>
          </draw:text-box>
        </draw:frame>
        <draw:frame draw:style-name="gr34" draw:text-style-name="P45" draw:layer="layout" svg:width="12.209cm" svg:height="1.018cm" svg:x="15.135cm" svg:y="9.767cm">
          <draw:text-box>
            <text:p text:style-name="P6"><text:span text:style-name="T66">Infectious viral progeny</text:span></text:p>
          </draw:text-box>
        </draw:frame>
        <draw:frame draw:style-name="gr34" draw:text-style-name="P36" draw:layer="layout" svg:width="6.717cm" svg:height="1.018cm" svg:x="8.435cm" svg:y="7.717cm">
          <draw:text-box>
            <text:p text:style-name="P6"><text:span text:style-name="T56">Detection</text:span></text:p>
          </draw:text-box>
        </draw:frame>
        <draw:custom-shape draw:style-name="gr12" draw:text-style-name="P20" draw:layer="layout" svg:width="9.735cm" svg:height="3.933cm" svg:x="5.249cm" svg:y="9.246cm">
          <text:p/>
          <draw:enhanced-geometry svg:viewBox="0 0 21600 21600" draw:type="rectangle" draw:enhanced-path="M 0 0 L 21600 0 21600 21600 0 21600 0 0 Z N"/>
        </draw:custom-shape>
        <draw:custom-shape draw:style-name="gr37" draw:text-style-name="P19" draw:layer="layout" svg:width="0.932cm" svg:height="0.932cm" svg:x="21.314cm" svg:y="2.094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g draw:style-name="gr11">
          <draw:custom-shape draw:style-name="gr12" draw:text-style-name="P20" draw:layer="layout" svg:width="9.735cm" svg:height="3.933cm" svg:x="17.485cm" svg:y="5.294cm">
            <text:p/>
            <draw:enhanced-geometry svg:viewBox="0 0 21600 21600" draw:type="rectangle" draw:enhanced-path="M 0 0 L 21600 0 21600 21600 0 21600 0 0 Z N"/>
          </draw:custom-shape>
          <draw:custom-shape draw:style-name="gr13" draw:text-style-name="P21" draw:layer="layout" svg:width="0.696cm" svg:height="1.311cm" svg:x="18.18cm" svg:y="6.605cm">
            <text:p/>
            <draw:enhanced-geometry svg:viewBox="0 0 21600 21600" draw:type="rectangle" draw:enhanced-path="M 0 0 L 21600 0 21600 21600 0 21600 0 0 Z N"/>
          </draw:custom-shape>
          <draw:custom-shape draw:style-name="gr14" draw:text-style-name="P22" draw:layer="layout" svg:width="3.476cm" svg:height="1.311cm" svg:x="18.876cm" svg:y="6.605cm">
            <text:p/>
            <draw:enhanced-geometry svg:viewBox="0 0 21600 21600" draw:type="rectangle" draw:enhanced-path="M 0 0 L 21600 0 21600 21600 0 21600 0 0 Z N"/>
          </draw:custom-shape>
          <draw:custom-shape draw:style-name="gr15" draw:text-style-name="P23" draw:layer="layout" svg:width="0.696cm" svg:height="1.311cm" svg:x="25.829cm" svg:y="6.605cm">
            <text:p/>
            <draw:enhanced-geometry svg:viewBox="0 0 21600 21600" draw:type="rectangle" draw:enhanced-path="M 0 0 L 21600 0 21600 21600 0 21600 0 0 Z N"/>
          </draw:custom-shape>
          <draw:custom-shape draw:style-name="gr16" draw:text-style-name="P24" draw:layer="layout" svg:width="3.477cm" svg:height="1.311cm" svg:x="22.352cm" svg:y="6.605cm">
            <text:p/>
            <draw:enhanced-geometry svg:viewBox="0 0 21600 21600" draw:type="rectangle" draw:enhanced-path="M 0 0 L 21600 0 21600 21600 0 21600 0 0 Z N"/>
          </draw:custom-shape>
          <draw:custom-shape draw:style-name="gr17" draw:text-style-name="P25" draw:layer="layout" svg:width="8.345cm" svg:height="1.311cm" svg:x="18.18cm" svg:y="6.605cm">
            <text:p/>
            <draw:enhanced-geometry svg:viewBox="0 0 21600 21600" draw:type="rectangle" draw:enhanced-path="M 0 0 L 21600 0 21600 21600 0 21600 0 0 Z N"/>
          </draw:custom-shape>
        </draw:g>
        <draw:line draw:style-name="gr38" draw:text-style-name="P20" draw:layer="layout" svg:x1="7.482cm" svg:y1="10.155cm" svg:x2="13.981cm" svg:y2="5.588cm">
          <text:p/>
        </draw:line>
        <draw:line draw:style-name="gr38" draw:text-style-name="P20" draw:layer="layout" svg:x1="15.192cm" svg:y1="8.448cm" svg:x2="16.933cm" svg:y2="8.465cm">
          <text:p/>
        </draw:line>
        <draw:g draw:style-name="gr11">
          <draw:custom-shape draw:style-name="gr39" draw:text-style-name="P20" draw:layer="layout" svg:width="2.308cm" svg:height="0.804cm" svg:x="17.119cm" svg:y="11.96cm">
            <text:p/>
            <draw:enhanced-geometry svg:viewBox="0 0 21600 21600" draw:type="rectangle" draw:enhanced-path="M 0 0 L 21600 0 21600 21600 0 21600 0 0 Z N"/>
          </draw:custom-shape>
          <draw:custom-shape draw:style-name="gr40" draw:text-style-name="P21" draw:layer="layout" svg:width="0.165cm" svg:height="0.268cm" svg:x="17.284cm" svg:y="12.228cm">
            <text:p/>
            <draw:enhanced-geometry svg:viewBox="0 0 21600 21600" draw:type="rectangle" draw:enhanced-path="M 0 0 L 21600 0 21600 21600 0 21600 0 0 Z N"/>
          </draw:custom-shape>
          <draw:custom-shape draw:style-name="gr41" draw:text-style-name="P22" draw:layer="layout" svg:width="0.825cm" svg:height="0.268cm" svg:x="17.449cm" svg:y="12.228cm">
            <text:p/>
            <draw:enhanced-geometry svg:viewBox="0 0 21600 21600" draw:type="rectangle" draw:enhanced-path="M 0 0 L 21600 0 21600 21600 0 21600 0 0 Z N"/>
          </draw:custom-shape>
          <draw:custom-shape draw:style-name="gr42" draw:text-style-name="P23" draw:layer="layout" svg:width="0.165cm" svg:height="0.268cm" svg:x="19.098cm" svg:y="12.228cm">
            <text:p/>
            <draw:enhanced-geometry svg:viewBox="0 0 21600 21600" draw:type="rectangle" draw:enhanced-path="M 0 0 L 21600 0 21600 21600 0 21600 0 0 Z N"/>
          </draw:custom-shape>
          <draw:custom-shape draw:style-name="gr43" draw:text-style-name="P24" draw:layer="layout" svg:width="0.824cm" svg:height="0.268cm" svg:x="18.274cm" svg:y="12.228cm">
            <text:p/>
            <draw:enhanced-geometry svg:viewBox="0 0 21600 21600" draw:type="rectangle" draw:enhanced-path="M 0 0 L 21600 0 21600 21600 0 21600 0 0 Z N"/>
          </draw:custom-shape>
          <draw:custom-shape draw:style-name="gr44" draw:text-style-name="P25" draw:layer="layout" svg:width="1.979cm" svg:height="0.268cm" svg:x="17.284cm" svg:y="12.228cm">
            <text:p/>
            <draw:enhanced-geometry svg:viewBox="0 0 21600 21600" draw:type="rectangle" draw:enhanced-path="M 0 0 L 21600 0 21600 21600 0 21600 0 0 Z N"/>
          </draw:custom-shape>
        </draw:g>
        <draw:g draw:style-name="gr11">
          <draw:custom-shape draw:style-name="gr45" draw:text-style-name="P20" draw:layer="layout" svg:width="2.308cm" svg:height="0.805cm" svg:x="19.098cm" svg:y="11.596cm">
            <text:p/>
            <draw:enhanced-geometry svg:viewBox="0 0 21600 21600" draw:type="rectangle" draw:enhanced-path="M 0 0 L 21600 0 21600 21600 0 21600 0 0 Z N"/>
          </draw:custom-shape>
          <draw:custom-shape draw:style-name="gr40" draw:text-style-name="P21" draw:layer="layout" svg:width="0.164cm" svg:height="0.268cm" svg:x="19.263cm" svg:y="11.864cm">
            <text:p/>
            <draw:enhanced-geometry svg:viewBox="0 0 21600 21600" draw:type="rectangle" draw:enhanced-path="M 0 0 L 21600 0 21600 21600 0 21600 0 0 Z N"/>
          </draw:custom-shape>
          <draw:custom-shape draw:style-name="gr41" draw:text-style-name="P22" draw:layer="layout" svg:width="0.825cm" svg:height="0.268cm" svg:x="19.427cm" svg:y="11.864cm">
            <text:p/>
            <draw:enhanced-geometry svg:viewBox="0 0 21600 21600" draw:type="rectangle" draw:enhanced-path="M 0 0 L 21600 0 21600 21600 0 21600 0 0 Z N"/>
          </draw:custom-shape>
          <draw:custom-shape draw:style-name="gr42" draw:text-style-name="P23" draw:layer="layout" svg:width="0.165cm" svg:height="0.268cm" svg:x="21.077cm" svg:y="11.864cm">
            <text:p/>
            <draw:enhanced-geometry svg:viewBox="0 0 21600 21600" draw:type="rectangle" draw:enhanced-path="M 0 0 L 21600 0 21600 21600 0 21600 0 0 Z N"/>
          </draw:custom-shape>
          <draw:custom-shape draw:style-name="gr46" draw:text-style-name="P24" draw:layer="layout" svg:width="0.825cm" svg:height="0.268cm" svg:x="20.252cm" svg:y="11.864cm">
            <text:p/>
            <draw:enhanced-geometry svg:viewBox="0 0 21600 21600" draw:type="rectangle" draw:enhanced-path="M 0 0 L 21600 0 21600 21600 0 21600 0 0 Z N"/>
          </draw:custom-shape>
          <draw:custom-shape draw:style-name="gr44" draw:text-style-name="P25" draw:layer="layout" svg:width="1.979cm" svg:height="0.268cm" svg:x="19.263cm" svg:y="11.864cm">
            <text:p/>
            <draw:enhanced-geometry svg:viewBox="0 0 21600 21600" draw:type="rectangle" draw:enhanced-path="M 0 0 L 21600 0 21600 21600 0 21600 0 0 Z N"/>
          </draw:custom-shape>
        </draw:g>
        <draw:g draw:style-name="gr11">
          <draw:custom-shape draw:style-name="gr47" draw:text-style-name="P20" draw:layer="layout" svg:width="2.309cm" svg:height="0.804cm" svg:x="19.243cm" svg:y="12.936cm">
            <text:p/>
            <draw:enhanced-geometry svg:viewBox="0 0 21600 21600" draw:type="rectangle" draw:enhanced-path="M 0 0 L 21600 0 21600 21600 0 21600 0 0 Z N"/>
          </draw:custom-shape>
          <draw:custom-shape draw:style-name="gr40" draw:text-style-name="P21" draw:layer="layout" svg:width="0.165cm" svg:height="0.268cm" svg:x="19.408cm" svg:y="13.204cm">
            <text:p/>
            <draw:enhanced-geometry svg:viewBox="0 0 21600 21600" draw:type="rectangle" draw:enhanced-path="M 0 0 L 21600 0 21600 21600 0 21600 0 0 Z N"/>
          </draw:custom-shape>
          <draw:custom-shape draw:style-name="gr41" draw:text-style-name="P22" draw:layer="layout" svg:width="0.825cm" svg:height="0.268cm" svg:x="19.573cm" svg:y="13.204cm">
            <text:p/>
            <draw:enhanced-geometry svg:viewBox="0 0 21600 21600" draw:type="rectangle" draw:enhanced-path="M 0 0 L 21600 0 21600 21600 0 21600 0 0 Z N"/>
          </draw:custom-shape>
          <draw:custom-shape draw:style-name="gr42" draw:text-style-name="P23" draw:layer="layout" svg:width="0.165cm" svg:height="0.268cm" svg:x="21.222cm" svg:y="13.204cm">
            <text:p/>
            <draw:enhanced-geometry svg:viewBox="0 0 21600 21600" draw:type="rectangle" draw:enhanced-path="M 0 0 L 21600 0 21600 21600 0 21600 0 0 Z N"/>
          </draw:custom-shape>
          <draw:custom-shape draw:style-name="gr43" draw:text-style-name="P24" draw:layer="layout" svg:width="0.824cm" svg:height="0.268cm" svg:x="20.398cm" svg:y="13.204cm">
            <text:p/>
            <draw:enhanced-geometry svg:viewBox="0 0 21600 21600" draw:type="rectangle" draw:enhanced-path="M 0 0 L 21600 0 21600 21600 0 21600 0 0 Z N"/>
          </draw:custom-shape>
          <draw:custom-shape draw:style-name="gr44" draw:text-style-name="P25" draw:layer="layout" svg:width="1.979cm" svg:height="0.268cm" svg:x="19.408cm" svg:y="13.204cm">
            <text:p/>
            <draw:enhanced-geometry svg:viewBox="0 0 21600 21600" draw:type="rectangle" draw:enhanced-path="M 0 0 L 21600 0 21600 21600 0 21600 0 0 Z N"/>
          </draw:custom-shape>
        </draw:g>
        <draw:g draw:style-name="gr11">
          <draw:custom-shape draw:style-name="gr39" draw:text-style-name="P20" draw:layer="layout" svg:width="2.308cm" svg:height="0.804cm" svg:x="20.968cm" svg:y="11.971cm">
            <text:p/>
            <draw:enhanced-geometry svg:viewBox="0 0 21600 21600" draw:type="rectangle" draw:enhanced-path="M 0 0 L 21600 0 21600 21600 0 21600 0 0 Z N"/>
          </draw:custom-shape>
          <draw:custom-shape draw:style-name="gr40" draw:text-style-name="P21" draw:layer="layout" svg:width="0.164cm" svg:height="0.268cm" svg:x="21.133cm" svg:y="12.239cm">
            <text:p/>
            <draw:enhanced-geometry svg:viewBox="0 0 21600 21600" draw:type="rectangle" draw:enhanced-path="M 0 0 L 21600 0 21600 21600 0 21600 0 0 Z N"/>
          </draw:custom-shape>
          <draw:custom-shape draw:style-name="gr41" draw:text-style-name="P22" draw:layer="layout" svg:width="0.825cm" svg:height="0.268cm" svg:x="21.297cm" svg:y="12.239cm">
            <text:p/>
            <draw:enhanced-geometry svg:viewBox="0 0 21600 21600" draw:type="rectangle" draw:enhanced-path="M 0 0 L 21600 0 21600 21600 0 21600 0 0 Z N"/>
          </draw:custom-shape>
          <draw:custom-shape draw:style-name="gr42" draw:text-style-name="P23" draw:layer="layout" svg:width="0.166cm" svg:height="0.268cm" svg:x="22.946cm" svg:y="12.239cm">
            <text:p/>
            <draw:enhanced-geometry svg:viewBox="0 0 21600 21600" draw:type="rectangle" draw:enhanced-path="M 0 0 L 21600 0 21600 21600 0 21600 0 0 Z N"/>
          </draw:custom-shape>
          <draw:custom-shape draw:style-name="gr43" draw:text-style-name="P24" draw:layer="layout" svg:width="0.824cm" svg:height="0.268cm" svg:x="22.122cm" svg:y="12.239cm">
            <text:p/>
            <draw:enhanced-geometry svg:viewBox="0 0 21600 21600" draw:type="rectangle" draw:enhanced-path="M 0 0 L 21600 0 21600 21600 0 21600 0 0 Z N"/>
          </draw:custom-shape>
          <draw:custom-shape draw:style-name="gr44" draw:text-style-name="P25" draw:layer="layout" svg:width="1.979cm" svg:height="0.268cm" svg:x="21.133cm" svg:y="12.239cm">
            <text:p/>
            <draw:enhanced-geometry svg:viewBox="0 0 21600 21600" draw:type="rectangle" draw:enhanced-path="M 0 0 L 21600 0 21600 21600 0 21600 0 0 Z N"/>
          </draw:custom-shape>
        </draw:g>
        <draw:g draw:style-name="gr11">
          <draw:custom-shape draw:style-name="gr48" draw:text-style-name="P20" draw:layer="layout" svg:width="2.309cm" svg:height="0.805cm" svg:x="19.427cm" svg:y="12.507cm">
            <text:p/>
            <draw:enhanced-geometry svg:viewBox="0 0 21600 21600" draw:type="rectangle" draw:enhanced-path="M 0 0 L 21600 0 21600 21600 0 21600 0 0 Z N"/>
          </draw:custom-shape>
          <draw:custom-shape draw:style-name="gr40" draw:text-style-name="P21" draw:layer="layout" svg:width="0.164cm" svg:height="0.268cm" svg:x="19.593cm" svg:y="12.775cm">
            <text:p/>
            <draw:enhanced-geometry svg:viewBox="0 0 21600 21600" draw:type="rectangle" draw:enhanced-path="M 0 0 L 21600 0 21600 21600 0 21600 0 0 Z N"/>
          </draw:custom-shape>
          <draw:custom-shape draw:style-name="gr41" draw:text-style-name="P22" draw:layer="layout" svg:width="0.825cm" svg:height="0.268cm" svg:x="19.757cm" svg:y="12.775cm">
            <text:p/>
            <draw:enhanced-geometry svg:viewBox="0 0 21600 21600" draw:type="rectangle" draw:enhanced-path="M 0 0 L 21600 0 21600 21600 0 21600 0 0 Z N"/>
          </draw:custom-shape>
          <draw:custom-shape draw:style-name="gr42" draw:text-style-name="P23" draw:layer="layout" svg:width="0.165cm" svg:height="0.268cm" svg:x="21.406cm" svg:y="12.775cm">
            <text:p/>
            <draw:enhanced-geometry svg:viewBox="0 0 21600 21600" draw:type="rectangle" draw:enhanced-path="M 0 0 L 21600 0 21600 21600 0 21600 0 0 Z N"/>
          </draw:custom-shape>
          <draw:custom-shape draw:style-name="gr43" draw:text-style-name="P24" draw:layer="layout" svg:width="0.824cm" svg:height="0.268cm" svg:x="20.582cm" svg:y="12.775cm">
            <text:p/>
            <draw:enhanced-geometry svg:viewBox="0 0 21600 21600" draw:type="rectangle" draw:enhanced-path="M 0 0 L 21600 0 21600 21600 0 21600 0 0 Z N"/>
          </draw:custom-shape>
          <draw:custom-shape draw:style-name="gr49" draw:text-style-name="P25" draw:layer="layout" svg:width="1.978cm" svg:height="0.268cm" svg:x="19.593cm" svg:y="12.775cm">
            <text:p/>
            <draw:enhanced-geometry svg:viewBox="0 0 21600 21600" draw:type="rectangle" draw:enhanced-path="M 0 0 L 21600 0 21600 21600 0 21600 0 0 Z N"/>
          </draw:custom-shape>
        </draw:g>
        <draw:g draw:style-name="gr11">
          <draw:custom-shape draw:style-name="gr48" draw:text-style-name="P20" draw:layer="layout" svg:width="2.309cm" svg:height="0.805cm" svg:x="17.256cm" svg:y="13.107cm">
            <text:p/>
            <draw:enhanced-geometry svg:viewBox="0 0 21600 21600" draw:type="rectangle" draw:enhanced-path="M 0 0 L 21600 0 21600 21600 0 21600 0 0 Z N"/>
          </draw:custom-shape>
          <draw:custom-shape draw:style-name="gr40" draw:text-style-name="P21" draw:layer="layout" svg:width="0.164cm" svg:height="0.268cm" svg:x="17.422cm" svg:y="13.376cm">
            <text:p/>
            <draw:enhanced-geometry svg:viewBox="0 0 21600 21600" draw:type="rectangle" draw:enhanced-path="M 0 0 L 21600 0 21600 21600 0 21600 0 0 Z N"/>
          </draw:custom-shape>
          <draw:custom-shape draw:style-name="gr41" draw:text-style-name="P22" draw:layer="layout" svg:width="0.825cm" svg:height="0.268cm" svg:x="17.586cm" svg:y="13.376cm">
            <text:p/>
            <draw:enhanced-geometry svg:viewBox="0 0 21600 21600" draw:type="rectangle" draw:enhanced-path="M 0 0 L 21600 0 21600 21600 0 21600 0 0 Z N"/>
          </draw:custom-shape>
          <draw:custom-shape draw:style-name="gr42" draw:text-style-name="P23" draw:layer="layout" svg:width="0.165cm" svg:height="0.268cm" svg:x="19.235cm" svg:y="13.376cm">
            <text:p/>
            <draw:enhanced-geometry svg:viewBox="0 0 21600 21600" draw:type="rectangle" draw:enhanced-path="M 0 0 L 21600 0 21600 21600 0 21600 0 0 Z N"/>
          </draw:custom-shape>
          <draw:custom-shape draw:style-name="gr43" draw:text-style-name="P24" draw:layer="layout" svg:width="0.824cm" svg:height="0.268cm" svg:x="18.411cm" svg:y="13.376cm">
            <text:p/>
            <draw:enhanced-geometry svg:viewBox="0 0 21600 21600" draw:type="rectangle" draw:enhanced-path="M 0 0 L 21600 0 21600 21600 0 21600 0 0 Z N"/>
          </draw:custom-shape>
          <draw:custom-shape draw:style-name="gr49" draw:text-style-name="P25" draw:layer="layout" svg:width="1.978cm" svg:height="0.268cm" svg:x="17.422cm" svg:y="13.376cm">
            <text:p/>
            <draw:enhanced-geometry svg:viewBox="0 0 21600 21600" draw:type="rectangle" draw:enhanced-path="M 0 0 L 21600 0 21600 21600 0 21600 0 0 Z N"/>
          </draw:custom-shape>
        </draw:g>
        <draw:g draw:style-name="gr11">
          <draw:custom-shape draw:style-name="gr39" draw:text-style-name="P20" draw:layer="layout" svg:width="2.308cm" svg:height="0.804cm" svg:x="20.968cm" svg:y="11.971cm">
            <text:p/>
            <draw:enhanced-geometry svg:viewBox="0 0 21600 21600" draw:type="rectangle" draw:enhanced-path="M 0 0 L 21600 0 21600 21600 0 21600 0 0 Z N"/>
          </draw:custom-shape>
          <draw:custom-shape draw:style-name="gr40" draw:text-style-name="P21" draw:layer="layout" svg:width="0.164cm" svg:height="0.268cm" svg:x="21.133cm" svg:y="12.239cm">
            <text:p/>
            <draw:enhanced-geometry svg:viewBox="0 0 21600 21600" draw:type="rectangle" draw:enhanced-path="M 0 0 L 21600 0 21600 21600 0 21600 0 0 Z N"/>
          </draw:custom-shape>
          <draw:custom-shape draw:style-name="gr41" draw:text-style-name="P22" draw:layer="layout" svg:width="0.825cm" svg:height="0.268cm" svg:x="21.297cm" svg:y="12.239cm">
            <text:p/>
            <draw:enhanced-geometry svg:viewBox="0 0 21600 21600" draw:type="rectangle" draw:enhanced-path="M 0 0 L 21600 0 21600 21600 0 21600 0 0 Z N"/>
          </draw:custom-shape>
          <draw:custom-shape draw:style-name="gr42" draw:text-style-name="P23" draw:layer="layout" svg:width="0.166cm" svg:height="0.268cm" svg:x="22.946cm" svg:y="12.239cm">
            <text:p/>
            <draw:enhanced-geometry svg:viewBox="0 0 21600 21600" draw:type="rectangle" draw:enhanced-path="M 0 0 L 21600 0 21600 21600 0 21600 0 0 Z N"/>
          </draw:custom-shape>
          <draw:custom-shape draw:style-name="gr43" draw:text-style-name="P24" draw:layer="layout" svg:width="0.824cm" svg:height="0.268cm" svg:x="22.122cm" svg:y="12.239cm">
            <text:p/>
            <draw:enhanced-geometry svg:viewBox="0 0 21600 21600" draw:type="rectangle" draw:enhanced-path="M 0 0 L 21600 0 21600 21600 0 21600 0 0 Z N"/>
          </draw:custom-shape>
          <draw:custom-shape draw:style-name="gr44" draw:text-style-name="P25" draw:layer="layout" svg:width="1.979cm" svg:height="0.268cm" svg:x="21.133cm" svg:y="12.239cm">
            <text:p/>
            <draw:enhanced-geometry svg:viewBox="0 0 21600 21600" draw:type="rectangle" draw:enhanced-path="M 0 0 L 21600 0 21600 21600 0 21600 0 0 Z N"/>
          </draw:custom-shape>
        </draw:g>
        <draw:frame draw:style-name="gr2" draw:text-style-name="P42" draw:layer="layout" svg:width="9.2cm" svg:height="1.018cm" svg:x="5.746cm" svg:y="13.382cm">
          <draw:text-box>
            <text:p><text:span text:style-name="T63">Shells from Step III</text:span></text:p>
          </draw:text-box>
        </draw:frame>
        <draw:frame draw:style-name="gr2" draw:text-style-name="P46" draw:layer="layout" svg:width="9.2cm" svg:height="1.018cm" svg:x="6.047cm" svg:y="3.581cm">
          <draw:text-box>
            <text:p><text:span text:style-name="T67">Copies from Step II</text:span></text:p>
          </draw:text-box>
        </draw:frame>
        <draw:frame draw:style-name="gr34" draw:text-style-name="P47" draw:layer="layout" svg:width="23.515cm" svg:height="1.064cm" svg:x="1.814cm" svg:y="14.788cm">
          <draw:text-box>
            <text:p text:style-name="P6"><text:span text:style-name="T68">Cellular nucleic acid is ignored due to lack of packaging sequence.</text:span></text:p>
          </draw:text-box>
        </draw:frame>
        <draw:frame draw:style-name="gr3" draw:text-style-name="P10" draw:layer="layout" svg:width="2.755cm" svg:height="1.833cm" svg:x="24.605cm" svg:y="11.878cm">
          <draw:image xlink:href="Pictures/1000000000000113000000B72D9458C8.jpg" xlink:type="simple" xlink:show="embed" xlink:actuate="onLoad" draw:mime-type="image/jpeg">
            <text:p/>
          </draw:image>
        </draw:frame>
        <presentation:notes draw:style-name="dp2">
          <draw:page-thumbnail draw:style-name="gr1" draw:layer="layout" svg:width="17cm" svg:height="9.56cm" svg:x="2cm" svg:y="2.5cm" draw:page-number="16" presentation:class="page"/>
          <draw:frame presentation:style-name="pr5" draw:text-style-name="P4" draw:layer="layout" svg:width="17cm" svg:height="14cm" svg:x="2cm" svg:y="13cm" presentation:class="notes" presentation:placeholder="true">
            <draw:text-box/>
          </draw:frame>
        </presentation:notes>
      </draw:page>
      <draw:page draw:name="page17" draw:style-name="dp1" draw:master-page-name="DNA" presentation:presentation-page-layout-name="AL2T1">
        <office:forms form:automatic-focus="false" form:apply-design-mode="false"/>
        <draw:frame draw:style-name="gr3" draw:text-style-name="P10" draw:layer="layout" svg:width="10.096cm" svg:height="11.658cm" svg:x="9.506cm" svg:y="2.008cm">
          <draw:image xlink:href="Pictures/100000000000054D0000061F15441A9E.png" xlink:type="simple" xlink:show="embed" xlink:actuate="onLoad" draw:mime-type="image/png">
            <text:p/>
          </draw:image>
        </draw:frame>
        <draw:frame draw:style-name="gr4" draw:text-style-name="P48" draw:layer="layout" svg:width="22.565cm" svg:height="7.097cm" svg:x="4.097cm" svg:y="0.647cm">
          <draw:text-box>
            <text:p text:style-name="P8"><text:span text:style-name="T28">This is the upper part (“Villains”) of this diagram, coloured differently:</text:span></text:p>
            <text:p text:style-name="P8"><text:span text:style-name="T28"/></text:p>
            <text:p text:style-name="P8"><text:span text:style-name="T28"/></text:p>
            <text:p text:style-name="P8"><text:span text:style-name="T28"/></text:p>
            <text:p text:style-name="P8"><text:span text:style-name="T28"/></text:p>
            <text:p text:style-name="P8"><text:span text:style-name="T28"/></text:p>
            <text:p text:style-name="P8"><text:span text:style-name="T28"/></text:p>
            <text:p text:style-name="P8"><text:span text:style-name="T28"/></text:p>
            <text:p text:style-name="P8"><text:span text:style-name="T28"/></text:p>
            <text:p text:style-name="P8"><text:span text:style-name="T69"/></text:p>
            <text:p text:style-name="P8"><text:span text:style-name="T28"/></text:p>
            <text:p text:style-name="P8"><text:span text:style-name="T28"/></text:p>
            <text:p text:style-name="P8"><text:span text:style-name="T28"/></text:p>
            <text:p text:style-name="P8"><text:span text:style-name="T28"/></text:p>
            <text:p text:style-name="P8"><text:span text:style-name="T28"/></text:p>
            <text:p text:style-name="P8"><text:span text:style-name="T28"/></text:p>
            <text:p text:style-name="P8"><text:span text:style-name="T28"/></text:p>
            <text:p text:style-name="P8"><text:span text:style-name="T28"><text:s text:c="23"/>Now a few examples… <text:s text:c="3"/>(or skip to page 28)</text:span></text:p>
          </draw:text-box>
        </draw:frame>
        <draw:frame draw:style-name="gr50" draw:text-style-name="P50" draw:layer="layout" svg:width="0.832cm" svg:height="0.662cm" svg:x="13.544cm" svg:y="3.123cm">
          <draw:text-box>
            <text:p text:style-name="P49"><text:span text:style-name="T70">①</text:span></text:p>
          </draw:text-box>
        </draw:frame>
        <draw:frame draw:style-name="gr51" draw:text-style-name="P51" draw:layer="layout" svg:width="0.828cm" svg:height="0.662cm" svg:x="12.802cm" svg:y="2.767cm">
          <draw:text-box>
            <text:p text:style-name="P49"><text:span text:style-name="T70">②</text:span></text:p>
          </draw:text-box>
        </draw:frame>
        <draw:frame draw:style-name="gr52" draw:text-style-name="P50" draw:layer="layout" svg:width="0.836cm" svg:height="0.662cm" svg:x="15.226cm" svg:y="3.862cm">
          <draw:text-box>
            <text:p text:style-name="P49"><text:span text:style-name="T70">③</text:span></text:p>
          </draw:text-box>
        </draw:frame>
        <draw:frame draw:style-name="gr52" draw:text-style-name="P50" draw:layer="layout" svg:width="0.836cm" svg:height="0.662cm" svg:x="13.695cm" svg:y="5.747cm">
          <draw:text-box>
            <text:p text:style-name="P49"><text:span text:style-name="T70">④</text:span></text:p>
          </draw:text-box>
        </draw:frame>
        <draw:frame draw:style-name="gr4" draw:text-style-name="P52" draw:layer="layout" svg:width="7.291cm" svg:height="1.018cm" svg:x="17.43cm" svg:y="4.804cm">
          <draw:text-box>
            <text:p text:style-name="P2"><text:span text:style-name="T71">Numbers in circles are the steps</text:span><text:span text:style-name="T71"><text:line-break/></text:span><text:span text:style-name="T71">from slides 13 – 16:</text:span><text:span text:style-name="T71"><text:line-break/></text:span><text:span text:style-name="T72">①</text:span><text:span text:style-name="T73"> – replicase production</text:span></text:p>
            <text:p text:style-name="P2"><text:span text:style-name="T72">②</text:span><text:span text:style-name="T73"> – copying starting at ori</text:span></text:p>
            <text:p text:style-name="P2"><text:span text:style-name="T72">③</text:span><text:span text:style-name="T73"> – shell production</text:span></text:p>
            <text:p text:style-name="P2"><text:span text:style-name="T72">④</text:span><text:span text:style-name="T73"> – packaging </text:span><text:span text:style-name="T74"><text:s/></text:span></text:p>
          </draw:text-box>
        </draw:frame>
        <draw:frame draw:style-name="gr51" draw:text-style-name="P51" draw:layer="layout" svg:width="0.828cm" svg:height="0.662cm" svg:x="15.813cm" svg:y="8.159cm">
          <draw:text-box>
            <text:p text:style-name="P49"><text:span text:style-name="T70">②</text:span></text:p>
          </draw:text-box>
        </draw:frame>
        <presentation:notes draw:style-name="dp2">
          <draw:page-thumbnail draw:style-name="gr1" draw:layer="layout" svg:width="17cm" svg:height="9.56cm" svg:x="2cm" svg:y="2.5cm" draw:page-number="17" presentation:class="page"/>
          <draw:frame presentation:style-name="pr5" draw:text-style-name="P4" draw:layer="layout" svg:width="17cm" svg:height="14cm" svg:x="2cm" svg:y="13cm" presentation:class="notes" presentation:placeholder="true">
            <draw:text-box/>
          </draw:frame>
        </presentation:notes>
      </draw:page>
      <draw:page draw:name="page18"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Example 1 of 3: Papovavirus (DNA)</text:span></text:p>
          </draw:text-box>
        </draw:frame>
        <draw:frame draw:style-name="gr2" draw:text-style-name="P53" draw:layer="layout" svg:width="11.096cm" svg:height="2.333cm" svg:x="3.595cm" svg:y="12.199cm">
          <draw:text-box>
            <text:p text:style-name="P13"><text:span text:style-name="T32">Now remember </text:span><text:span text:style-name="T32"><text:line-break/></text:span><text:span text:style-name="T32">this cutie...</text:span></text:p>
          </draw:text-box>
        </draw:frame>
        <draw:g draw:style-name="gr11">
          <draw:frame draw:style-name="gr53" draw:text-style-name="P10" draw:layer="layout" svg:width="11.151cm" svg:height="8.016cm" svg:x="4.549cm" svg:y="3.2cm">
            <draw:image xlink:href="Pictures/10000000000002AB000001EB70BF6652.png" xlink:type="simple" xlink:show="embed" xlink:actuate="onLoad" draw:mime-type="image/png">
              <text:p/>
            </draw:image>
          </draw:frame>
          <draw:custom-shape draw:style-name="gr35" draw:text-style-name="P18" draw:layer="layout" svg:width="0.5cm" svg:height="0.5cm" svg:x="9.2cm" svg:y="4.7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4" draw:text-style-name="P19" draw:layer="layout" svg:width="0.5cm" svg:height="0.5cm" svg:x="9.499cm" svg:y="4.594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5" draw:text-style-name="P16" draw:layer="layout" svg:width="0.878cm" svg:height="0.878cm" svg:x="5.251cm" svg:y="9.16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6" draw:text-style-name="P17" draw:layer="layout" svg:width="0.946cm" svg:height="0.946cm" svg:x="14.241cm" svg:y="6.772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g>
        <draw:g draw:style-name="gr11">
          <draw:frame draw:style-name="gr2" draw:text-style-name="P54" draw:layer="layout" svg:width="11cm" svg:height="3.805cm" svg:x="16.5cm" svg:y="3.4cm">
            <draw:text-box>
              <text:p><text:span text:style-name="T75">(I)</text:span><text:span text:style-name="T76"> A gene for the replication mechanism.</text:span><text:span text:style-name="T76"><text:line-break/></text:span><text:span text:style-name="T76"/></text:p>
              <text:p><text:span text:style-name="T75">(II)</text:span><text:span text:style-name="T76"> Gene(s) for the shells.</text:span></text:p>
              <text:p><text:span text:style-name="T76"/></text:p>
              <text:p><text:span text:style-name="T75">(III) </text:span><text:span text:style-name="T76">A “signal” on its nucleic acid to show </text:span><text:span text:style-name="T76"><text:line-break/></text:span><text:span text:style-name="T76">where replication starts, known as “ori”.</text:span></text:p>
              <text:p><text:span text:style-name="T76"/></text:p>
              <text:p><text:span text:style-name="T75">(IV)</text:span><text:span text:style-name="T76"> Another “signal” that marks viral </text:span><text:span text:style-name="T76"><text:line-break/></text:span><text:span text:style-name="T76">nucleic acid for packaging into the shells.</text:span></text:p>
            </draw:text-box>
          </draw:frame>
          <draw:custom-shape draw:style-name="gr57" draw:text-style-name="P16" draw:layer="layout" svg:width="0.529cm" svg:height="0.529cm" svg:x="15.971cm" svg:y="3.571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8" draw:text-style-name="P17" draw:layer="layout" svg:width="0.53cm" svg:height="0.529cm" svg:x="15.97cm" svg:y="4.6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35" draw:text-style-name="P18" draw:layer="layout" svg:width="0.529cm" svg:height="0.529cm" svg:x="15.971cm" svg:y="5.871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4" draw:text-style-name="P19" draw:layer="layout" svg:width="0.529cm" svg:height="0.529cm" svg:x="15.971cm" svg:y="7.4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g>
        <draw:custom-shape draw:style-name="gr59" draw:text-style-name="P55" draw:layer="layout" svg:width="0.669cm" svg:height="1.481cm" draw:transform="rotate (0.254119939090374) translate (9.499cm 5.063cm)">
          <text:p/>
          <draw:enhanced-geometry svg:viewBox="0 0 21600 21600" draw:text-areas="?f0 0 ?f2 ?f5" draw:type="down-arrow" draw:modifiers="16200 5400" draw:enhanced-path="M ?f0 0 L ?f0 ?f1 0 ?f1 10800 21600 21600 ?f1 ?f2 ?f1 ?f2 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range-x-minimum="0" draw:handle-range-x-maximum="10800" draw:handle-range-y-minimum="0" draw:handle-range-y-maximum="21600" draw:handle-position="$1 $0" draw:handle-position-x="$1" draw:handle-position-y="$0"/>
          </draw:enhanced-geometry>
        </draw:custom-shape>
        <draw:line draw:style-name="gr60" draw:text-style-name="P10" draw:layer="layout" svg:x1="7.447cm" svg:y1="7.751cm" svg:x2="8.949cm" svg:y2="6.991cm">
          <text:p/>
        </draw:line>
        <draw:line draw:style-name="gr60" draw:text-style-name="P10" draw:layer="layout" svg:x1="11.445cm" svg:y1="8.995cm" svg:x2="10.433cm" svg:y2="7.407cm">
          <text:p/>
        </draw:line>
        <draw:line draw:style-name="gr60" draw:text-style-name="P10" draw:layer="layout" svg:x1="13.092cm" svg:y1="5.29cm" svg:x2="10.812cm" svg:y2="6.376cm">
          <text:p/>
        </draw:line>
        <draw:frame draw:style-name="gr61" draw:text-style-name="P10" draw:layer="layout" svg:width="6.651cm" svg:height="5.138cm" svg:x="14.865cm" svg:y="9.376cm">
          <draw:image xlink:href="Pictures/10000000000002E0000001AA56867059.png" xlink:type="simple" xlink:show="embed" xlink:actuate="onLoad" draw:mime-type="image/png">
            <text:p/>
          </draw:image>
        </draw:frame>
        <draw:frame draw:style-name="gr62" draw:text-style-name="P10" draw:layer="layout" svg:width="4.963cm" svg:height="4.841cm" svg:x="21.449cm" svg:y="9.141cm">
          <draw:image xlink:href="Pictures/1000000000000208000001A010C11C07.jpg" xlink:type="simple" xlink:show="embed" xlink:actuate="onLoad" draw:mime-type="image/jpeg">
            <text:p/>
          </draw:image>
        </draw:frame>
        <presentation:notes draw:style-name="dp2">
          <draw:page-thumbnail draw:style-name="gr1" draw:layer="layout" svg:width="17cm" svg:height="9.56cm" svg:x="2cm" svg:y="2.5cm" draw:page-number="18" presentation:class="page"/>
          <draw:frame presentation:style-name="pr3" draw:text-style-name="P4" draw:layer="layout" svg:width="17cm" svg:height="14cm" svg:x="2cm" svg:y="13cm" presentation:class="notes" presentation:placeholder="true">
            <draw:text-box/>
          </draw:frame>
        </presentation:notes>
      </draw:page>
      <draw:page draw:name="page19" draw:style-name="dp1" draw:master-page-name="DNA" presentation:presentation-page-layout-name="AL2T1">
        <office:forms form:automatic-focus="false" form:apply-design-mode="false"/>
        <draw:custom-shape draw:style-name="gr63" draw:text-style-name="P56" draw:layer="layout" svg:width="10.735cm" svg:height="11.446cm" svg:x="4.417cm" svg:y="2.941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presentation:style-name="pr8" draw:text-style-name="P57" draw:layer="layout" svg:width="22.5cm" svg:height="2.6cm" svg:x="4.5cm" svg:y="0.6cm" presentation:class="title" presentation:user-transformed="true">
          <draw:text-box>
            <text:p text:style-name="P13"><text:span text:style-name="T30">Example 1 of 3: Papovavirus (DNA)</text:span></text:p>
          </draw:text-box>
        </draw:frame>
        <draw:frame draw:style-name="gr53" draw:text-style-name="P10" draw:layer="layout" svg:width="9.866cm" svg:height="11.154cm" svg:x="4.834cm" svg:y="3.5cm">
          <draw:image xlink:href="Pictures/200004070000433100004BF5698EADB8.svm" xlink:type="simple" xlink:show="embed" xlink:actuate="onLoad" draw:mime-type="image/x-svm">
            <text:p/>
          </draw:image>
          <draw:image xlink:href="Pictures/10000001000003D00000044FA6BE0C18.png" xlink:type="simple" xlink:show="embed" xlink:actuate="onLoad" draw:mime-type="image/png"/>
        </draw:frame>
        <draw:frame draw:style-name="gr2" draw:text-style-name="P15" draw:layer="layout" svg:width="12.5cm" svg:height="3.805cm" svg:x="15.1cm" svg:y="2.895cm">
          <draw:text-box>
            <text:p><text:span text:style-name="T77">1. T protein is formed </text:span><text:span text:style-name="T78">(“early”)</text:span><text:span text:style-name="T77">.</text:span></text:p>
            <text:p><text:span text:style-name="T33"/></text:p>
            <text:p text:style-name="P5"><text:span text:style-name="T79">2. T protein causes </text:span><text:span text:style-name="T80">replication</text:span><text:span text:style-name="T79">, starting at </text:span><text:span text:style-name="T80">“ori”</text:span><text:span text:style-name="T77">. </text:span><text:span text:style-name="T81">To provide DNA material, the T protein switches the cell into growth mode… this may lead to warts or even tumours, hence “T”.</text:span></text:p>
            <text:p><text:span text:style-name="T33"/></text:p>
            <text:p text:style-name="P5"><text:span text:style-name="T79">3. Shell proteins are formed </text:span><text:span text:style-name="T82">(“late”)</text:span><text:span text:style-name="T77">. </text:span><text:span text:style-name="T81">This is facilitated by presence of T protein.</text:span></text:p>
            <text:p><text:span text:style-name="T33"/></text:p>
            <text:p><text:span text:style-name="T33">4. Replicated DNA and shell proteins get together, using the </text:span><text:span text:style-name="T83">packaging signal</text:span><text:span text:style-name="T33">.</text:span></text:p>
          </draw:text-box>
        </draw:frame>
        <draw:frame draw:style-name="gr2" draw:text-style-name="P58" draw:layer="layout" svg:width="22cm" svg:height="1.805cm" svg:x="4.5cm" svg:y="15cm">
          <draw:text-box>
            <text:p><text:span text:style-name="T84">(A bit simplified… there are actually several T proteins and three shell proteins, but this is how it works.)</text:span></text:p>
          </draw:text-box>
        </draw:frame>
        <draw:frame draw:style-name="gr32" draw:text-style-name="P37" draw:layer="layout" svg:width="1.009cm" svg:height="0.746cm" svg:x="9.352cm" svg:y="2.868cm">
          <draw:text-box>
            <text:p><text:span text:style-name="T57">ori</text:span></text:p>
          </draw:text-box>
        </draw:frame>
        <draw:custom-shape draw:style-name="gr64" draw:text-style-name="P13" draw:layer="layout" svg:width="0.999cm" svg:height="0.999cm" svg:x="28.687cm" svg:y="6.53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presentation:notes draw:style-name="dp2">
          <draw:page-thumbnail draw:style-name="gr1" draw:layer="layout" svg:width="17cm" svg:height="9.56cm" svg:x="2cm" svg:y="2.5cm" draw:page-number="19" presentation:class="page"/>
          <draw:frame presentation:style-name="pr3" draw:text-style-name="P4" draw:layer="layout" svg:width="17cm" svg:height="14cm" svg:x="2cm" svg:y="13cm" presentation:class="notes" presentation:placeholder="true">
            <draw:text-box/>
          </draw:frame>
        </presentation:notes>
      </draw:page>
      <draw:page draw:name="page20" draw:style-name="dp1" draw:master-page-name="DNA" presentation:presentation-page-layout-name="AL2T1">
        <office:forms form:automatic-focus="false" form:apply-design-mode="false"/>
        <draw:frame presentation:style-name="pr8" draw:text-style-name="P57" draw:layer="layout" svg:width="22.5cm" svg:height="2.6cm" svg:x="4.5cm" svg:y="0.6cm" presentation:class="title" presentation:user-transformed="true">
          <draw:text-box>
            <text:p text:style-name="P13"><text:span text:style-name="T30">Total Eclipse Of The Mind</text:span></text:p>
          </draw:text-box>
        </draw:frame>
        <draw:frame draw:style-name="gr65" draw:text-style-name="P10" draw:layer="layout" svg:width="9cm" svg:height="3.599cm" svg:x="10cm" svg:y="11.901cm">
          <draw:image xlink:href="Pictures/1000000000000359000001EFEB8DB753.png" xlink:type="simple" xlink:show="embed" xlink:actuate="onLoad" draw:mime-type="image/png">
            <text:p/>
          </draw:image>
        </draw:frame>
        <draw:frame draw:style-name="gr2" draw:text-style-name="P15" draw:layer="layout" svg:width="20.468cm" svg:height="3.805cm" svg:x="5.635cm" svg:y="3.2cm">
          <draw:text-box>
            <text:p><text:span text:style-name="T85">The </text:span><text:span text:style-name="T86">T proteins</text:span><text:span text:style-name="T85"> are what causes tumours, but vaccination against </text:span><text:span text:style-name="T85"><text:line-break/></text:span><text:span text:style-name="T85">papillomavirus is directed against the </text:span><text:span text:style-name="T87">shell proteins</text:span><text:span text:style-name="T32">.</text:span><text:span text:style-name="T32"><text:line-break/></text:span><text:span text:style-name="T88"> </text:span></text:p>
          </draw:text-box>
        </draw:frame>
        <draw:frame draw:style-name="gr2" draw:text-style-name="P59" draw:layer="layout" svg:width="18.3cm" svg:height="1.811cm" svg:x="5.646cm" svg:y="9.895cm">
          <draw:text-box>
            <text:p><text:span text:style-name="T89">(Papillomaviruses are one group of papovaviruses – some scientists consider the name “papovavirus” obsolete: the </text:span><text:span text:style-name="T90">va</text:span><text:span text:style-name="T89">cuolating viruses are now ranked among the </text:span><text:span text:style-name="T90">po</text:span><text:span text:style-name="T89">lyoma viruses, leaving only these and the </text:span><text:span text:style-name="T90">pa</text:span><text:span text:style-name="T89">pilloma viruses)</text:span></text:p>
          </draw:text-box>
        </draw:frame>
        <presentation:notes draw:style-name="dp2">
          <draw:page-thumbnail draw:style-name="gr1" draw:layer="layout" svg:width="17cm" svg:height="9.56cm" svg:x="2cm" svg:y="2.5cm" draw:page-number="20" presentation:class="page"/>
          <draw:frame presentation:style-name="pr3" draw:text-style-name="P4" draw:layer="layout" svg:width="17cm" svg:height="14cm" svg:x="2cm" svg:y="13cm" presentation:class="notes" presentation:placeholder="true">
            <draw:text-box/>
          </draw:frame>
        </presentation:notes>
      </draw:page>
      <draw:page draw:name="page21" draw:style-name="dp1" draw:master-page-name="DNA" presentation:presentation-page-layout-name="AL2T1">
        <office:forms form:automatic-focus="false" form:apply-design-mode="false"/>
        <draw:frame draw:style-name="gr2" draw:text-style-name="P60" draw:layer="layout" svg:width="16.377cm" svg:height="1.846cm" svg:x="7.123cm" svg:y="1.154cm">
          <draw:text-box>
            <text:p text:style-name="P13"><text:span text:style-name="T91">Yet Proven Effective</text:span></text:p>
          </draw:text-box>
        </draw:frame>
        <draw:frame draw:style-name="gr2" draw:text-style-name="P15" draw:layer="layout" svg:width="17cm" svg:height="7.1cm" svg:x="5cm" svg:y="2.9cm">
          <draw:text-box>
            <text:p><text:span text:style-name="T86">T proteins</text:span><text:span text:style-name="T85"> are constitutively expressed by </text:span><text:span text:style-name="T92">COS7</text:span><text:span text:style-name="T85"> cells, where they are used as tools to transiently drive powerful </text:span><text:span text:style-name="T93">protein expression</text:span><text:span text:style-name="T32">.</text:span></text:p>
            <text:p><text:span text:style-name="T32"><text:line-break/></text:span><text:span text:style-name="T88"> </text:span></text:p>
          </draw:text-box>
        </draw:frame>
        <draw:frame draw:style-name="gr2" draw:text-style-name="P15" draw:layer="layout" svg:width="21cm" svg:height="5.672cm" svg:x="5cm" svg:y="9.8cm">
          <draw:text-box>
            <text:p><text:span text:style-name="T32">Suppressing them is a </text:span><text:span text:style-name="T94">quantitative</text:span><text:span text:style-name="T32"> problem.</text:span></text:p>
            <text:p><text:span text:style-name="T95">Somebody</text:span><text:span text:style-name="T88"> once did a lot of work on T proteins and </text:span><text:span text:style-name="T96">ψ</text:span><text:span text:style-name="T97">SV40 shells…</text:span><text:span text:style-name="T98"> </text:span><text:span text:style-name="T32"><text:line-break/></text:span><text:span text:style-name="T88"> </text:span></text:p>
          </draw:text-box>
        </draw:frame>
        <draw:frame draw:style-name="gr66" draw:text-style-name="P10" draw:layer="layout" svg:width="4.499cm" svg:height="4.666cm" svg:x="23cm" svg:y="3.834cm">
          <draw:image xlink:href="Pictures/100000000000017700000194F6D671D3.png" xlink:type="simple" xlink:show="embed" xlink:actuate="onLoad" draw:mime-type="image/png">
            <text:p/>
          </draw:image>
        </draw:frame>
        <draw:frame draw:style-name="gr53" draw:text-style-name="P10" draw:layer="layout" svg:width="2.782cm" svg:height="2cm" svg:x="25cm" svg:y="9cm">
          <draw:image xlink:href="Pictures/10000000000002AB000001EB70BF6652.png" xlink:type="simple" xlink:show="embed" xlink:actuate="onLoad" draw:mime-type="image/png">
            <text:p/>
          </draw:image>
        </draw:frame>
        <draw:custom-shape draw:style-name="gr67" draw:text-style-name="P10" draw:layer="layout" svg:width="0.666cm" svg:height="0.5cm" svg:x="25.501cm" svg:y="7.5cm">
          <text:p/>
          <draw:enhanced-geometry svg:viewBox="0 0 21600 21600" draw:glue-points="10800 0 0 10800 10800 21600 21600 10800" draw:type="flowchart-process" draw:enhanced-path="M 0 0 L 21600 0 21600 21600 0 21600 0 0 Z N"/>
        </draw:custom-shape>
        <draw:line draw:style-name="gr68" draw:text-style-name="P10" draw:layer="layout" svg:x1="25.501cm" svg:y1="8cm" svg:x2="25cm" svg:y2="9cm">
          <text:p/>
        </draw:line>
        <draw:line draw:style-name="gr68" draw:text-style-name="P10" draw:layer="layout" svg:x1="26.167cm" svg:y1="8cm" svg:x2="27.782cm" svg:y2="9cm">
          <text:p/>
        </draw:line>
        <presentation:notes draw:style-name="dp2">
          <draw:page-thumbnail draw:style-name="gr1" draw:layer="layout" svg:width="17cm" svg:height="9.56cm" svg:x="2cm" svg:y="2.5cm" draw:page-number="21" presentation:class="page"/>
          <draw:frame presentation:style-name="pr3" draw:text-style-name="P4" draw:layer="layout" svg:width="17cm" svg:height="14cm" svg:x="2cm" svg:y="13cm" presentation:class="notes" presentation:placeholder="true">
            <draw:text-box/>
          </draw:frame>
        </presentation:notes>
      </draw:page>
      <draw:page draw:name="page22" draw:style-name="dp1" draw:master-page-name="DNA" presentation:presentation-page-layout-name="AL2T1">
        <office:forms form:automatic-focus="false" form:apply-design-mode="false"/>
        <draw:custom-shape draw:style-name="gr69" draw:text-style-name="P56" draw:layer="layout" svg:width="12.981cm" svg:height="11.446cm" svg:x="4.417cm" svg:y="2.941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presentation:style-name="pr8" draw:text-style-name="P57" draw:layer="layout" svg:width="22.5cm" svg:height="2.6cm" svg:x="4.5cm" svg:y="0.6cm" presentation:class="title" presentation:user-transformed="true">
          <draw:text-box>
            <text:p text:style-name="P13"><text:span text:style-name="T30">Example 2 of 3: Togavirus (RNA)</text:span></text:p>
          </draw:text-box>
        </draw:frame>
        <draw:frame draw:style-name="gr53" draw:text-style-name="P10" draw:layer="layout" svg:width="12.518cm" svg:height="9.999cm" svg:x="4.8cm" svg:y="4.101cm">
          <draw:image xlink:href="Pictures/20000A0E000046EB000038A6456CE73C.svm" xlink:type="simple" xlink:show="embed" xlink:actuate="onLoad" draw:mime-type="image/x-svm">
            <text:p/>
          </draw:image>
          <draw:image xlink:href="Pictures/1000000100000406000003376501F3BA.png" xlink:type="simple" xlink:show="embed" xlink:actuate="onLoad" draw:mime-type="image/png"/>
        </draw:frame>
        <draw:frame draw:style-name="gr2" draw:text-style-name="P61" draw:layer="layout" svg:width="12.5cm" svg:height="3.805cm" svg:x="17.5cm" svg:y="3.095cm">
          <draw:text-box>
            <text:p><text:span text:style-name="T99">1. </text:span><text:span text:style-name="T100">Replicase</text:span><text:span text:style-name="T99"> is formed.</text:span></text:p>
            <text:p><text:span text:style-name="T101"/></text:p>
            <text:p><text:span text:style-name="T101">2. This causes </text:span><text:span text:style-name="T102">replication</text:span><text:span text:style-name="T101"> of the </text:span><text:span text:style-name="T101"><text:line-break/></text:span><text:span text:style-name="T101">viral RNA from each </text:span><text:span text:style-name="T102">ori</text:span><text:span text:style-name="T101">. </text:span><text:span text:style-name="T101"><text:line-break/></text:span><text:span text:style-name="T101">(Full or partial, as only the </text:span><text:span text:style-name="T101"><text:line-break/></text:span><text:span text:style-name="T101">first gene on an RNA is </text:span><text:span text:style-name="T101"><text:line-break/></text:span><text:span text:style-name="T101">translated.)</text:span></text:p>
            <text:p><text:span text:style-name="T101"/></text:p>
            <text:p><text:span text:style-name="T99">3. </text:span><text:span text:style-name="T103">Shell proteins</text:span><text:span text:style-name="T103"><text:line-break/></text:span><text:span text:style-name="T101">are translated from the partial</text:span><text:span text:style-name="T101"><text:line-break/></text:span><text:span text:style-name="T101">copies.</text:span></text:p>
            <text:p><text:span text:style-name="T101"/></text:p>
            <text:p><text:span text:style-name="T99">4. Replicated RNA and </text:span><text:span text:style-name="T99"><text:line-break/></text:span><text:span text:style-name="T99">shell proteins get </text:span><text:span text:style-name="T99"><text:line-break/></text:span><text:span text:style-name="T99">together</text:span><text:span text:style-name="T81"> (plus cellular components)</text:span><text:span text:style-name="T101">, </text:span><text:span text:style-name="T101"><text:line-break/></text:span><text:span text:style-name="T101">using the </text:span><text:span text:style-name="T104">packaging signal</text:span><text:span text:style-name="T101">.</text:span></text:p>
          </draw:text-box>
        </draw:frame>
        <draw:frame draw:style-name="gr2" draw:text-style-name="P58" draw:layer="layout" svg:width="22cm" svg:height="1.805cm" svg:x="4.5cm" svg:y="15.001cm">
          <draw:text-box>
            <text:p><text:span text:style-name="T84">(A bit simplified, again… but this is how it works.)</text:span></text:p>
          </draw:text-box>
        </draw:frame>
        <draw:frame draw:style-name="gr32" draw:text-style-name="P37" draw:layer="layout" svg:width="1.009cm" svg:height="0.746cm" svg:x="4.852cm" svg:y="3.668cm">
          <draw:text-box>
            <text:p><text:span text:style-name="T57">ori</text:span></text:p>
          </draw:text-box>
        </draw:frame>
        <draw:frame draw:style-name="gr70" draw:text-style-name="P37" draw:layer="layout" svg:width="1.361cm" svg:height="0.746cm" svg:x="10.052cm" svg:y="3.668cm">
          <draw:text-box>
            <text:p><text:span text:style-name="T57">ori-2</text:span></text:p>
          </draw:text-box>
        </draw:frame>
        <presentation:notes draw:style-name="dp2">
          <draw:page-thumbnail draw:style-name="gr1" draw:layer="layout" svg:width="17cm" svg:height="9.56cm" svg:x="2cm" svg:y="2.5cm" draw:page-number="22" presentation:class="page"/>
          <draw:frame presentation:style-name="pr3" draw:text-style-name="P4" draw:layer="layout" svg:width="17cm" svg:height="14cm" svg:x="2cm" svg:y="13cm" presentation:class="notes" presentation:placeholder="true">
            <draw:text-box/>
          </draw:frame>
        </presentation:notes>
      </draw:page>
      <draw:page draw:name="page23" draw:style-name="dp1" draw:master-page-name="DNA" presentation:presentation-page-layout-name="AL2T1">
        <office:forms form:automatic-focus="false" form:apply-design-mode="false"/>
        <draw:frame draw:style-name="gr53" draw:text-style-name="P10" draw:layer="layout" svg:width="10.184cm" svg:height="6.021cm" svg:x="8.316cm" svg:y="7.5cm">
          <draw:image xlink:href="Pictures/10000000000002810000017B564E3215.png" xlink:type="simple" xlink:show="embed" xlink:actuate="onLoad" draw:mime-type="image/png">
            <text:p/>
          </draw:image>
        </draw:frame>
        <draw:frame draw:style-name="gr2" draw:text-style-name="P62" draw:layer="layout" svg:width="20.471cm" svg:height="1.846cm" svg:x="3.529cm" svg:y="1.154cm">
          <draw:text-box>
            <text:p text:style-name="P13"><text:span text:style-name="T30">Togavirus Structure</text:span></text:p>
            <text:p text:style-name="P13"><text:span text:style-name="T30">(e.g. rubella virus)</text:span></text:p>
          </draw:text-box>
        </draw:frame>
        <draw:frame draw:style-name="gr53" draw:text-style-name="P10" draw:layer="layout" svg:width="4.105cm" svg:height="5.481cm" svg:x="18.895cm" svg:y="5.019cm">
          <draw:image xlink:href="Pictures/10000000000000C2000001039006FD12.png" xlink:type="simple" xlink:show="embed" xlink:actuate="onLoad" draw:mime-type="image/png">
            <text:p/>
          </draw:image>
        </draw:frame>
        <presentation:notes draw:style-name="dp2">
          <draw:page-thumbnail draw:style-name="gr1" draw:layer="layout" svg:width="17cm" svg:height="9.56cm" svg:x="2cm" svg:y="2.5cm" draw:page-number="23" presentation:class="page"/>
          <draw:frame presentation:style-name="pr3" draw:text-style-name="P4" draw:layer="layout" svg:width="17cm" svg:height="14cm" svg:x="2cm" svg:y="13cm" presentation:class="notes" presentation:placeholder="true">
            <draw:text-box/>
          </draw:frame>
        </presentation:notes>
      </draw:page>
      <draw:page draw:name="page24" draw:style-name="dp1" draw:master-page-name="DNA" presentation:presentation-page-layout-name="AL2T1">
        <office:forms form:automatic-focus="false" form:apply-design-mode="false"/>
        <draw:custom-shape draw:style-name="gr71" draw:text-style-name="P56" draw:layer="layout" svg:width="15.671cm" svg:height="10.253cm" svg:x="4.214cm" svg:y="3.338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presentation:style-name="pr6" draw:text-style-name="P14" draw:layer="layout" svg:width="22.5cm" svg:height="2.6cm" svg:x="4.5cm" svg:y="0.6cm" presentation:class="title" presentation:user-transformed="true">
          <draw:text-box>
            <text:p text:style-name="P13"><text:span text:style-name="T30">Example 3 of 3: Coronavirus (RNA)</text:span></text:p>
          </draw:text-box>
        </draw:frame>
        <draw:frame draw:style-name="gr53" draw:text-style-name="P10" draw:layer="layout" svg:width="14.891cm" svg:height="9.001cm" svg:x="4.6cm" svg:y="3.799cm">
          <draw:image xlink:href="Pictures/20000F2600005B40000037295E92052D.svm" xlink:type="simple" xlink:show="embed" xlink:actuate="onLoad" draw:mime-type="image/x-svm">
            <text:p/>
          </draw:image>
          <draw:image xlink:href="Pictures/100000010000052D00000322881B5ED0.png" xlink:type="simple" xlink:show="embed" xlink:actuate="onLoad" draw:mime-type="image/png"/>
        </draw:frame>
        <draw:frame draw:style-name="gr2" draw:text-style-name="P63" draw:layer="layout" svg:width="12.5cm" svg:height="3.805cm" svg:x="20cm" svg:y="3cm">
          <draw:text-box>
            <text:p><text:span text:style-name="T105">Essentially just togavirus</text:span><text:span text:style-name="T105"><text:line-break/></text:span><text:span text:style-name="T105">on steroids, with 7 levels...</text:span></text:p>
            <text:p><text:span text:style-name="T106"/></text:p>
            <text:p><text:span text:style-name="T106">1. </text:span><text:span text:style-name="T107">Replicase</text:span><text:span text:style-name="T106"> is formed.</text:span></text:p>
            <text:p><text:span text:style-name="T108"/></text:p>
            <text:p><text:span text:style-name="T108">2. This causes </text:span><text:span text:style-name="T108"><text:line-break/></text:span><text:span text:style-name="T109">replication</text:span><text:span text:style-name="T108">. (Full or partial,</text:span><text:span text:style-name="T108"><text:line-break/></text:span><text:span text:style-name="T108">as only the first gene on</text:span><text:span text:style-name="T108"><text:line-break/></text:span><text:span text:style-name="T108">an RNA is translated.)</text:span></text:p>
            <text:p><text:span text:style-name="T108"/></text:p>
            <text:p><text:span text:style-name="T106">3. </text:span><text:span text:style-name="T110">Shell proteins</text:span><text:span text:style-name="T111"> </text:span><text:span text:style-name="T106">and</text:span><text:span text:style-name="T111"> </text:span><text:span text:style-name="T110"><text:line-break/></text:span><text:span text:style-name="T112">nasty things</text:span><text:span text:style-name="T110"> </text:span><text:span text:style-name="T108">are translated </text:span><text:span text:style-name="T108"><text:line-break/></text:span><text:span text:style-name="T108">from the partial</text:span><text:span text:style-name="T108"><text:line-break/></text:span><text:span text:style-name="T108">copies. </text:span><text:span text:style-name="T113">(More about nasty </text:span></text:p>
            <text:p><text:span text:style-name="T113">things on the next slides.)</text:span></text:p>
            <text:p><text:span text:style-name="T108"/></text:p>
            <text:p><text:span text:style-name="T106">4. Replicated RNA and </text:span><text:span text:style-name="T106"><text:line-break/></text:span><text:span text:style-name="T106">shell proteins get </text:span><text:span text:style-name="T106"><text:line-break/></text:span><text:span text:style-name="T106">together </text:span><text:span text:style-name="T81">(plus cellular components)</text:span><text:span text:style-name="T108">, </text:span></text:p>
            <text:p><text:span text:style-name="T108">using the </text:span><text:span text:style-name="T114">packaging</text:span><text:span text:style-name="T114"><text:line-break/></text:span><text:span text:style-name="T114">signal</text:span><text:span text:style-name="T108">.</text:span></text:p>
          </draw:text-box>
        </draw:frame>
        <draw:frame draw:style-name="gr2" draw:text-style-name="P64" draw:layer="layout" svg:width="13cm" svg:height="1.805cm" svg:x="5.5cm" svg:y="13.695cm">
          <draw:text-box>
            <text:p><text:span text:style-name="T115">For illustrative purposes only; does not reflect the actual genetic layout of any coronavirus.</text:span></text:p>
          </draw:text-box>
        </draw:frame>
        <draw:frame draw:style-name="gr2" draw:text-style-name="P65" draw:layer="layout" svg:width="21.885cm" svg:height="1.846cm" svg:x="5cm" svg:y="2.654cm">
          <draw:text-box>
            <text:p><text:span text:style-name="T116">Coronaviruses are members of a larger group called nidoviruses (nested viruses).</text:span></text:p>
          </draw:text-box>
        </draw:frame>
        <draw:frame draw:style-name="gr72" draw:text-style-name="P66" draw:layer="layout" svg:width="3.906cm" svg:height="1.457cm" svg:x="11.652cm" svg:y="11.168cm">
          <draw:text-box>
            <text:p><text:span text:style-name="T117">multiple oris</text:span></text:p>
            <text:p><text:span text:style-name="T117">→ multiple subcopies:</text:span></text:p>
            <text:p><text:span text:style-name="T117">genetic “nesting”</text:span></text:p>
          </draw:text-box>
        </draw:frame>
        <presentation:notes draw:style-name="dp2">
          <draw:page-thumbnail draw:style-name="gr1" draw:layer="layout" svg:width="17cm" svg:height="9.56cm" svg:x="2cm" svg:y="2.5cm" draw:page-number="24" presentation:class="page"/>
          <draw:frame presentation:style-name="pr3" draw:text-style-name="P4" draw:layer="layout" svg:width="17cm" svg:height="14cm" svg:x="2cm" svg:y="13cm" presentation:class="notes" presentation:placeholder="true">
            <draw:text-box/>
          </draw:frame>
        </presentation:notes>
      </draw:page>
      <draw:page draw:name="page25"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What Are Nasty Things?</text:span></text:p>
          </draw:text-box>
        </draw:frame>
        <draw:frame draw:style-name="gr2" draw:text-style-name="P69" draw:layer="layout" svg:width="20.295cm" svg:height="11.5cm" svg:x="6cm" svg:y="3.7cm">
          <draw:text-box>
            <text:p><text:span text:style-name="T118">The immune system uses a complex network of sensors and signals to identify targets.</text:span></text:p>
            <text:p><text:span text:style-name="T119"/></text:p>
            <text:p><text:span text:style-name="T118">The larger a virus is, the more it relies on “hacking” this network to evade detection. </text:span><text:span text:style-name="T120">Viruses use “nasty things” to:</text:span></text:p>
            <text:p><text:span text:style-name="T119"/></text:p>
            <text:p><text:span text:style-name="T121">•</text:span><text:span text:style-name="T118"> generate false negative signals</text:span><text:span text:style-name="T118"><text:line-break/></text:span><text:span text:style-name="T122"><text:tab/></text:span><text:span text:style-name="T122">(i.e. broadcasting of “everything fine” messages)</text:span></text:p>
            <text:p><text:span text:style-name="T121">•</text:span><text:span text:style-name="T118"> suppress true positive signals</text:span></text:p>
            <text:p text:style-name="P5"><text:span text:style-name="T122"><text:tab/></text:span><text:span text:style-name="T122">(i.e. blocking of alarm messages)</text:span></text:p>
            <text:p><text:span text:style-name="T121">•</text:span><text:span text:style-name="T118"> interfere with signal processing</text:span></text:p>
            <text:p text:style-name="P67"><text:span text:style-name="T121">• induce an improper reaction</text:span></text:p>
            <text:p text:style-name="P68"><text:span text:style-name="T121">• cause autoimmunity</text:span></text:p>
          </draw:text-box>
        </draw:frame>
        <draw:custom-shape draw:style-name="gr73" draw:text-style-name="P70" draw:layer="layout" svg:width="0.75cm" svg:height="0.75cm" svg:x="21.15cm" svg:y="10.65cm">
          <text:p/>
          <draw:enhanced-geometry svg:viewBox="0 0 21600 21600" draw:text-areas="6722 8256 14878 15460" draw:glue-points="10800 0 0 8259 4200 21600 17400 21600 21600 8259" draw:type="star5" draw:enhanced-path="M 10797 0 L 8278 8256 0 8256 6722 13405 4198 21600 10797 16580 17401 21600 14878 13405 21600 8256 13321 8256 10797 0 Z N"/>
        </draw:custom-shape>
        <draw:custom-shape draw:style-name="gr74" draw:text-style-name="P71" draw:layer="layout" svg:width="0.75cm" svg:height="0.75cm" svg:x="20.4cm" svg:y="11.9cm">
          <text:p/>
          <draw:enhanced-geometry svg:viewBox="0 0 153 132" draw:type="non-primitive" draw:enhanced-path="M 123 39 C 116 26 113 13 114 0 103 7 90 11 76 11 62 11 49 7 38 0 37 0 37 0 37 0 38 13 35 27 28 39 22 51 11 60 0 66 0 66 0 66 0 66 0 67 0 67 0 67 12 73 22 82 28 93 35 105 38 119 38 131 38 132 38 132 38 132 38 132 38 132 38 132 49 125 62 121 76 121 90 121 103 125 114 132 114 132 114 132 114 132 113 119 116 106 123 93 130 81 141 72 153 66 153 66 153 66 153 66 141 60 130 51 123 39 Z N"/>
        </draw:custom-shape>
        <draw:custom-shape draw:style-name="gr75" draw:text-style-name="P72" draw:layer="layout" svg:width="0.5cm" svg:height="0.75cm" svg:x="21.65cm" svg:y="11.9cm">
          <text:p/>
          <draw:enhanced-geometry svg:viewBox="0 0 21600 21600" draw:glue-points="10800 0 0 10800 10800 21600 21600 10800" draw:text-areas="2500 3500 19100 10500" draw:type="heart" draw:enhanced-path="M 10812 21594 C 10540 19423 9746 16742 7801 15040 4560 12230 2678 12550 566 8804 -605 6314 -208 1952 4142 313 8616 -1006 10394 2228 10812 2888 11230 2228 12987 -1006 17482 313 21832 1952 22208 6314 21037 8804 18925 12550 17043 12230 13802 15040 11858 16742 11063 19423 10812 21594 Z N"/>
        </draw:custom-shape>
        <draw:custom-shape draw:style-name="gr76" draw:text-style-name="P73" draw:layer="layout" svg:width="0.75cm" svg:height="0.75cm" svg:x="22.65cm" svg:y="11.4cm">
          <text:p/>
          <draw:enhanced-geometry svg:viewBox="0 0 21600 21600" draw:glue-points="?f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77" draw:text-style-name="P74" draw:layer="layout" svg:width="1cm" svg:height="0.75cm" svg:x="21.9cm" svg:y="10.4cm">
          <text:p/>
          <draw:enhanced-geometry svg:viewBox="0 0 21600 21600" draw:text-areas="3000 3320 17110 17330" draw:type="non-primitive"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draw:custom-shape>
        <draw:custom-shape draw:style-name="gr73" draw:text-style-name="P70" draw:layer="layout" svg:width="0.75cm" svg:height="0.75cm" svg:x="20.15cm" svg:y="10.9cm">
          <text:p/>
          <draw:enhanced-geometry svg:viewBox="0 0 21600 21600" draw:text-areas="6722 8256 14878 15460" draw:glue-points="10800 0 0 8259 4200 21600 17400 21600 21600 8259" draw:type="star5" draw:enhanced-path="M 10797 0 L 8278 8256 0 8256 6722 13405 4198 21600 10797 16580 17401 21600 14878 13405 21600 8256 13321 8256 10797 0 Z N"/>
        </draw:custom-shape>
        <draw:custom-shape draw:style-name="gr74" draw:text-style-name="P71" draw:layer="layout" svg:width="0.75cm" svg:height="0.75cm" svg:x="23.4cm" svg:y="12.15cm">
          <text:p/>
          <draw:enhanced-geometry svg:viewBox="0 0 153 132" draw:type="non-primitive" draw:enhanced-path="M 123 39 C 116 26 113 13 114 0 103 7 90 11 76 11 62 11 49 7 38 0 37 0 37 0 37 0 38 13 35 27 28 39 22 51 11 60 0 66 0 66 0 66 0 66 0 67 0 67 0 67 12 73 22 82 28 93 35 105 38 119 38 131 38 132 38 132 38 132 38 132 38 132 38 132 49 125 62 121 76 121 90 121 103 125 114 132 114 132 114 132 114 132 113 119 116 106 123 93 130 81 141 72 153 66 153 66 153 66 153 66 141 60 130 51 123 39 Z N"/>
        </draw:custom-shape>
        <draw:custom-shape draw:style-name="gr75" draw:text-style-name="P72" draw:layer="layout" svg:width="0.5cm" svg:height="0.75cm" svg:x="21.15cm" svg:y="12.9cm">
          <text:p/>
          <draw:enhanced-geometry svg:viewBox="0 0 21600 21600" draw:glue-points="10800 0 0 10800 10800 21600 21600 10800" draw:text-areas="2500 3500 19100 10500" draw:type="heart" draw:enhanced-path="M 10812 21594 C 10540 19423 9746 16742 7801 15040 4560 12230 2678 12550 566 8804 -605 6314 -208 1952 4142 313 8616 -1006 10394 2228 10812 2888 11230 2228 12987 -1006 17482 313 21832 1952 22208 6314 21037 8804 18925 12550 17043 12230 13802 15040 11858 16742 11063 19423 10812 21594 Z N"/>
        </draw:custom-shape>
        <draw:custom-shape draw:style-name="gr76" draw:text-style-name="P73" draw:layer="layout" svg:width="0.75cm" svg:height="0.75cm" svg:x="23.4cm" svg:y="10.65cm">
          <text:p/>
          <draw:enhanced-geometry svg:viewBox="0 0 21600 21600" draw:glue-points="?f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77" draw:text-style-name="P74" draw:layer="layout" svg:width="1cm" svg:height="0.75cm" svg:x="22.15cm" svg:y="12.9cm">
          <text:p/>
          <draw:enhanced-geometry svg:viewBox="0 0 21600 21600" draw:text-areas="3000 3320 17110 17330" draw:type="non-primitive"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draw:custom-shape>
        <draw:custom-shape draw:style-name="gr74" draw:text-style-name="P71" draw:layer="layout" svg:width="0.75cm" svg:height="0.75cm" svg:x="23.15cm" svg:y="9.9cm">
          <text:p/>
          <draw:enhanced-geometry svg:viewBox="0 0 153 132" draw:type="non-primitive" draw:enhanced-path="M 123 39 C 116 26 113 13 114 0 103 7 90 11 76 11 62 11 49 7 38 0 37 0 37 0 37 0 38 13 35 27 28 39 22 51 11 60 0 66 0 66 0 66 0 66 0 67 0 67 0 67 12 73 22 82 28 93 35 105 38 119 38 131 38 132 38 132 38 132 38 132 38 132 38 132 49 125 62 121 76 121 90 121 103 125 114 132 114 132 114 132 114 132 113 119 116 106 123 93 130 81 141 72 153 66 153 66 153 66 153 66 141 60 130 51 123 39 Z N"/>
        </draw:custom-shape>
        <presentation:notes draw:style-name="dp2">
          <draw:page-thumbnail draw:style-name="gr1" draw:layer="layout" svg:width="17cm" svg:height="9.56cm" svg:x="2cm" svg:y="2.5cm" draw:page-number="25" presentation:class="page"/>
          <draw:frame presentation:style-name="pr3" draw:text-style-name="P4" draw:layer="layout" svg:width="17cm" svg:height="14cm" svg:x="2cm" svg:y="13cm" presentation:class="notes" presentation:placeholder="true">
            <draw:text-box/>
          </draw:frame>
        </presentation:notes>
      </draw:page>
      <draw:page draw:name="page26" draw:style-name="dp1" draw:master-page-name="DNA" presentation:presentation-page-layout-name="AL2T1">
        <office:forms form:automatic-focus="false" form:apply-design-mode="false"/>
        <draw:frame draw:style-name="gr53" draw:text-style-name="P10" draw:layer="layout" svg:width="8.64cm" svg:height="6.204cm" svg:x="7.138cm" svg:y="8.921cm">
          <draw:image xlink:href="Pictures/10000000000001F400000167ED4F4E07.png" xlink:type="simple" xlink:show="embed" xlink:actuate="onLoad" draw:mime-type="image/png">
            <text:p/>
          </draw:image>
        </draw:frame>
        <draw:frame draw:style-name="gr53" draw:text-style-name="P10" draw:layer="layout" svg:width="8.736cm" svg:height="6.85cm" svg:x="16.255cm" svg:y="3.253cm">
          <draw:image xlink:href="Pictures/10000000000003E8000002CB80F8EBE5.png" xlink:type="simple" xlink:show="embed" xlink:actuate="onLoad" draw:mime-type="image/png">
            <text:p/>
          </draw:image>
        </draw:frame>
        <draw:frame draw:style-name="gr53" draw:text-style-name="P10" draw:layer="layout" svg:width="11.747cm" svg:height="6.534cm" svg:x="4.508cm" svg:y="2.432cm">
          <draw:image xlink:href="Pictures/10000000000002AD0000017D3783F724.png" xlink:type="simple" xlink:show="embed" xlink:actuate="onLoad" draw:mime-type="image/png">
            <text:p/>
          </draw:image>
        </draw:frame>
        <draw:frame draw:style-name="gr2" draw:text-style-name="P62" draw:layer="layout" svg:width="18.318cm" svg:height="1.846cm" svg:x="6.947cm" svg:y="0.298cm">
          <draw:text-box>
            <text:p><text:span text:style-name="T30">This Can Be Very Complex...</text:span></text:p>
          </draw:text-box>
        </draw:frame>
        <draw:frame draw:style-name="gr2" draw:text-style-name="P69" draw:layer="layout" svg:width="11.26cm" svg:height="5.171cm" svg:x="16.18cm" svg:y="10.579cm">
          <draw:text-box>
            <text:p><text:span text:style-name="T123">...as in the case of the sneaky MCV, a benign poxvirus with a vast array of defences.</text:span></text:p>
          </draw:text-box>
        </draw:frame>
        <presentation:notes draw:style-name="dp2">
          <draw:page-thumbnail draw:style-name="gr1" draw:layer="layout" svg:width="17cm" svg:height="9.56cm" svg:x="2cm" svg:y="2.5cm" draw:page-number="26" presentation:class="page"/>
          <draw:frame presentation:style-name="pr3" draw:text-style-name="P4" draw:layer="layout" svg:width="17cm" svg:height="14cm" svg:x="2cm" svg:y="13cm" presentation:class="notes" presentation:placeholder="true">
            <draw:text-box/>
          </draw:frame>
        </presentation:notes>
      </draw:page>
      <draw:page draw:name="page27" draw:style-name="dp1" draw:master-page-name="DNA" presentation:presentation-page-layout-name="AL2T1">
        <office:forms form:automatic-focus="false" form:apply-design-mode="false"/>
        <draw:frame draw:style-name="gr2" draw:text-style-name="P62" draw:layer="layout" svg:width="11.283cm" svg:height="1.846cm" svg:x="5.485cm" svg:y="0.636cm">
          <draw:text-box>
            <text:p><text:span text:style-name="T30">Just A Thought...</text:span></text:p>
          </draw:text-box>
        </draw:frame>
        <draw:frame draw:style-name="gr53" draw:text-style-name="P10" draw:layer="layout" svg:width="6.069cm" svg:height="6.04cm" svg:x="4.477cm" svg:y="3.232cm">
          <draw:image xlink:href="Pictures/10000001000001A5000001A334CC22F6.png" xlink:type="simple" xlink:show="embed" xlink:actuate="onLoad" draw:mime-type="image/png">
            <text:p/>
          </draw:image>
        </draw:frame>
        <draw:frame draw:style-name="gr53" draw:text-style-name="P10" draw:layer="layout" svg:width="5.195cm" svg:height="4.499cm" svg:x="22.629cm" svg:y="6.466cm">
          <draw:image xlink:href="Pictures/10000000000005DC000005130056C941.jpg" xlink:type="simple" xlink:show="embed" xlink:actuate="onLoad" draw:mime-type="image/jpeg">
            <text:p/>
          </draw:image>
        </draw:frame>
        <draw:frame draw:style-name="gr53" draw:text-style-name="P10" draw:layer="layout" svg:width="5.424cm" svg:height="5.605cm" svg:x="16.912cm" svg:y="0.861cm">
          <draw:image xlink:href="Pictures/10000000000002580000026C4C33CE19.jpg" xlink:type="simple" xlink:show="embed" xlink:actuate="onLoad" draw:mime-type="image/jpeg">
            <text:p/>
          </draw:image>
        </draw:frame>
        <draw:frame draw:style-name="gr53" draw:text-style-name="P10" draw:layer="layout" svg:width="6.423cm" svg:height="5.926cm" svg:x="10.679cm" svg:y="3.946cm">
          <draw:image xlink:href="Pictures/100000000000026C0000023CE1B76DB2.jpg" xlink:type="simple" xlink:show="embed" xlink:actuate="onLoad" draw:mime-type="image/jpeg">
            <text:p/>
          </draw:image>
        </draw:frame>
        <draw:frame draw:style-name="gr53" draw:text-style-name="P10" draw:layer="layout" svg:width="5.137cm" svg:height="5.149cm" svg:x="21.66cm" svg:y="1.507cm">
          <draw:image xlink:href="Pictures/10000000000004FD00000500F7CBB885.jpg" xlink:type="simple" xlink:show="embed" xlink:actuate="onLoad" draw:mime-type="image/jpeg">
            <text:p/>
          </draw:image>
        </draw:frame>
        <draw:frame draw:style-name="gr2" draw:text-style-name="P69" draw:layer="layout" svg:width="19.5cm" svg:height="5.519cm" svg:x="4.536cm" svg:y="10.231cm">
          <draw:text-box>
            <text:p><text:span text:style-name="T123">We are just beginning to appreciate the full complexity of really large viruses.</text:span></text:p>
            <text:p><text:span text:style-name="T124">Pandoravirus</text:span><text:span text:style-name="T123"> has a genome about 12× as big as </text:span><text:span text:style-name="T124">Poxvirus</text:span><text:span text:style-name="T123">… and 500× as big as SV40.</text:span></text:p>
            <text:p><text:span text:style-name="T123">Still, the two-stage design applies here, too.</text:span></text:p>
          </draw:text-box>
        </draw:frame>
        <draw:frame draw:style-name="gr53" draw:text-style-name="P10" draw:layer="layout" svg:width="4.363cm" svg:height="3.119cm" svg:x="17.102cm" svg:y="6.753cm">
          <draw:image xlink:href="Pictures/10000000000002000000016EE11E8620.jpg" xlink:type="simple" xlink:show="embed" xlink:actuate="onLoad" draw:mime-type="image/jpeg">
            <text:p/>
          </draw:image>
        </draw:frame>
        <presentation:notes draw:style-name="dp2">
          <draw:page-thumbnail draw:style-name="gr1" draw:layer="layout" svg:width="17cm" svg:height="9.56cm" svg:x="2cm" svg:y="2.5cm" draw:page-number="27" presentation:class="page"/>
          <draw:frame presentation:style-name="pr3" draw:text-style-name="P4" draw:layer="layout" svg:width="17cm" svg:height="14cm" svg:x="2cm" svg:y="13cm" presentation:class="notes" presentation:placeholder="true">
            <draw:text-box/>
          </draw:frame>
        </presentation:notes>
      </draw:page>
      <draw:page draw:name="page28" draw:style-name="dp1" draw:master-page-name="DNA" presentation:presentation-page-layout-name="AL2T1">
        <office:forms form:automatic-focus="false" form:apply-design-mode="false"/>
        <draw:frame draw:style-name="gr53" draw:text-style-name="P10" draw:layer="layout" svg:width="9.009cm" svg:height="12.5cm" svg:x="16.5cm" svg:y="2.5cm">
          <draw:image xlink:href="Pictures/100000010000040B0000059CE876BDAD.gif" xlink:type="simple" xlink:show="embed" xlink:actuate="onLoad" draw:mime-type="image/gif">
            <text:p/>
          </draw:image>
        </draw:frame>
        <draw:frame draw:style-name="gr2" draw:text-style-name="P75" draw:layer="layout" svg:width="14.777cm" svg:height="1.846cm" svg:x="8.723cm" svg:y="0.154cm">
          <draw:text-box>
            <text:p><text:span text:style-name="T30">Knowing Your Stuff (I)</text:span></text:p>
          </draw:text-box>
        </draw:frame>
        <draw:frame draw:style-name="gr53" draw:text-style-name="P10" draw:layer="layout" svg:width="8.01cm" svg:height="12.571cm" svg:x="7cm" svg:y="2.5cm">
          <draw:image xlink:href="Pictures/100000010000041E00000676B02F3E6A.gif" xlink:type="simple" xlink:show="embed" xlink:actuate="onLoad" draw:mime-type="image/gif">
            <text:p/>
          </draw:image>
        </draw:frame>
        <presentation:notes draw:style-name="dp2">
          <draw:page-thumbnail draw:style-name="gr1" draw:layer="layout" svg:width="17cm" svg:height="9.56cm" svg:x="2cm" svg:y="2.5cm" draw:page-number="28" presentation:class="page"/>
          <draw:frame presentation:style-name="pr3" draw:text-style-name="P4" draw:layer="layout" svg:width="17cm" svg:height="14cm" svg:x="2cm" svg:y="13cm" presentation:class="notes" presentation:placeholder="true">
            <draw:text-box/>
          </draw:frame>
        </presentation:notes>
      </draw:page>
      <draw:page draw:name="page29" draw:style-name="dp1" draw:master-page-name="DNA" presentation:presentation-page-layout-name="AL2T1">
        <office:forms form:automatic-focus="false" form:apply-design-mode="false"/>
        <draw:frame draw:style-name="gr2" draw:text-style-name="P62" draw:layer="layout" svg:width="14.777cm" svg:height="1.846cm" svg:x="7.223cm" svg:y="1.654cm">
          <draw:text-box>
            <text:p><text:span text:style-name="T30">From the perspective of immunology...</text:span></text:p>
          </draw:text-box>
        </draw:frame>
        <presentation:notes draw:style-name="dp2">
          <draw:page-thumbnail draw:style-name="gr1" draw:layer="layout" svg:width="17cm" svg:height="9.56cm" svg:x="2cm" svg:y="2.5cm" draw:page-number="29" presentation:class="page"/>
          <draw:frame presentation:style-name="pr3" draw:text-style-name="P4" draw:layer="layout" svg:width="17cm" svg:height="14cm" svg:x="2cm" svg:y="13cm" presentation:class="notes" presentation:placeholder="true">
            <draw:text-box/>
          </draw:frame>
        </presentation:notes>
      </draw:page>
      <draw:page draw:name="page30" draw:style-name="dp1" draw:master-page-name="DNA" presentation:presentation-page-layout-name="AL2T1">
        <office:forms form:automatic-focus="false" form:apply-design-mode="false"/>
        <draw:frame draw:style-name="gr78" draw:text-style-name="P10" draw:layer="layout" svg:width="18.045cm" svg:height="9.499cm" svg:x="5.3cm" svg:y="3.5cm">
          <draw:image xlink:href="Pictures/10000000000002580000018FA20F8824.jpg" xlink:type="simple" xlink:show="embed" xlink:actuate="onLoad" draw:mime-type="image/jpeg">
            <text:p/>
          </draw:image>
        </draw:frame>
        <draw:frame draw:style-name="gr53" draw:text-style-name="P10" draw:layer="layout" svg:width="3cm" svg:height="3cm" svg:x="21.8cm" svg:y="5cm">
          <draw:image xlink:href="Pictures/100000000000030000000300B69F5A17.jpg" xlink:type="simple" xlink:show="embed" xlink:actuate="onLoad" draw:mime-type="image/jpeg">
            <text:p/>
          </draw:image>
        </draw:frame>
        <draw:custom-shape draw:style-name="gr79" draw:text-style-name="P76" draw:layer="layout" svg:width="4.5cm" svg:height="2.5cm" svg:x="22.3cm" svg:y="0.5cm">
          <text:p text:style-name="P76"><text:span text:style-name="T125"><text:s text:c="5"/>Yeah, dude!</text:span><text:span text:style-name="T125"><text:line-break/></text:span><text:span text:style-name="T125">Beat me,</text:span><text:span text:style-name="T125"><text:line-break/></text:span><text:span text:style-name="T125">break me!</text:span></text:p>
          <draw:enhanced-geometry svg:viewBox="0 0 21600 21600" draw:mirror-horizontal="false" draw:mirror-vertical="false" draw:text-areas="3000 3320 17110 17330" draw:type="cloud-callout" draw:modifiers="6775 39682"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equation draw:name="f0" draw:formula="$0 -10800"/>
            <draw:equation draw:name="f1" draw:formula="$1 -10800"/>
            <draw:equation draw:name="f2" draw:formula="atan2(?f1 ,?f0 )/(pi/180)"/>
            <draw:equation draw:name="f3" draw:formula="10800*cos(?f2 *(pi/180))"/>
            <draw:equation draw:name="f4" draw:formula="10800*sin(?f2 *(pi/180))"/>
            <draw:equation draw:name="f5" draw:formula="?f3 +10800"/>
            <draw:equation draw:name="f6" draw:formula="?f4 +10800"/>
            <draw:equation draw:name="f7" draw:formula="$0 -?f5 "/>
            <draw:equation draw:name="f8" draw:formula="$1 -?f6 "/>
            <draw:equation draw:name="f9" draw:formula="?f7 /3"/>
            <draw:equation draw:name="f10" draw:formula="?f8 /3"/>
            <draw:equation draw:name="f11" draw:formula="?f7 *2/3"/>
            <draw:equation draw:name="f12" draw:formula="?f8 *2/3"/>
            <draw:equation draw:name="f13" draw:formula="$0 "/>
            <draw:equation draw:name="f14" draw:formula="$1 "/>
            <draw:equation draw:name="f15" draw:formula="?f3 /12"/>
            <draw:equation draw:name="f16" draw:formula="?f4 /12"/>
            <draw:equation draw:name="f17" draw:formula="?f9 +?f5 -?f15 "/>
            <draw:equation draw:name="f18" draw:formula="?f10 +?f6 -?f16 "/>
            <draw:equation draw:name="f19" draw:formula="?f11 +?f5 "/>
            <draw:equation draw:name="f20" draw:formula="?f12 +?f6 "/>
            <draw:handle draw:handle-position="$0 $1" draw:handle-position-x="$0" draw:handle-position-y="$1"/>
          </draw:enhanced-geometry>
        </draw:custom-shape>
        <draw:frame draw:style-name="gr2" draw:text-style-name="P77" draw:layer="layout" svg:width="15.391cm" svg:height="1.846cm" svg:x="6.109cm" svg:y="0cm">
          <draw:text-box>
            <text:p text:style-name="P13"><text:span text:style-name="T30">Aimless Fire Makes The Situation Worse</text:span></text:p>
          </draw:text-box>
        </draw:frame>
        <draw:frame draw:style-name="gr2" draw:text-style-name="P78" draw:layer="layout" svg:width="19.5cm" svg:height="2.201cm" svg:x="5cm" svg:y="13cm">
          <draw:text-box>
            <text:p text:style-name="P13"><text:span text:style-name="T126">In Covid-19 and many other viral conditions, </text:span><text:span text:style-name="T126"><text:line-break/></text:span><text:span text:style-name="T126">uncontrolled inflammation is the greatest problem.</text:span></text:p>
          </draw:text-box>
        </draw:frame>
        <presentation:notes draw:style-name="dp2">
          <draw:page-thumbnail draw:style-name="gr1" draw:layer="layout" svg:width="17cm" svg:height="9.56cm" svg:x="2cm" svg:y="2.5cm" draw:page-number="30" presentation:class="page"/>
          <draw:frame presentation:style-name="pr3" draw:text-style-name="P4" draw:layer="layout" svg:width="17cm" svg:height="14cm" svg:x="2cm" svg:y="13cm" presentation:class="notes" presentation:placeholder="true">
            <draw:text-box/>
          </draw:frame>
        </presentation:notes>
      </draw:page>
      <draw:page draw:name="page31" draw:style-name="dp1" draw:master-page-name="DNA" presentation:presentation-page-layout-name="AL2T1">
        <office:forms form:automatic-focus="false" form:apply-design-mode="false"/>
        <draw:frame presentation:style-name="pr8" draw:text-style-name="P57" draw:layer="layout" svg:width="22.5cm" svg:height="2.6cm" svg:x="4.5cm" svg:y="0.6cm" presentation:class="title" presentation:user-transformed="true">
          <draw:text-box>
            <text:p text:style-name="P13"><text:span text:style-name="T30">So, Where’s The Knife?</text:span></text:p>
          </draw:text-box>
        </draw:frame>
        <draw:frame draw:style-name="gr53" draw:text-style-name="P10" draw:layer="layout" svg:width="19.145cm" svg:height="8.156cm" svg:x="6.617cm" svg:y="5.103cm">
          <draw:image xlink:href="Pictures/10000000000001F4000000D5EE257B80.png" xlink:type="simple" xlink:show="embed" xlink:actuate="onLoad" draw:mime-type="image/png">
            <text:p/>
          </draw:image>
        </draw:frame>
        <presentation:notes draw:style-name="dp2">
          <draw:page-thumbnail draw:style-name="gr1" draw:layer="layout" svg:width="17cm" svg:height="9.56cm" svg:x="2cm" svg:y="2.5cm" draw:page-number="31" presentation:class="page"/>
          <draw:frame presentation:style-name="pr3" draw:text-style-name="P79" draw:layer="layout" svg:width="17cm" svg:height="14cm" svg:x="2cm" svg:y="13cm" presentation:class="notes" presentation:placeholder="true">
            <draw:text-box/>
          </draw:frame>
        </presentation:notes>
      </draw:page>
      <draw:page draw:name="page32" draw:style-name="dp1" draw:master-page-name="DNA" presentation:presentation-page-layout-name="AL2T1">
        <office:forms form:automatic-focus="false" form:apply-design-mode="false"/>
        <draw:custom-shape draw:style-name="gr80" draw:text-style-name="P56" draw:layer="layout" svg:width="20.329cm" svg:height="11.446cm" svg:x="5.406cm" svg:y="2.941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presentation:style-name="pr8" draw:text-style-name="P57" draw:layer="layout" svg:width="22.5cm" svg:height="2.6cm" svg:x="4.5cm" svg:y="0.6cm" presentation:class="title" presentation:user-transformed="true">
          <draw:text-box>
            <text:p text:style-name="P13"><text:span text:style-name="T30">It’s That Simple!</text:span></text:p>
          </draw:text-box>
        </draw:frame>
        <draw:frame draw:style-name="gr53" draw:text-style-name="P10" draw:layer="layout" svg:width="17.572cm" svg:height="9.027cm" svg:x="7cm" svg:y="4.5cm">
          <draw:image xlink:href="Pictures/200000F7000044A500002344DBDE3B76.svm" xlink:type="simple" xlink:show="embed" xlink:actuate="onLoad" draw:mime-type="image/x-svm">
            <text:p/>
          </draw:image>
          <draw:image xlink:href="Pictures/10000001000003E500000201BB1A1D5F.png" xlink:type="simple" xlink:show="embed" xlink:actuate="onLoad" draw:mime-type="image/png"/>
        </draw:frame>
        <presentation:notes draw:style-name="dp2">
          <draw:page-thumbnail draw:style-name="gr1" draw:layer="layout" svg:width="17cm" svg:height="9.56cm" svg:x="2cm" svg:y="2.5cm" draw:page-number="32" presentation:class="page"/>
          <draw:frame presentation:style-name="pr3" draw:text-style-name="P4" draw:layer="layout" svg:width="17cm" svg:height="14cm" svg:x="2cm" svg:y="13cm" presentation:class="notes" presentation:placeholder="true">
            <draw:text-box/>
          </draw:frame>
        </presentation:notes>
      </draw:page>
      <draw:page draw:name="page33" draw:style-name="dp1" draw:master-page-name="DNA" presentation:presentation-page-layout-name="AL2T1">
        <office:forms form:automatic-focus="false" form:apply-design-mode="false"/>
        <draw:frame draw:style-name="gr2" draw:text-style-name="P80" draw:layer="layout" svg:width="21.432cm" svg:height="1.846cm" svg:x="5.317cm" svg:y="0.897cm">
          <draw:text-box>
            <text:p><text:span text:style-name="T30">We attach the </text:span><text:span text:style-name="T127">copying identifier</text:span><text:span text:style-name="T128"> </text:span><text:span text:style-name="T129">(ori)</text:span><text:span text:style-name="T128"> </text:span><text:span text:style-name="T30">to something the virus does not like.</text:span></text:p>
            <text:p><text:span text:style-name="T130">When the virus enters, it cannot help multiplying the “something” too.</text:span></text:p>
            <text:p text:style-name="P5"><text:span text:style-name="T131">The virus is fooled into copying something harmful to it.</text:span></text:p>
          </draw:text-box>
        </draw:frame>
        <presentation:notes draw:style-name="dp2">
          <draw:page-thumbnail draw:style-name="gr1" draw:layer="layout" svg:width="17cm" svg:height="9.56cm" svg:x="2cm" svg:y="2.5cm" draw:page-number="33" presentation:class="page"/>
          <draw:frame presentation:style-name="pr3" draw:text-style-name="P4" draw:layer="layout" svg:width="17cm" svg:height="14cm" svg:x="2cm" svg:y="13cm" presentation:class="notes" presentation:placeholder="true">
            <draw:text-box/>
          </draw:frame>
        </presentation:notes>
      </draw:page>
      <draw:page draw:name="page34" draw:style-name="dp1" draw:master-page-name="DNA" presentation:presentation-page-layout-name="AL2T1">
        <office:forms form:automatic-focus="false" form:apply-design-mode="false"/>
        <draw:g draw:style-name="gr11">
          <draw:custom-shape draw:style-name="gr13" draw:text-style-name="P21" draw:layer="layout" svg:width="0.696cm" svg:height="1.311cm" svg:x="5.925cm" svg:y="4.377cm">
            <text:p/>
            <draw:enhanced-geometry svg:viewBox="0 0 21600 21600" draw:type="rectangle" draw:enhanced-path="M 0 0 L 21600 0 21600 21600 0 21600 0 0 Z N"/>
          </draw:custom-shape>
          <draw:custom-shape draw:style-name="gr14" draw:text-style-name="P22" draw:layer="layout" svg:width="3.476cm" svg:height="1.311cm" svg:x="6.621cm" svg:y="4.377cm">
            <text:p/>
            <draw:enhanced-geometry svg:viewBox="0 0 21600 21600" draw:type="rectangle" draw:enhanced-path="M 0 0 L 21600 0 21600 21600 0 21600 0 0 Z N"/>
          </draw:custom-shape>
          <draw:custom-shape draw:style-name="gr15" draw:text-style-name="P23" draw:layer="layout" svg:width="0.696cm" svg:height="1.311cm" svg:x="13.574cm" svg:y="4.377cm">
            <text:p/>
            <draw:enhanced-geometry svg:viewBox="0 0 21600 21600" draw:type="rectangle" draw:enhanced-path="M 0 0 L 21600 0 21600 21600 0 21600 0 0 Z N"/>
          </draw:custom-shape>
          <draw:custom-shape draw:style-name="gr16" draw:text-style-name="P24" draw:layer="layout" svg:width="3.477cm" svg:height="1.311cm" svg:x="10.097cm" svg:y="4.377cm">
            <text:p/>
            <draw:enhanced-geometry svg:viewBox="0 0 21600 21600" draw:type="rectangle" draw:enhanced-path="M 0 0 L 21600 0 21600 21600 0 21600 0 0 Z N"/>
          </draw:custom-shape>
          <draw:custom-shape draw:style-name="gr17" draw:text-style-name="P25" draw:layer="layout" svg:width="8.345cm" svg:height="1.311cm" svg:x="5.925cm" svg:y="4.377cm">
            <text:p/>
            <draw:enhanced-geometry svg:viewBox="0 0 21600 21600" draw:type="rectangle" draw:enhanced-path="M 0 0 L 21600 0 21600 21600 0 21600 0 0 Z N"/>
          </draw:custom-shape>
        </draw:g>
        <draw:custom-shape draw:style-name="gr7" draw:text-style-name="P16" draw:layer="layout" svg:width="1.5cm" svg:height="1.5cm" svg:x="6.128cm" svg:y="9.039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frame presentation:style-name="pr6" draw:text-style-name="P34" draw:layer="layout" svg:width="22.5cm" svg:height="2.6cm" svg:x="4.5cm" svg:y="0.6cm" presentation:class="title" presentation:user-transformed="true">
          <draw:text-box>
            <text:p text:style-name="P13"><text:span text:style-name="T52">Step IIb: </text:span><text:span text:style-name="T53">The virus is fooled into copying the antiviral starting at the identification sequence</text:span></text:p>
          </draw:text-box>
        </draw:frame>
        <draw:g draw:style-name="gr11">
          <draw:custom-shape draw:style-name="gr13" draw:text-style-name="P21" draw:layer="layout" svg:width="0.696cm" svg:height="1.311cm" svg:x="15.469cm" svg:y="5.714cm">
            <text:p/>
            <draw:enhanced-geometry svg:viewBox="0 0 21600 21600" draw:type="rectangle" draw:enhanced-path="M 0 0 L 21600 0 21600 21600 0 21600 0 0 Z N"/>
          </draw:custom-shape>
          <draw:custom-shape draw:style-name="gr14" draw:text-style-name="P22" draw:layer="layout" svg:width="3.476cm" svg:height="1.311cm" svg:x="16.165cm" svg:y="5.714cm">
            <text:p/>
            <draw:enhanced-geometry svg:viewBox="0 0 21600 21600" draw:type="rectangle" draw:enhanced-path="M 0 0 L 21600 0 21600 21600 0 21600 0 0 Z N"/>
          </draw:custom-shape>
          <draw:custom-shape draw:style-name="gr15" draw:text-style-name="P23" draw:layer="layout" svg:width="0.696cm" svg:height="1.311cm" svg:x="23.118cm" svg:y="5.714cm">
            <text:p/>
            <draw:enhanced-geometry svg:viewBox="0 0 21600 21600" draw:type="rectangle" draw:enhanced-path="M 0 0 L 21600 0 21600 21600 0 21600 0 0 Z N"/>
          </draw:custom-shape>
          <draw:custom-shape draw:style-name="gr16" draw:text-style-name="P24" draw:layer="layout" svg:width="3.477cm" svg:height="1.311cm" svg:x="19.641cm" svg:y="5.714cm">
            <text:p/>
            <draw:enhanced-geometry svg:viewBox="0 0 21600 21600" draw:type="rectangle" draw:enhanced-path="M 0 0 L 21600 0 21600 21600 0 21600 0 0 Z N"/>
          </draw:custom-shape>
          <draw:custom-shape draw:style-name="gr17" draw:text-style-name="P25" draw:layer="layout" svg:width="8.345cm" svg:height="1.311cm" svg:x="15.469cm" svg:y="5.714cm">
            <text:p/>
            <draw:enhanced-geometry svg:viewBox="0 0 21600 21600" draw:type="rectangle" draw:enhanced-path="M 0 0 L 21600 0 21600 21600 0 21600 0 0 Z N"/>
          </draw:custom-shape>
        </draw:g>
        <draw:frame draw:style-name="gr34" draw:text-style-name="P81" draw:layer="layout" svg:width="6.717cm" svg:height="1.018cm" svg:x="2.01cm" svg:y="10.555cm">
          <draw:text-box>
            <text:p text:style-name="P6"><text:span text:style-name="T132">Replicase</text:span></text:p>
            <text:p><text:span text:style-name="T132">from Step I</text:span></text:p>
          </draw:text-box>
        </draw:frame>
        <draw:frame draw:style-name="gr2" draw:text-style-name="P43" draw:layer="layout" svg:width="6.717cm" svg:height="1.018cm" svg:x="6.961cm" svg:y="6.067cm">
          <draw:text-box>
            <text:p><text:span text:style-name="T56">starts copying</text:span></text:p>
            <text:p><text:span text:style-name="T56"><text:s/>at identifier</text:span></text:p>
          </draw:text-box>
        </draw:frame>
        <draw:line draw:style-name="gr38" draw:text-style-name="P20" draw:layer="layout" svg:x1="13.145cm" svg:y1="6.528cm" svg:x2="14.612cm" svg:y2="6.517cm">
          <text:p/>
        </draw:line>
        <draw:frame draw:style-name="gr34" draw:text-style-name="P82" draw:layer="layout" svg:width="12.209cm" svg:height="1.018cm" svg:x="14.562cm" svg:y="4.355cm">
          <draw:text-box>
            <text:p text:style-name="P6"><text:span text:style-name="T61">Copies of viral nucleic acid</text:span></text:p>
          </draw:text-box>
        </draw:frame>
        <draw:line draw:style-name="gr38" draw:text-style-name="P20" draw:layer="layout" svg:x1="6.867cm" svg:y1="9.538cm" svg:x2="6.2cm" svg:y2="5.145cm">
          <text:p/>
        </draw:line>
        <draw:custom-shape draw:style-name="gr35" draw:text-style-name="P18" draw:layer="layout" svg:width="0.622cm" svg:height="0.622cm" svg:x="24.165cm" svg:y="2.14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g draw:style-name="gr11">
          <draw:custom-shape draw:style-name="gr13" draw:text-style-name="P21" draw:layer="layout" svg:width="0.696cm" svg:height="1.311cm" svg:x="9.366cm" svg:y="8.928cm">
            <text:p/>
            <draw:enhanced-geometry svg:viewBox="0 0 21600 21600" draw:type="rectangle" draw:enhanced-path="M 0 0 L 21600 0 21600 21600 0 21600 0 0 Z N"/>
          </draw:custom-shape>
          <draw:custom-shape draw:style-name="gr81" draw:text-style-name="P83" draw:layer="layout" svg:width="1.479cm" svg:height="1.311cm" svg:x="10.062cm" svg:y="8.928cm">
            <text:p/>
            <draw:enhanced-geometry svg:viewBox="0 0 21600 21600" draw:type="rectangle" draw:enhanced-path="M 0 0 L 21600 0 21600 21600 0 21600 0 0 Z N"/>
          </draw:custom-shape>
          <draw:custom-shape draw:style-name="gr82" draw:text-style-name="P25" draw:layer="layout" svg:width="2.175cm" svg:height="1.311cm" svg:x="9.366cm" svg:y="8.928cm">
            <text:p/>
            <draw:enhanced-geometry svg:viewBox="0 0 21600 21600" draw:type="rectangle" draw:enhanced-path="M 0 0 L 21600 0 21600 21600 0 21600 0 0 Z N"/>
          </draw:custom-shape>
        </draw:g>
        <draw:line draw:style-name="gr38" draw:text-style-name="P20" draw:layer="layout" svg:x1="12.49cm" svg:y1="9.578cm" svg:x2="14.616cm" svg:y2="9.563cm">
          <text:p/>
        </draw:line>
        <draw:frame draw:style-name="gr34" draw:text-style-name="P84" draw:layer="layout" svg:width="4cm" svg:height="1.342cm" svg:x="23.325cm" svg:y="6.848cm">
          <draw:text-box>
            <text:p text:style-name="P6"><text:span text:style-name="T133">any kind</text:span><text:span text:style-name="T133"><text:line-break/></text:span><text:span text:style-name="T133">of harmful</text:span><text:span text:style-name="T133"><text:line-break/></text:span><text:span text:style-name="T133">or inhibitory</text:span><text:span text:style-name="T133"><text:line-break/></text:span><text:span text:style-name="T133">activity!</text:span></text:p>
          </draw:text-box>
        </draw:frame>
        <draw:line draw:style-name="gr38" draw:text-style-name="P20" draw:layer="layout" svg:x1="7.238cm" svg:y1="9.84cm" svg:x2="9.74cm" svg:y2="9.802cm">
          <text:p/>
        </draw:line>
        <draw:g draw:style-name="gr11">
          <draw:custom-shape draw:style-name="gr13" draw:text-style-name="P21" draw:layer="layout" svg:width="0.696cm" svg:height="1.311cm" svg:x="15.263cm" svg:y="9.267cm">
            <text:p/>
            <draw:enhanced-geometry svg:viewBox="0 0 21600 21600" draw:type="rectangle" draw:enhanced-path="M 0 0 L 21600 0 21600 21600 0 21600 0 0 Z N"/>
          </draw:custom-shape>
          <draw:custom-shape draw:style-name="gr81" draw:text-style-name="P83" draw:layer="layout" svg:width="1.479cm" svg:height="1.311cm" svg:x="15.959cm" svg:y="9.267cm">
            <text:p/>
            <draw:enhanced-geometry svg:viewBox="0 0 21600 21600" draw:type="rectangle" draw:enhanced-path="M 0 0 L 21600 0 21600 21600 0 21600 0 0 Z N"/>
          </draw:custom-shape>
          <draw:custom-shape draw:style-name="gr82" draw:text-style-name="P25" draw:layer="layout" svg:width="2.175cm" svg:height="1.311cm" svg:x="15.263cm" svg:y="9.267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6.409cm" svg:y="10.124cm">
            <text:p/>
            <draw:enhanced-geometry svg:viewBox="0 0 21600 21600" draw:type="rectangle" draw:enhanced-path="M 0 0 L 21600 0 21600 21600 0 21600 0 0 Z N"/>
          </draw:custom-shape>
          <draw:custom-shape draw:style-name="gr81" draw:text-style-name="P83" draw:layer="layout" svg:width="1.479cm" svg:height="1.311cm" svg:x="17.105cm" svg:y="10.124cm">
            <text:p/>
            <draw:enhanced-geometry svg:viewBox="0 0 21600 21600" draw:type="rectangle" draw:enhanced-path="M 0 0 L 21600 0 21600 21600 0 21600 0 0 Z N"/>
          </draw:custom-shape>
          <draw:custom-shape draw:style-name="gr82" draw:text-style-name="P25" draw:layer="layout" svg:width="2.175cm" svg:height="1.311cm" svg:x="16.409cm" svg:y="10.124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7.631cm" svg:y="9.532cm">
            <text:p/>
            <draw:enhanced-geometry svg:viewBox="0 0 21600 21600" draw:type="rectangle" draw:enhanced-path="M 0 0 L 21600 0 21600 21600 0 21600 0 0 Z N"/>
          </draw:custom-shape>
          <draw:custom-shape draw:style-name="gr81" draw:text-style-name="P83" draw:layer="layout" svg:width="1.479cm" svg:height="1.311cm" svg:x="18.327cm" svg:y="9.532cm">
            <text:p/>
            <draw:enhanced-geometry svg:viewBox="0 0 21600 21600" draw:type="rectangle" draw:enhanced-path="M 0 0 L 21600 0 21600 21600 0 21600 0 0 Z N"/>
          </draw:custom-shape>
          <draw:custom-shape draw:style-name="gr82" draw:text-style-name="P25" draw:layer="layout" svg:width="2.175cm" svg:height="1.311cm" svg:x="17.631cm" svg:y="9.532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8.148cm" svg:y="11.032cm">
            <text:p/>
            <draw:enhanced-geometry svg:viewBox="0 0 21600 21600" draw:type="rectangle" draw:enhanced-path="M 0 0 L 21600 0 21600 21600 0 21600 0 0 Z N"/>
          </draw:custom-shape>
          <draw:custom-shape draw:style-name="gr81" draw:text-style-name="P83" draw:layer="layout" svg:width="1.479cm" svg:height="1.311cm" svg:x="18.844cm" svg:y="11.032cm">
            <text:p/>
            <draw:enhanced-geometry svg:viewBox="0 0 21600 21600" draw:type="rectangle" draw:enhanced-path="M 0 0 L 21600 0 21600 21600 0 21600 0 0 Z N"/>
          </draw:custom-shape>
          <draw:custom-shape draw:style-name="gr82" draw:text-style-name="P25" draw:layer="layout" svg:width="2.175cm" svg:height="1.311cm" svg:x="18.148cm" svg:y="11.032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9.143cm" svg:y="10.15cm">
            <text:p/>
            <draw:enhanced-geometry svg:viewBox="0 0 21600 21600" draw:type="rectangle" draw:enhanced-path="M 0 0 L 21600 0 21600 21600 0 21600 0 0 Z N"/>
          </draw:custom-shape>
          <draw:custom-shape draw:style-name="gr81" draw:text-style-name="P83" draw:layer="layout" svg:width="1.479cm" svg:height="1.311cm" svg:x="19.839cm" svg:y="10.15cm">
            <text:p/>
            <draw:enhanced-geometry svg:viewBox="0 0 21600 21600" draw:type="rectangle" draw:enhanced-path="M 0 0 L 21600 0 21600 21600 0 21600 0 0 Z N"/>
          </draw:custom-shape>
          <draw:custom-shape draw:style-name="gr82" draw:text-style-name="P25" draw:layer="layout" svg:width="2.175cm" svg:height="1.311cm" svg:x="19.143cm" svg:y="10.15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20.516cm" svg:y="9.179cm">
            <text:p/>
            <draw:enhanced-geometry svg:viewBox="0 0 21600 21600" draw:type="rectangle" draw:enhanced-path="M 0 0 L 21600 0 21600 21600 0 21600 0 0 Z N"/>
          </draw:custom-shape>
          <draw:custom-shape draw:style-name="gr81" draw:text-style-name="P83" draw:layer="layout" svg:width="1.479cm" svg:height="1.311cm" svg:x="21.212cm" svg:y="9.179cm">
            <text:p/>
            <draw:enhanced-geometry svg:viewBox="0 0 21600 21600" draw:type="rectangle" draw:enhanced-path="M 0 0 L 21600 0 21600 21600 0 21600 0 0 Z N"/>
          </draw:custom-shape>
          <draw:custom-shape draw:style-name="gr82" draw:text-style-name="P25" draw:layer="layout" svg:width="2.175cm" svg:height="1.311cm" svg:x="20.516cm" svg:y="9.179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5.707cm" svg:y="10.578cm">
            <text:p/>
            <draw:enhanced-geometry svg:viewBox="0 0 21600 21600" draw:type="rectangle" draw:enhanced-path="M 0 0 L 21600 0 21600 21600 0 21600 0 0 Z N"/>
          </draw:custom-shape>
          <draw:custom-shape draw:style-name="gr81" draw:text-style-name="P83" draw:layer="layout" svg:width="1.479cm" svg:height="1.311cm" svg:x="16.403cm" svg:y="10.578cm">
            <text:p/>
            <draw:enhanced-geometry svg:viewBox="0 0 21600 21600" draw:type="rectangle" draw:enhanced-path="M 0 0 L 21600 0 21600 21600 0 21600 0 0 Z N"/>
          </draw:custom-shape>
          <draw:custom-shape draw:style-name="gr82" draw:text-style-name="P25" draw:layer="layout" svg:width="2.175cm" svg:height="1.311cm" svg:x="15.707cm" svg:y="10.578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20.823cm" svg:y="11.068cm">
            <text:p/>
            <draw:enhanced-geometry svg:viewBox="0 0 21600 21600" draw:type="rectangle" draw:enhanced-path="M 0 0 L 21600 0 21600 21600 0 21600 0 0 Z N"/>
          </draw:custom-shape>
          <draw:custom-shape draw:style-name="gr81" draw:text-style-name="P83" draw:layer="layout" svg:width="1.479cm" svg:height="1.311cm" svg:x="21.519cm" svg:y="11.068cm">
            <text:p/>
            <draw:enhanced-geometry svg:viewBox="0 0 21600 21600" draw:type="rectangle" draw:enhanced-path="M 0 0 L 21600 0 21600 21600 0 21600 0 0 Z N"/>
          </draw:custom-shape>
          <draw:custom-shape draw:style-name="gr82" draw:text-style-name="P25" draw:layer="layout" svg:width="2.175cm" svg:height="1.311cm" svg:x="20.823cm" svg:y="11.068cm">
            <text:p/>
            <draw:enhanced-geometry svg:viewBox="0 0 21600 21600" draw:type="rectangle" draw:enhanced-path="M 0 0 L 21600 0 21600 21600 0 21600 0 0 Z N"/>
          </draw:custom-shape>
        </draw:g>
        <draw:frame draw:style-name="gr34" draw:text-style-name="P82" draw:layer="layout" svg:width="14.714cm" svg:height="1.018cm" svg:x="10.886cm" svg:y="12.666cm">
          <draw:text-box>
            <text:p text:style-name="P6"><text:span text:style-name="T61">Copies of antiviral sequence</text:span></text:p>
            <text:p text:style-name="P6"><text:span text:style-name="T134">made by the virus itself (“stolen recognition”)</text:span></text:p>
          </draw:text-box>
        </draw:frame>
        <draw:line draw:style-name="gr83" draw:text-style-name="P10" draw:layer="layout" svg:x1="7.623cm" svg:y1="8.19cm" svg:x2="25.199cm" svg:y2="8.19cm">
          <text:p/>
        </draw:line>
        <draw:line draw:style-name="gr38" draw:text-style-name="P20" draw:layer="layout" svg:x1="23.136cm" svg:y1="9.922cm" svg:x2="24.796cm" svg:y2="6.441cm">
          <text:p/>
        </draw:line>
        <draw:frame draw:style-name="gr2" draw:text-style-name="P85" draw:layer="layout" svg:width="4cm" svg:height="1.342cm" svg:x="9.118cm" svg:y="10.406cm">
          <draw:text-box>
            <text:p><text:span text:style-name="T135">Antiviral with imitation of identifier</text:span></text:p>
          </draw:text-box>
        </draw:frame>
        <draw:line draw:style-name="gr38" draw:text-style-name="P20" draw:layer="layout" svg:x1="23.955cm" svg:y1="6.441cm" svg:x2="25.422cm" svg:y2="6.43cm">
          <text:p/>
        </draw:line>
        <draw:frame draw:style-name="gr34" draw:text-style-name="P86" draw:layer="layout" svg:width="6.717cm" svg:height="1.018cm" svg:x="21.045cm" svg:y="6.007cm">
          <draw:text-box>
            <text:p text:style-name="P6"><text:span text:style-name="T136">Progeny</text:span></text:p>
          </draw:text-box>
        </draw:frame>
        <draw:custom-shape draw:style-name="gr84" draw:text-style-name="P87" draw:layer="layout" svg:width="0.831cm" svg:height="0.945cm" svg:x="23.841cm" svg:y="7.154cm">
          <text:p/>
          <draw:enhanced-geometry svg:viewBox="0 0 640 861" draw:text-areas="257 295 414 566" draw:type="non-primitive" draw:enhanced-path="M 640 233 L 221 293 506 12 367 0 29 406 431 347 145 645 99 520 0 861 326 765 209 711 640 233 640 233 Z N"/>
        </draw:custom-shape>
        <draw:line draw:style-name="gr85" draw:text-style-name="P10" draw:layer="layout" svg:x1="25.383cm" svg:y1="6.198cm" svg:x2="27.437cm" svg:y2="6.827cm">
          <text:p/>
        </draw:line>
        <draw:line draw:style-name="gr85" draw:text-style-name="P10" draw:layer="layout" svg:x1="27.21cm" svg:y1="6.198cm" svg:x2="25.232cm" svg:y2="6.827cm">
          <text:p/>
        </draw:line>
        <draw:frame draw:style-name="gr32" draw:text-style-name="P37" draw:layer="layout" svg:width="1.009cm" svg:height="0.746cm" svg:x="5.751cm" svg:y="3.668cm">
          <draw:text-box>
            <text:p><text:span text:style-name="T57">ori</text:span></text:p>
          </draw:text-box>
        </draw:frame>
        <draw:frame draw:style-name="gr32" draw:text-style-name="P37" draw:layer="layout" svg:width="1.009cm" svg:height="0.746cm" svg:x="9.152cm" svg:y="8.268cm">
          <draw:text-box>
            <text:p><text:span text:style-name="T57">ori</text:span></text:p>
          </draw:text-box>
        </draw:frame>
        <presentation:notes draw:style-name="dp2">
          <draw:page-thumbnail draw:style-name="gr1" draw:layer="layout" svg:width="17cm" svg:height="9.56cm" svg:x="2cm" svg:y="2.5cm" draw:page-number="34" presentation:class="page"/>
          <draw:frame presentation:style-name="pr5" draw:text-style-name="P4" draw:layer="layout" svg:width="17cm" svg:height="14cm" svg:x="2cm" svg:y="13cm" presentation:class="notes" presentation:placeholder="true">
            <draw:text-box/>
          </draw:frame>
        </presentation:notes>
      </draw:page>
      <draw:page draw:name="page35" draw:style-name="dp1" draw:master-page-name="DNA" presentation:presentation-page-layout-name="AL2T1">
        <office:forms form:automatic-focus="false" form:apply-design-mode="false"/>
        <draw:frame draw:style-name="gr3" draw:text-style-name="P10" draw:layer="layout" svg:width="10.096cm" svg:height="11.658cm" svg:x="9.507cm" svg:y="2.558cm">
          <draw:image xlink:href="Pictures/100000000000054D0000061F15441A9E.png" xlink:type="simple" xlink:show="embed" xlink:actuate="onLoad" draw:mime-type="image/png">
            <text:p/>
          </draw:image>
        </draw:frame>
        <draw:frame draw:style-name="gr4" draw:text-style-name="P7" draw:layer="layout" svg:width="21.359cm" svg:height="7.097cm" svg:x="4.098cm" svg:y="1.197cm">
          <draw:text-box>
            <text:p text:style-name="P8"><text:span text:style-name="T23">This is...</text:span></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4"/></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11"><text:span text:style-name="T23"><text:s text:c="52"/>...what this is about.</text:span></text:p>
          </draw:text-box>
        </draw:frame>
        <draw:custom-shape draw:style-name="gr84" draw:text-style-name="P87" draw:layer="layout" svg:width="0.831cm" svg:height="0.945cm" svg:x="11.645cm" svg:y="7.894cm">
          <text:p/>
          <draw:enhanced-geometry svg:viewBox="0 0 640 861" draw:text-areas="257 295 414 566" draw:type="non-primitive" draw:enhanced-path="M 640 233 L 221 293 506 12 367 0 29 406 431 347 145 645 99 520 0 861 326 765 209 711 640 233 640 233 Z N"/>
        </draw:custom-shape>
        <draw:frame draw:style-name="gr50" draw:text-style-name="P50" draw:layer="layout" svg:width="0.832cm" svg:height="0.662cm" svg:x="13.544cm" svg:y="3.623cm">
          <draw:text-box>
            <text:p text:style-name="P49"><text:span text:style-name="T70">①</text:span></text:p>
          </draw:text-box>
        </draw:frame>
        <draw:frame draw:style-name="gr51" draw:text-style-name="P51" draw:layer="layout" svg:width="0.828cm" svg:height="0.662cm" svg:x="12.802cm" svg:y="3.267cm">
          <draw:text-box>
            <text:p text:style-name="P49"><text:span text:style-name="T70">②</text:span></text:p>
          </draw:text-box>
        </draw:frame>
        <draw:frame draw:style-name="gr52" draw:text-style-name="P50" draw:layer="layout" svg:width="0.836cm" svg:height="0.662cm" svg:x="15.226cm" svg:y="4.362cm">
          <draw:text-box>
            <text:p text:style-name="P49"><text:span text:style-name="T70">③</text:span></text:p>
          </draw:text-box>
        </draw:frame>
        <draw:frame draw:style-name="gr52" draw:text-style-name="P50" draw:layer="layout" svg:width="0.836cm" svg:height="0.662cm" svg:x="13.695cm" svg:y="6.247cm">
          <draw:text-box>
            <text:p text:style-name="P49"><text:span text:style-name="T70">④</text:span></text:p>
          </draw:text-box>
        </draw:frame>
        <draw:custom-shape draw:style-name="gr86" draw:text-style-name="P88" draw:layer="layout" svg:width="5.733cm" svg:height="2.672cm" svg:x="17.538cm" svg:y="5.304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draw:style-name="gr4" draw:text-style-name="P89" draw:layer="layout" svg:width="7.291cm" svg:height="1.018cm" svg:x="17.43cm" svg:y="5.304cm">
          <draw:text-box>
            <text:p text:style-name="P2"><text:span text:style-name="T137">Numbers in circles are the</text:span><text:span text:style-name="T137"><text:line-break/></text:span><text:span text:style-name="T137">steps from slides 13 – 16:</text:span><text:span text:style-name="T137"><text:line-break/></text:span><text:span text:style-name="T138"> </text:span><text:span text:style-name="T139">①</text:span><text:span text:style-name="T138"> – replicase production</text:span><text:span text:style-name="T139"> </text:span></text:p>
            <text:p text:style-name="P2"><text:span text:style-name="T139"><text:s/>②</text:span><text:span text:style-name="T138"> – copying starting at “ori”</text:span><text:span text:style-name="T139"> </text:span></text:p>
            <text:p text:style-name="P2"><text:span text:style-name="T139"><text:s/>③</text:span><text:span text:style-name="T138"> – shell production</text:span><text:span text:style-name="T139"> </text:span></text:p>
            <text:p text:style-name="P2"><text:span text:style-name="T139"><text:s/>④</text:span><text:span text:style-name="T138"> – packaging </text:span><text:span text:style-name="T140"><text:s/></text:span></text:p>
          </draw:text-box>
        </draw:frame>
        <draw:frame draw:style-name="gr51" draw:text-style-name="P51" draw:layer="layout" svg:width="0.828cm" svg:height="0.662cm" svg:x="15.813cm" svg:y="8.659cm">
          <draw:text-box>
            <text:p text:style-name="P49"><text:span text:style-name="T70">②</text:span></text:p>
          </draw:text-box>
        </draw:frame>
        <presentation:notes draw:style-name="dp2">
          <draw:page-thumbnail draw:style-name="gr1" draw:layer="layout" svg:width="17cm" svg:height="9.56cm" svg:x="2cm" svg:y="2.5cm" draw:page-number="35" presentation:class="page"/>
          <draw:frame presentation:style-name="pr5" draw:text-style-name="P4" draw:layer="layout" svg:width="17cm" svg:height="14cm" svg:x="2cm" svg:y="13cm" presentation:class="notes" presentation:placeholder="true">
            <draw:text-box/>
          </draw:frame>
        </presentation:notes>
      </draw:page>
      <draw:page draw:name="page36" draw:style-name="dp1" draw:master-page-name="DNA" presentation:presentation-page-layout-name="AL2T1">
        <office:forms form:automatic-focus="false" form:apply-design-mode="false"/>
        <draw:frame draw:style-name="gr2" draw:text-style-name="P75" draw:layer="layout" svg:width="14.777cm" svg:height="1.846cm" svg:x="7.223cm" svg:y="1.654cm">
          <draw:text-box>
            <text:p><text:span text:style-name="T30">What disturbs a virus?</text:span></text:p>
          </draw:text-box>
        </draw:frame>
        <presentation:notes draw:style-name="dp2">
          <draw:page-thumbnail draw:style-name="gr1" draw:layer="layout" svg:width="17cm" svg:height="9.56cm" svg:x="2cm" svg:y="2.5cm" draw:page-number="36" presentation:class="page"/>
          <draw:frame presentation:style-name="pr3" draw:text-style-name="P4" draw:layer="layout" svg:width="17cm" svg:height="14cm" svg:x="2cm" svg:y="13cm" presentation:class="notes" presentation:placeholder="true">
            <draw:text-box/>
          </draw:frame>
        </presentation:notes>
      </draw:page>
      <draw:page draw:name="page37"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Viruses Do Not Like Antisense</text:span><text:span text:style-name="T30"><text:line-break/></text:span><text:span text:style-name="T141">(Actually, Nobody Really Does)</text:span></text:p>
          </draw:text-box>
        </draw:frame>
        <draw:g draw:style-name="gr11">
          <draw:custom-shape draw:style-name="gr87" draw:text-style-name="P90" draw:layer="layout" svg:width="2cm" svg:height="2cm" svg:x="8.75cm" svg:y="4.7cm">
            <text:p/>
            <draw:enhanced-geometry svg:viewBox="0 0 21600 21600" draw:glue-points="10800 0 3163 3163 0 10800 3163 18437 10800 21600 18437 18437 21600 10800 18437 3163" draw:text-areas="3100 3100 18500 18500" draw:type="flowchart-or" draw:enhanced-path="U 10800 10800 10800 10800 0 360 Z N M 0 10800 L 21600 10800 N M 10800 0 L 10800 21600 N"/>
          </draw:custom-shape>
          <draw:custom-shape draw:style-name="gr87" draw:text-style-name="P90" draw:layer="layout" svg:width="2cm" svg:height="2cm" svg:x="11.25cm" svg:y="4.7cm">
            <text:p/>
            <draw:enhanced-geometry svg:viewBox="0 0 21600 21600" draw:glue-points="10800 0 3163 3163 0 10800 3163 18437 10800 21600 18437 18437 21600 10800 18437 3163" draw:text-areas="3100 3100 18500 18500" draw:type="flowchart-or" draw:enhanced-path="U 10800 10800 10800 10800 0 360 Z N M 0 10800 L 21600 10800 N M 10800 0 L 10800 21600 N"/>
          </draw:custom-shape>
          <draw:polygon draw:style-name="gr88" draw:text-style-name="P13" draw:layer="layout" svg:width="12.999cm" svg:height="0.999cm" svg:x="8.5cm" svg:y="4.7cm" svg:viewBox="0 0 13000 1000" draw:points="0,1000 13000,1000 12000,0 12000,750 0,750">
            <text:p/>
          </draw:polygon>
          <draw:polygon draw:style-name="gr89" draw:text-style-name="P91" draw:layer="layout" svg:width="3.999cm" svg:height="0.999cm" svg:x="13.5cm" svg:y="5.7cm" svg:viewBox="0 0 4000 1000" draw:points="0,0 4000,0 4000,250 1000,250 1000,1000">
            <text:p/>
          </draw:polygon>
        </draw:g>
        <draw:frame draw:style-name="gr2" draw:text-style-name="P69" draw:layer="layout" svg:width="19.5cm" svg:height="8.2cm" svg:x="6cm" svg:y="7.8cm">
          <draw:text-box>
            <text:p><text:span text:style-name="T123">A complementary (A-T, G-C) RNA sequence can form an RNA double helix.</text:span></text:p>
            <text:p><text:span text:style-name="T123"/></text:p>
            <text:p><text:span text:style-name="T123">This hampers </text:span><text:span text:style-name="T142">translation</text:span><text:span text:style-name="T123"> by knocking off the ribosomes and marks the RNA for destruction by a variety of mechanisms. In the latter case, innate antiviral mechanisms are triggered.</text:span></text:p>
          </draw:text-box>
        </draw:frame>
        <draw:line draw:style-name="gr90" draw:text-style-name="P13" draw:layer="layout" svg:x1="8cm" svg:y1="7cm" svg:x2="10cm" svg:y2="5.7cm">
          <text:p/>
        </draw:line>
        <draw:line draw:style-name="gr90" draw:text-style-name="P13" draw:layer="layout" svg:x1="9cm" svg:y1="7.5cm" svg:x2="12.5cm" svg:y2="5.7cm">
          <text:p/>
        </draw:line>
        <presentation:notes draw:style-name="dp2">
          <draw:page-thumbnail draw:style-name="gr1" draw:layer="layout" svg:width="17cm" svg:height="9.56cm" svg:x="2cm" svg:y="2.5cm" draw:page-number="37" presentation:class="page"/>
          <draw:frame presentation:style-name="pr3" draw:text-style-name="P4" draw:layer="layout" svg:width="17cm" svg:height="14cm" svg:x="2cm" svg:y="13cm" presentation:class="notes" presentation:placeholder="true">
            <draw:text-box/>
          </draw:frame>
        </presentation:notes>
      </draw:page>
      <draw:page draw:name="page38" draw:style-name="dp1" draw:master-page-name="DNA" presentation:presentation-page-layout-name="AL2T1">
        <office:forms form:automatic-focus="false" form:apply-design-mode="false"/>
        <draw:frame draw:style-name="gr53" draw:text-style-name="P10" draw:layer="layout" svg:width="12.393cm" svg:height="11cm" svg:x="9.5cm" svg:y="3.1cm">
          <draw:image xlink:href="Pictures/100000000000041A000003A41DECEEA8.png" xlink:type="simple" xlink:show="embed" xlink:actuate="onLoad" draw:mime-type="image/png">
            <text:p/>
          </draw:image>
        </draw:frame>
        <draw:frame presentation:style-name="pr6" draw:text-style-name="P14" draw:layer="layout" svg:width="22.5cm" svg:height="2.6cm" svg:x="3.5cm" svg:y="0.4cm" presentation:class="title" presentation:user-transformed="true">
          <draw:text-box>
            <text:p text:style-name="P13"><text:span text:style-name="T30">Antisense: Tried &amp; Tested</text:span><text:span text:style-name="T30"><text:line-break/></text:span><text:span text:style-name="T141">(and causing hysteria since 1994)</text:span></text:p>
          </draw:text-box>
        </draw:frame>
        <draw:frame draw:style-name="gr91" draw:text-style-name="P10" draw:layer="layout" svg:width="5.502cm" svg:height="4.105cm" svg:x="5.5cm" svg:y="11.396cm">
          <draw:image xlink:href="Pictures/1000000000000104000000C27D131405.jpg" xlink:type="simple" xlink:show="embed" xlink:actuate="onLoad" draw:mime-type="image/jpeg">
            <text:p/>
          </draw:image>
        </draw:frame>
        <draw:frame draw:style-name="gr91" draw:text-style-name="P10" draw:layer="layout" svg:width="5.439cm" svg:height="4.148cm" svg:x="4.061cm" svg:y="3.852cm">
          <draw:image xlink:href="Pictures/1000000000000101000000C484E14313.jpg" xlink:type="simple" xlink:show="embed" xlink:actuate="onLoad" draw:mime-type="image/jpeg">
            <text:p/>
          </draw:image>
        </draw:frame>
        <draw:frame draw:style-name="gr91" draw:text-style-name="P10" draw:layer="layout" svg:width="5.481cm" svg:height="4.127cm" svg:x="21.519cm" svg:y="8.373cm">
          <draw:image xlink:href="Pictures/1000000000000103000000C3A06FB28B.jpg" xlink:type="simple" xlink:show="embed" xlink:actuate="onLoad" draw:mime-type="image/jpeg">
            <text:p/>
          </draw:image>
        </draw:frame>
        <draw:frame draw:style-name="gr91" draw:text-style-name="P10" draw:layer="layout" svg:width="5.985cm" svg:height="4.489cm" svg:x="21.515cm" svg:y="2.5cm">
          <draw:image xlink:href="Pictures/10000000000002D00000021CAF16047C.jpg" xlink:type="simple" xlink:show="embed" xlink:actuate="onLoad" draw:mime-type="image/jpeg">
            <text:p/>
          </draw:image>
        </draw:frame>
        <presentation:notes draw:style-name="dp2">
          <draw:page-thumbnail draw:style-name="gr1" draw:layer="layout" svg:width="17cm" svg:height="9.56cm" svg:x="2cm" svg:y="2.5cm" draw:page-number="38" presentation:class="page"/>
          <draw:frame presentation:style-name="pr3" draw:text-style-name="P4" draw:layer="layout" svg:width="17cm" svg:height="14cm" svg:x="2cm" svg:y="13cm" presentation:class="notes" presentation:placeholder="true">
            <draw:text-box/>
          </draw:frame>
        </presentation:notes>
      </draw:page>
      <draw:page draw:name="page39" draw:style-name="dp1" draw:master-page-name="DNA" presentation:presentation-page-layout-name="AL2T1">
        <office:forms form:automatic-focus="false" form:apply-design-mode="false"/>
        <draw:frame draw:style-name="gr2" draw:text-style-name="P62" draw:layer="layout" svg:width="19.294cm" svg:height="1.846cm" svg:x="5.5cm" svg:y="0.7cm">
          <draw:text-box>
            <text:p text:style-name="P13"><text:span text:style-name="T30">Community Action</text:span></text:p>
          </draw:text-box>
        </draw:frame>
        <draw:frame draw:style-name="gr53" draw:text-style-name="P10" draw:layer="layout" svg:width="11.226cm" svg:height="5.238cm" svg:x="9.5cm" svg:y="2.929cm">
          <draw:image xlink:href="Pictures/1000000100000177000000AF2089ACB5.png" xlink:type="simple" xlink:show="embed" xlink:actuate="onLoad" draw:mime-type="image/png">
            <text:p/>
          </draw:image>
        </draw:frame>
        <draw:frame draw:style-name="gr2" draw:text-style-name="P92" draw:layer="layout" svg:width="21cm" svg:height="6.7cm" svg:x="5.4cm" svg:y="8.7cm">
          <draw:text-box>
            <text:p><text:span text:style-name="T143">Normally, cells react to RNA viruses by producing interferon, which induces </text:span><text:span text:style-name="T144">RNAse L</text:span><text:span text:style-name="T143">, which degrades all the RNA in the cell. The infected cell thus destroys itself </text:span><text:span text:style-name="T145">and</text:span><text:span text:style-name="T143"> the virus, saving the others. Coronaviruses, however, are capable of disabling the interferon reaction.</text:span></text:p>
            <text:p><text:span text:style-name="T143"/></text:p>
            <text:p><text:span text:style-name="T143">RNAse L could thus also be used as a “blade”.</text:span></text:p>
          </draw:text-box>
        </draw:frame>
        <presentation:notes draw:style-name="dp2">
          <draw:page-thumbnail draw:style-name="gr1" draw:layer="layout" svg:width="17cm" svg:height="9.56cm" svg:x="2cm" svg:y="2.5cm" draw:page-number="39" presentation:class="page"/>
          <draw:frame presentation:style-name="pr3" draw:text-style-name="P4" draw:layer="layout" svg:width="17cm" svg:height="14cm" svg:x="2cm" svg:y="13cm" presentation:class="notes" presentation:placeholder="true">
            <draw:text-box/>
          </draw:frame>
        </presentation:notes>
      </draw:page>
      <draw:page draw:name="page40" draw:style-name="dp1" draw:master-page-name="DNA" presentation:presentation-page-layout-name="AL2T1">
        <office:forms form:automatic-focus="false" form:apply-design-mode="false"/>
        <draw:frame presentation:style-name="pr9" draw:text-style-name="P14" draw:layer="layout" svg:width="22.5cm" svg:height="3.193cm" svg:x="4.5cm" svg:y="0.304cm" presentation:class="title" presentation:user-transformed="true">
          <draw:text-box>
            <text:p text:style-name="P13"><text:span text:style-name="T30">Viruses Downregulate Components</text:span><text:span text:style-name="T30"><text:line-break/></text:span><text:span text:style-name="T30">Of The Immune System</text:span></text:p>
          </draw:text-box>
        </draw:frame>
        <draw:frame draw:style-name="gr2" draw:text-style-name="P69" draw:layer="layout" svg:width="19.5cm" svg:height="8.2cm" svg:x="5.5cm" svg:y="4.5cm">
          <draw:text-box>
            <text:p><text:span text:style-name="T123">When a virus destroys or “downregulates” components of the immune system, just supply lots of them to override the viral activity.</text:span></text:p>
            <text:p><text:span text:style-name="T123"/></text:p>
            <text:p><text:span text:style-name="T123">Or attack the viral elements responsible for the downregulation in turn.</text:span></text:p>
            <text:p><text:span text:style-name="T123"/></text:p>
            <text:p><text:span text:style-name="T123">Or modify viral components in such a way that they break the stealth mode, e.g. by producing “tagged” viral components.</text:span></text:p>
            <text:p><text:span text:style-name="T123"/></text:p>
          </draw:text-box>
        </draw:frame>
        <presentation:notes draw:style-name="dp2">
          <draw:page-thumbnail draw:style-name="gr1" draw:layer="layout" svg:width="17cm" svg:height="9.56cm" svg:x="2cm" svg:y="2.5cm" draw:page-number="40" presentation:class="page"/>
          <draw:frame presentation:style-name="pr3" draw:text-style-name="P4" draw:layer="layout" svg:width="17cm" svg:height="14cm" svg:x="2cm" svg:y="13cm" presentation:class="notes" presentation:placeholder="true">
            <draw:text-box/>
          </draw:frame>
        </presentation:notes>
      </draw:page>
      <draw:page draw:name="page41" draw:style-name="dp1" draw:master-page-name="DNA" presentation:presentation-page-layout-name="AL2T1">
        <office:forms form:automatic-focus="false" form:apply-design-mode="false"/>
        <draw:frame draw:style-name="gr2" draw:text-style-name="P93" draw:layer="layout" svg:width="19.294cm" svg:height="1.846cm" svg:x="5.5cm" svg:y="0.7cm">
          <draw:text-box>
            <text:p text:style-name="P13"><text:span text:style-name="T30">Interferon</text:span></text:p>
          </draw:text-box>
        </draw:frame>
        <draw:frame draw:style-name="gr53" draw:text-style-name="P10" draw:layer="layout" svg:width="5.651cm" svg:height="5.331cm" svg:x="21.556cm" svg:y="1.135cm">
          <draw:image xlink:href="Pictures/1000000000000400000003C6FA5A3DEB.png" xlink:type="simple" xlink:show="embed" xlink:actuate="onLoad" draw:mime-type="image/png">
            <text:p/>
          </draw:image>
        </draw:frame>
        <draw:frame draw:style-name="gr2" draw:text-style-name="P92" draw:layer="layout" svg:width="15.767cm" svg:height="3.24cm" svg:x="5.4cm" svg:y="3.419cm">
          <draw:text-box>
            <text:p><text:span text:style-name="T146">♦</text:span><text:span text:style-name="T147"> </text:span><text:span text:style-name="T143">In vertebrate cells, </text:span><text:span text:style-name="T144">interferons</text:span><text:span text:style-name="T143"> are normally </text:span><text:span text:style-name="T144">induced by the presence of double-stranded RNA</text:span><text:span text:style-name="T143">, which is the hallmark of infection with an RNA virus.</text:span></text:p>
          </draw:text-box>
        </draw:frame>
        <draw:frame draw:style-name="gr2" draw:text-style-name="P92" draw:layer="layout" svg:width="21.609cm" svg:height="3.24cm" svg:x="5.401cm" svg:y="6.919cm">
          <draw:text-box>
            <text:p><text:span text:style-name="T146">♦</text:span><text:span text:style-name="T148"> </text:span><text:span text:style-name="T143">They trigger the “</text:span><text:span text:style-name="T144">antiviral state</text:span><text:span text:style-name="T143">” with shutdown of protein synthesis and other antiviral measures.</text:span></text:p>
            <text:p><text:span text:style-name="T146">♦</text:span><text:span text:style-name="T148"> </text:span><text:span text:style-name="T143">Hence, specific variants such as </text:span><text:span text:style-name="T144">siRNA</text:span><text:span text:style-name="T143"> must be used in lieu of the vanilla antisense RNA in the “gene tomato”.</text:span></text:p>
            <text:p><text:span text:style-name="T146">♦</text:span><text:span text:style-name="T148"> </text:span><text:span text:style-name="T143">On the other hand, </text:span><text:span text:style-name="T144">RNA viruses generally disable interferon induction</text:span><text:span text:style-name="T143">; hence it might pay to use interferon as the “blade” gene, unless the point of interference is downstream.</text:span></text:p>
            <text:p text:style-name="P13"><text:span text:style-name="T149">→ This is a complex but interesting issue.</text:span></text:p>
            <text:p><text:span text:style-name="T143"/></text:p>
          </draw:text-box>
        </draw:frame>
        <presentation:notes draw:style-name="dp2">
          <draw:page-thumbnail draw:style-name="gr1" draw:layer="layout" svg:width="17cm" svg:height="9.56cm" svg:x="2cm" svg:y="2.5cm" draw:page-number="41" presentation:class="page"/>
          <draw:frame presentation:style-name="pr4" draw:text-style-name="P79" draw:layer="layout" svg:width="17cm" svg:height="14cm" svg:x="2cm" svg:y="13cm" presentation:class="notes" presentation:placeholder="true">
            <draw:text-box/>
          </draw:frame>
        </presentation:notes>
      </draw:page>
      <draw:page draw:name="page42" draw:style-name="dp1" draw:master-page-name="DNA" presentation:presentation-page-layout-name="AL2T1">
        <office:forms form:automatic-focus="false" form:apply-design-mode="false"/>
        <draw:frame presentation:style-name="pr8" draw:text-style-name="P57" draw:layer="layout" svg:width="22.5cm" svg:height="2.6cm" svg:x="4.5cm" svg:y="0.6cm" presentation:class="title" presentation:user-transformed="true">
          <draw:text-box>
            <text:p text:style-name="P13"><text:span text:style-name="T30">So, What Happens?</text:span></text:p>
          </draw:text-box>
        </draw:frame>
        <draw:frame draw:style-name="gr53" draw:text-style-name="P10" draw:layer="layout" svg:width="9.662cm" svg:height="8.125cm" svg:x="4.838cm" svg:y="3cm">
          <draw:image xlink:href="Pictures/10000001000001740000013957000E79.png" xlink:type="simple" xlink:show="embed" xlink:actuate="onLoad" draw:mime-type="image/png">
            <text:p/>
          </draw:image>
        </draw:frame>
        <draw:frame draw:style-name="gr2" draw:text-style-name="P69" draw:layer="layout" svg:width="12cm" svg:height="11.5cm" svg:x="14.5cm" svg:y="3.7cm">
          <draw:text-box>
            <text:p><text:span text:style-name="T150">In the absence of the “knife” RNA, virally infected cells are cloaked from the immune system.</text:span></text:p>
            <text:p><text:span text:style-name="T123"/></text:p>
            <text:p><text:span text:style-name="T123">In a healthy cell, the “knife” RNA does not do anything.</text:span></text:p>
            <text:p><text:span text:style-name="T123"/></text:p>
            <text:p><text:span text:style-name="T151">But when the “knife” RNA meets the viral replicase...</text:span></text:p>
          </draw:text-box>
        </draw:frame>
        <presentation:notes draw:style-name="dp2">
          <draw:page-thumbnail draw:style-name="gr1" draw:layer="layout" svg:width="17cm" svg:height="9.56cm" svg:x="2cm" svg:y="2.5cm" draw:page-number="42" presentation:class="page"/>
          <draw:frame presentation:style-name="pr3" draw:text-style-name="P4" draw:layer="layout" svg:width="17cm" svg:height="14cm" svg:x="2cm" svg:y="13cm" presentation:class="notes" presentation:placeholder="true">
            <draw:text-box/>
          </draw:frame>
        </presentation:notes>
      </draw:page>
      <draw:page draw:name="page43" draw:style-name="dp1" draw:master-page-name="DNA" presentation:presentation-page-layout-name="AL2T1">
        <office:forms form:automatic-focus="false" form:apply-design-mode="false"/>
        <draw:custom-shape draw:style-name="gr92" draw:text-style-name="P56" draw:layer="layout" svg:width="20.728cm" svg:height="10.663cm" svg:x="4.5cm" svg:y="0.301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draw:style-name="gr53" draw:text-style-name="P10" draw:layer="layout" svg:width="19.436cm" svg:height="10cm" svg:x="4.852cm" svg:y="0.8cm">
          <draw:image xlink:href="Pictures/200010260000649C000033C421E32BC0.svm" xlink:type="simple" xlink:show="embed" xlink:actuate="onLoad" draw:mime-type="image/x-svm">
            <text:p/>
          </draw:image>
          <draw:image xlink:href="Pictures/10000001000005B5000002F0E7FAFCF1.png" xlink:type="simple" xlink:show="embed" xlink:actuate="onLoad" draw:mime-type="image/png"/>
        </draw:frame>
        <draw:frame draw:style-name="gr2" draw:text-style-name="P69" draw:layer="layout" svg:width="23cm" svg:height="4.3cm" svg:x="4.5cm" svg:y="10.8cm">
          <draw:text-box>
            <text:p><text:span text:style-name="T152">...the “knife” RNA is multiplied by the virus.</text:span></text:p>
            <text:p><text:span text:style-name="T123">It competes with viral RNA for replicase and packaging, blocks “nasty things” and is packaged into viral shells to spread the protection to other cells.</text:span></text:p>
          </draw:text-box>
        </draw:frame>
        <presentation:notes draw:style-name="dp2">
          <draw:page-thumbnail draw:style-name="gr1" draw:layer="layout" svg:width="17cm" svg:height="9.56cm" svg:x="2cm" svg:y="2.5cm" draw:page-number="43" presentation:class="page"/>
          <draw:frame presentation:style-name="pr3" draw:text-style-name="P4" draw:layer="layout" svg:width="17cm" svg:height="14cm" svg:x="2cm" svg:y="13cm" presentation:class="notes" presentation:placeholder="true">
            <draw:text-box/>
          </draw:frame>
        </presentation:notes>
      </draw:page>
      <draw:page draw:name="page44" draw:style-name="dp1" draw:master-page-name="DNA" presentation:presentation-page-layout-name="AL2T1">
        <office:forms form:automatic-focus="false" form:apply-design-mode="false"/>
        <draw:frame draw:style-name="gr2" draw:text-style-name="P12" draw:layer="layout" svg:width="22.672cm" svg:height="3.442cm" svg:x="4.5cm" svg:y="3.658cm">
          <draw:text-box>
            <text:p text:style-name="P13"><text:span text:style-name="T153">We hijack the viral replication system </text:span></text:p>
            <text:p text:style-name="P13"><text:span text:style-name="T153">by </text:span><text:span text:style-name="T154">imitating the recognition sequences (“ori”)</text:span><text:span text:style-name="T153"> to produce antivirals.</text:span></text:p>
            <text:p text:style-name="P13"><text:span text:style-name="T31"/></text:p>
            <text:p text:style-name="P13"><text:span text:style-name="T31"/></text:p>
            <text:p text:style-name="P13"><text:span text:style-name="T150">And ideally we hijack also the viral packaging system to spread the antivirals through the body.</text:span></text:p>
            <text:p text:style-name="P94"><text:span text:style-name="T155">借刀杀人</text:span><text:span text:style-name="T150">。</text:span></text:p>
          </draw:text-box>
        </draw:frame>
        <draw:frame draw:style-name="gr2" draw:text-style-name="P95" draw:layer="layout" svg:width="8.536cm" svg:height="2.3cm" svg:x="4.464cm" svg:y="0.7cm">
          <draw:text-box>
            <text:p><text:span text:style-name="T156">So the essence is:</text:span></text:p>
          </draw:text-box>
        </draw:frame>
        <presentation:notes draw:style-name="dp2">
          <draw:page-thumbnail draw:style-name="gr1" draw:layer="layout" svg:width="17cm" svg:height="9.56cm" svg:x="2cm" svg:y="2.5cm" draw:page-number="44" presentation:class="page"/>
          <draw:frame presentation:style-name="pr3" draw:text-style-name="P4" draw:layer="layout" svg:width="17cm" svg:height="14cm" svg:x="2cm" svg:y="13cm" presentation:class="notes" presentation:placeholder="true">
            <draw:text-box/>
          </draw:frame>
        </presentation:notes>
      </draw:page>
      <draw:page draw:name="page45" draw:style-name="dp1" draw:master-page-name="DNA" presentation:presentation-page-layout-name="AL2T1">
        <office:forms form:automatic-focus="false" form:apply-design-mode="false"/>
        <draw:g draw:style-name="gr11">
          <draw:custom-shape draw:style-name="gr93" draw:text-style-name="P96" draw:layer="layout" svg:width="4.048cm" svg:height="4.951cm" svg:x="23.572cm" svg:y="7.086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draw:style-name="gr4" draw:text-style-name="P97" draw:layer="layout" svg:width="4.942cm" svg:height="1.342cm" svg:x="23.472cm" svg:y="7.016cm">
            <draw:text-box>
              <text:p text:style-name="P8"><text:span text:style-name="T157">💥 Competition</text:span></text:p>
              <text:p text:style-name="P2"><text:span text:style-name="T157">💥 Antisense</text:span></text:p>
              <text:p text:style-name="P2"><text:span text:style-name="T157">💥 RNAse</text:span></text:p>
              <text:p text:style-name="P2"><text:span text:style-name="T157">💥 Immuno-</text:span><text:span text:style-name="T157"><text:line-break/></text:span><text:span text:style-name="T157"> <text:s text:c="4"/>regulation</text:span></text:p>
              <text:p text:style-name="P2"><text:span text:style-name="T157">💥 Interferon</text:span></text:p>
              <text:p text:style-name="P2"><text:span text:style-name="T157">💥 Tagging</text:span></text:p>
              <text:p text:style-name="P2"><text:span text:style-name="T157">💥 ...</text:span></text:p>
              <text:p text:style-name="P2"><text:span text:style-name="T157"/></text:p>
              <text:p text:style-name="P2"><text:span text:style-name="T157"/></text:p>
            </draw:text-box>
          </draw:frame>
        </draw:g>
        <draw:g draw:style-name="gr11">
          <draw:custom-shape draw:style-name="gr13" draw:text-style-name="P21" draw:layer="layout" svg:width="0.696cm" svg:height="1.311cm" svg:x="5.125cm" svg:y="4.377cm">
            <text:p/>
            <draw:enhanced-geometry svg:viewBox="0 0 21600 21600" draw:type="rectangle" draw:enhanced-path="M 0 0 L 21600 0 21600 21600 0 21600 0 0 Z N"/>
          </draw:custom-shape>
          <draw:custom-shape draw:style-name="gr14" draw:text-style-name="P22" draw:layer="layout" svg:width="3.476cm" svg:height="1.311cm" svg:x="5.821cm" svg:y="4.377cm">
            <text:p/>
            <draw:enhanced-geometry svg:viewBox="0 0 21600 21600" draw:type="rectangle" draw:enhanced-path="M 0 0 L 21600 0 21600 21600 0 21600 0 0 Z N"/>
          </draw:custom-shape>
          <draw:custom-shape draw:style-name="gr15" draw:text-style-name="P23" draw:layer="layout" svg:width="0.696cm" svg:height="1.311cm" svg:x="12.774cm" svg:y="4.377cm">
            <text:p/>
            <draw:enhanced-geometry svg:viewBox="0 0 21600 21600" draw:type="rectangle" draw:enhanced-path="M 0 0 L 21600 0 21600 21600 0 21600 0 0 Z N"/>
          </draw:custom-shape>
          <draw:custom-shape draw:style-name="gr16" draw:text-style-name="P24" draw:layer="layout" svg:width="3.477cm" svg:height="1.311cm" svg:x="9.297cm" svg:y="4.377cm">
            <text:p/>
            <draw:enhanced-geometry svg:viewBox="0 0 21600 21600" draw:type="rectangle" draw:enhanced-path="M 0 0 L 21600 0 21600 21600 0 21600 0 0 Z N"/>
          </draw:custom-shape>
          <draw:custom-shape draw:style-name="gr17" draw:text-style-name="P25" draw:layer="layout" svg:width="8.345cm" svg:height="1.311cm" svg:x="5.125cm" svg:y="4.377cm">
            <text:p/>
            <draw:enhanced-geometry svg:viewBox="0 0 21600 21600" draw:type="rectangle" draw:enhanced-path="M 0 0 L 21600 0 21600 21600 0 21600 0 0 Z N"/>
          </draw:custom-shape>
        </draw:g>
        <draw:custom-shape draw:style-name="gr7" draw:text-style-name="P16" draw:layer="layout" svg:width="1.5cm" svg:height="1.5cm" svg:x="5.328cm" svg:y="9.039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frame presentation:style-name="pr6" draw:text-style-name="P34" draw:layer="layout" svg:width="22.5cm" svg:height="2.6cm" svg:x="4.5cm" svg:y="0.6cm" presentation:class="title" presentation:user-transformed="true">
          <draw:text-box>
            <text:p text:style-name="P13"><text:span text:style-name="T52">Step IIb: </text:span><text:span text:style-name="T53">The virus is fooled into copying the antiviral starting at the identification sequence</text:span></text:p>
          </draw:text-box>
        </draw:frame>
        <draw:g draw:style-name="gr11">
          <draw:custom-shape draw:style-name="gr13" draw:text-style-name="P21" draw:layer="layout" svg:width="0.696cm" svg:height="1.311cm" svg:x="14.669cm" svg:y="5.714cm">
            <text:p/>
            <draw:enhanced-geometry svg:viewBox="0 0 21600 21600" draw:type="rectangle" draw:enhanced-path="M 0 0 L 21600 0 21600 21600 0 21600 0 0 Z N"/>
          </draw:custom-shape>
          <draw:custom-shape draw:style-name="gr14" draw:text-style-name="P22" draw:layer="layout" svg:width="3.476cm" svg:height="1.311cm" svg:x="15.365cm" svg:y="5.714cm">
            <text:p/>
            <draw:enhanced-geometry svg:viewBox="0 0 21600 21600" draw:type="rectangle" draw:enhanced-path="M 0 0 L 21600 0 21600 21600 0 21600 0 0 Z N"/>
          </draw:custom-shape>
          <draw:custom-shape draw:style-name="gr15" draw:text-style-name="P23" draw:layer="layout" svg:width="0.696cm" svg:height="1.311cm" svg:x="22.318cm" svg:y="5.714cm">
            <text:p/>
            <draw:enhanced-geometry svg:viewBox="0 0 21600 21600" draw:type="rectangle" draw:enhanced-path="M 0 0 L 21600 0 21600 21600 0 21600 0 0 Z N"/>
          </draw:custom-shape>
          <draw:custom-shape draw:style-name="gr16" draw:text-style-name="P24" draw:layer="layout" svg:width="3.477cm" svg:height="1.311cm" svg:x="18.841cm" svg:y="5.714cm">
            <text:p/>
            <draw:enhanced-geometry svg:viewBox="0 0 21600 21600" draw:type="rectangle" draw:enhanced-path="M 0 0 L 21600 0 21600 21600 0 21600 0 0 Z N"/>
          </draw:custom-shape>
          <draw:custom-shape draw:style-name="gr17" draw:text-style-name="P25" draw:layer="layout" svg:width="8.345cm" svg:height="1.311cm" svg:x="14.669cm" svg:y="5.714cm">
            <text:p/>
            <draw:enhanced-geometry svg:viewBox="0 0 21600 21600" draw:type="rectangle" draw:enhanced-path="M 0 0 L 21600 0 21600 21600 0 21600 0 0 Z N"/>
          </draw:custom-shape>
        </draw:g>
        <draw:frame draw:style-name="gr34" draw:text-style-name="P81" draw:layer="layout" svg:width="6.717cm" svg:height="1.018cm" svg:x="1.31cm" svg:y="10.555cm">
          <draw:text-box>
            <text:p text:style-name="P6"><text:span text:style-name="T132">Replicase</text:span></text:p>
            <text:p><text:span text:style-name="T132">from Step I</text:span></text:p>
          </draw:text-box>
        </draw:frame>
        <draw:frame draw:style-name="gr2" draw:text-style-name="P43" draw:layer="layout" svg:width="6.717cm" svg:height="1.018cm" svg:x="6.161cm" svg:y="6.067cm">
          <draw:text-box>
            <text:p><text:span text:style-name="T56">starts copying</text:span></text:p>
            <text:p><text:span text:style-name="T56"><text:s/>at identifier</text:span></text:p>
          </draw:text-box>
        </draw:frame>
        <draw:line draw:style-name="gr38" draw:text-style-name="P20" draw:layer="layout" svg:x1="12.345cm" svg:y1="6.528cm" svg:x2="13.812cm" svg:y2="6.517cm">
          <text:p/>
        </draw:line>
        <draw:frame draw:style-name="gr34" draw:text-style-name="P82" draw:layer="layout" svg:width="12.209cm" svg:height="1.018cm" svg:x="13.762cm" svg:y="4.355cm">
          <draw:text-box>
            <text:p text:style-name="P6"><text:span text:style-name="T61">Copies of viral nucleic acid</text:span></text:p>
          </draw:text-box>
        </draw:frame>
        <draw:line draw:style-name="gr38" draw:text-style-name="P20" draw:layer="layout" svg:x1="6.067cm" svg:y1="9.538cm" svg:x2="5.4cm" svg:y2="5.145cm">
          <text:p/>
        </draw:line>
        <draw:custom-shape draw:style-name="gr35" draw:text-style-name="P18" draw:layer="layout" svg:width="0.622cm" svg:height="0.622cm" svg:x="24.165cm" svg:y="2.14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g draw:style-name="gr11">
          <draw:custom-shape draw:style-name="gr13" draw:text-style-name="P21" draw:layer="layout" svg:width="0.696cm" svg:height="1.311cm" svg:x="8.566cm" svg:y="8.928cm">
            <text:p/>
            <draw:enhanced-geometry svg:viewBox="0 0 21600 21600" draw:type="rectangle" draw:enhanced-path="M 0 0 L 21600 0 21600 21600 0 21600 0 0 Z N"/>
          </draw:custom-shape>
          <draw:custom-shape draw:style-name="gr81" draw:text-style-name="P83" draw:layer="layout" svg:width="1.479cm" svg:height="1.311cm" svg:x="9.262cm" svg:y="8.928cm">
            <text:p/>
            <draw:enhanced-geometry svg:viewBox="0 0 21600 21600" draw:type="rectangle" draw:enhanced-path="M 0 0 L 21600 0 21600 21600 0 21600 0 0 Z N"/>
          </draw:custom-shape>
          <draw:custom-shape draw:style-name="gr82" draw:text-style-name="P25" draw:layer="layout" svg:width="2.175cm" svg:height="1.311cm" svg:x="8.566cm" svg:y="8.928cm">
            <text:p/>
            <draw:enhanced-geometry svg:viewBox="0 0 21600 21600" draw:type="rectangle" draw:enhanced-path="M 0 0 L 21600 0 21600 21600 0 21600 0 0 Z N"/>
          </draw:custom-shape>
        </draw:g>
        <draw:line draw:style-name="gr38" draw:text-style-name="P20" draw:layer="layout" svg:x1="11.69cm" svg:y1="9.578cm" svg:x2="13.816cm" svg:y2="9.563cm">
          <text:p/>
        </draw:line>
        <draw:line draw:style-name="gr38" draw:text-style-name="P20" draw:layer="layout" svg:x1="6.438cm" svg:y1="9.84cm" svg:x2="8.94cm" svg:y2="9.802cm">
          <text:p/>
        </draw:line>
        <draw:g draw:style-name="gr11">
          <draw:custom-shape draw:style-name="gr13" draw:text-style-name="P21" draw:layer="layout" svg:width="0.696cm" svg:height="1.311cm" svg:x="14.463cm" svg:y="9.267cm">
            <text:p/>
            <draw:enhanced-geometry svg:viewBox="0 0 21600 21600" draw:type="rectangle" draw:enhanced-path="M 0 0 L 21600 0 21600 21600 0 21600 0 0 Z N"/>
          </draw:custom-shape>
          <draw:custom-shape draw:style-name="gr81" draw:text-style-name="P83" draw:layer="layout" svg:width="1.479cm" svg:height="1.311cm" svg:x="15.159cm" svg:y="9.267cm">
            <text:p/>
            <draw:enhanced-geometry svg:viewBox="0 0 21600 21600" draw:type="rectangle" draw:enhanced-path="M 0 0 L 21600 0 21600 21600 0 21600 0 0 Z N"/>
          </draw:custom-shape>
          <draw:custom-shape draw:style-name="gr82" draw:text-style-name="P25" draw:layer="layout" svg:width="2.175cm" svg:height="1.311cm" svg:x="14.463cm" svg:y="9.267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5.609cm" svg:y="10.124cm">
            <text:p/>
            <draw:enhanced-geometry svg:viewBox="0 0 21600 21600" draw:type="rectangle" draw:enhanced-path="M 0 0 L 21600 0 21600 21600 0 21600 0 0 Z N"/>
          </draw:custom-shape>
          <draw:custom-shape draw:style-name="gr81" draw:text-style-name="P83" draw:layer="layout" svg:width="1.479cm" svg:height="1.311cm" svg:x="16.305cm" svg:y="10.124cm">
            <text:p/>
            <draw:enhanced-geometry svg:viewBox="0 0 21600 21600" draw:type="rectangle" draw:enhanced-path="M 0 0 L 21600 0 21600 21600 0 21600 0 0 Z N"/>
          </draw:custom-shape>
          <draw:custom-shape draw:style-name="gr82" draw:text-style-name="P25" draw:layer="layout" svg:width="2.175cm" svg:height="1.311cm" svg:x="15.609cm" svg:y="10.124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6.831cm" svg:y="9.532cm">
            <text:p/>
            <draw:enhanced-geometry svg:viewBox="0 0 21600 21600" draw:type="rectangle" draw:enhanced-path="M 0 0 L 21600 0 21600 21600 0 21600 0 0 Z N"/>
          </draw:custom-shape>
          <draw:custom-shape draw:style-name="gr81" draw:text-style-name="P83" draw:layer="layout" svg:width="1.479cm" svg:height="1.311cm" svg:x="17.527cm" svg:y="9.532cm">
            <text:p/>
            <draw:enhanced-geometry svg:viewBox="0 0 21600 21600" draw:type="rectangle" draw:enhanced-path="M 0 0 L 21600 0 21600 21600 0 21600 0 0 Z N"/>
          </draw:custom-shape>
          <draw:custom-shape draw:style-name="gr82" draw:text-style-name="P25" draw:layer="layout" svg:width="2.175cm" svg:height="1.311cm" svg:x="16.831cm" svg:y="9.532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7.348cm" svg:y="11.032cm">
            <text:p/>
            <draw:enhanced-geometry svg:viewBox="0 0 21600 21600" draw:type="rectangle" draw:enhanced-path="M 0 0 L 21600 0 21600 21600 0 21600 0 0 Z N"/>
          </draw:custom-shape>
          <draw:custom-shape draw:style-name="gr81" draw:text-style-name="P83" draw:layer="layout" svg:width="1.479cm" svg:height="1.311cm" svg:x="18.044cm" svg:y="11.032cm">
            <text:p/>
            <draw:enhanced-geometry svg:viewBox="0 0 21600 21600" draw:type="rectangle" draw:enhanced-path="M 0 0 L 21600 0 21600 21600 0 21600 0 0 Z N"/>
          </draw:custom-shape>
          <draw:custom-shape draw:style-name="gr82" draw:text-style-name="P25" draw:layer="layout" svg:width="2.175cm" svg:height="1.311cm" svg:x="17.348cm" svg:y="11.032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8.343cm" svg:y="10.15cm">
            <text:p/>
            <draw:enhanced-geometry svg:viewBox="0 0 21600 21600" draw:type="rectangle" draw:enhanced-path="M 0 0 L 21600 0 21600 21600 0 21600 0 0 Z N"/>
          </draw:custom-shape>
          <draw:custom-shape draw:style-name="gr81" draw:text-style-name="P83" draw:layer="layout" svg:width="1.479cm" svg:height="1.311cm" svg:x="19.039cm" svg:y="10.15cm">
            <text:p/>
            <draw:enhanced-geometry svg:viewBox="0 0 21600 21600" draw:type="rectangle" draw:enhanced-path="M 0 0 L 21600 0 21600 21600 0 21600 0 0 Z N"/>
          </draw:custom-shape>
          <draw:custom-shape draw:style-name="gr82" draw:text-style-name="P25" draw:layer="layout" svg:width="2.175cm" svg:height="1.311cm" svg:x="18.343cm" svg:y="10.15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9.716cm" svg:y="9.179cm">
            <text:p/>
            <draw:enhanced-geometry svg:viewBox="0 0 21600 21600" draw:type="rectangle" draw:enhanced-path="M 0 0 L 21600 0 21600 21600 0 21600 0 0 Z N"/>
          </draw:custom-shape>
          <draw:custom-shape draw:style-name="gr81" draw:text-style-name="P83" draw:layer="layout" svg:width="1.479cm" svg:height="1.311cm" svg:x="20.412cm" svg:y="9.179cm">
            <text:p/>
            <draw:enhanced-geometry svg:viewBox="0 0 21600 21600" draw:type="rectangle" draw:enhanced-path="M 0 0 L 21600 0 21600 21600 0 21600 0 0 Z N"/>
          </draw:custom-shape>
          <draw:custom-shape draw:style-name="gr82" draw:text-style-name="P25" draw:layer="layout" svg:width="2.175cm" svg:height="1.311cm" svg:x="19.716cm" svg:y="9.179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14.907cm" svg:y="10.578cm">
            <text:p/>
            <draw:enhanced-geometry svg:viewBox="0 0 21600 21600" draw:type="rectangle" draw:enhanced-path="M 0 0 L 21600 0 21600 21600 0 21600 0 0 Z N"/>
          </draw:custom-shape>
          <draw:custom-shape draw:style-name="gr81" draw:text-style-name="P83" draw:layer="layout" svg:width="1.479cm" svg:height="1.311cm" svg:x="15.603cm" svg:y="10.578cm">
            <text:p/>
            <draw:enhanced-geometry svg:viewBox="0 0 21600 21600" draw:type="rectangle" draw:enhanced-path="M 0 0 L 21600 0 21600 21600 0 21600 0 0 Z N"/>
          </draw:custom-shape>
          <draw:custom-shape draw:style-name="gr82" draw:text-style-name="P25" draw:layer="layout" svg:width="2.175cm" svg:height="1.311cm" svg:x="14.907cm" svg:y="10.578cm">
            <text:p/>
            <draw:enhanced-geometry svg:viewBox="0 0 21600 21600" draw:type="rectangle" draw:enhanced-path="M 0 0 L 21600 0 21600 21600 0 21600 0 0 Z N"/>
          </draw:custom-shape>
        </draw:g>
        <draw:g draw:style-name="gr11">
          <draw:custom-shape draw:style-name="gr13" draw:text-style-name="P21" draw:layer="layout" svg:width="0.696cm" svg:height="1.311cm" svg:x="20.023cm" svg:y="11.068cm">
            <text:p/>
            <draw:enhanced-geometry svg:viewBox="0 0 21600 21600" draw:type="rectangle" draw:enhanced-path="M 0 0 L 21600 0 21600 21600 0 21600 0 0 Z N"/>
          </draw:custom-shape>
          <draw:custom-shape draw:style-name="gr81" draw:text-style-name="P83" draw:layer="layout" svg:width="1.479cm" svg:height="1.311cm" svg:x="20.719cm" svg:y="11.068cm">
            <text:p/>
            <draw:enhanced-geometry svg:viewBox="0 0 21600 21600" draw:type="rectangle" draw:enhanced-path="M 0 0 L 21600 0 21600 21600 0 21600 0 0 Z N"/>
          </draw:custom-shape>
          <draw:custom-shape draw:style-name="gr82" draw:text-style-name="P25" draw:layer="layout" svg:width="2.175cm" svg:height="1.311cm" svg:x="20.023cm" svg:y="11.068cm">
            <text:p/>
            <draw:enhanced-geometry svg:viewBox="0 0 21600 21600" draw:type="rectangle" draw:enhanced-path="M 0 0 L 21600 0 21600 21600 0 21600 0 0 Z N"/>
          </draw:custom-shape>
        </draw:g>
        <draw:frame draw:style-name="gr34" draw:text-style-name="P82" draw:layer="layout" svg:width="14.714cm" svg:height="1.018cm" svg:x="10.086cm" svg:y="12.666cm">
          <draw:text-box>
            <text:p text:style-name="P6"><text:span text:style-name="T61">Copies of antiviral sequence</text:span></text:p>
            <text:p text:style-name="P6"><text:span text:style-name="T134">made by the virus itself (“stolen recognition”)</text:span></text:p>
          </draw:text-box>
        </draw:frame>
        <draw:line draw:style-name="gr83" draw:text-style-name="P10" draw:layer="layout" svg:x1="6.823cm" svg:y1="8.19cm" svg:x2="24.399cm" svg:y2="8.19cm">
          <text:p/>
        </draw:line>
        <draw:line draw:style-name="gr38" draw:text-style-name="P20" draw:layer="layout" svg:x1="22.336cm" svg:y1="9.922cm" svg:x2="23.996cm" svg:y2="6.441cm">
          <text:p/>
        </draw:line>
        <draw:frame draw:style-name="gr2" draw:text-style-name="P85" draw:layer="layout" svg:width="4cm" svg:height="1.342cm" svg:x="8.318cm" svg:y="10.406cm">
          <draw:text-box>
            <text:p><text:span text:style-name="T135">Antiviral with</text:span></text:p>
            <text:p><text:span text:style-name="T135">Imitation of identifier</text:span></text:p>
          </draw:text-box>
        </draw:frame>
        <draw:line draw:style-name="gr38" draw:text-style-name="P20" draw:layer="layout" svg:x1="23.155cm" svg:y1="6.441cm" svg:x2="24.622cm" svg:y2="6.43cm">
          <text:p/>
        </draw:line>
        <draw:frame draw:style-name="gr34" draw:text-style-name="P86" draw:layer="layout" svg:width="6.717cm" svg:height="1.018cm" svg:x="20.245cm" svg:y="6.007cm">
          <draw:text-box>
            <text:p text:style-name="P6"><text:span text:style-name="T136">Progeny</text:span></text:p>
          </draw:text-box>
        </draw:frame>
        <draw:custom-shape draw:style-name="gr84" draw:text-style-name="P87" draw:layer="layout" svg:width="0.831cm" svg:height="0.945cm" svg:x="22.941cm" svg:y="7.454cm">
          <text:p/>
          <draw:enhanced-geometry svg:viewBox="0 0 640 861" draw:text-areas="257 295 414 566" draw:type="non-primitive" draw:enhanced-path="M 640 233 L 221 293 506 12 367 0 29 406 431 347 145 645 99 520 0 861 326 765 209 711 640 233 640 233 Z N"/>
        </draw:custom-shape>
        <draw:line draw:style-name="gr85" draw:text-style-name="P10" draw:layer="layout" svg:x1="24.682cm" svg:y1="5.997cm" svg:x2="26.736cm" svg:y2="6.886cm">
          <text:p/>
        </draw:line>
        <draw:line draw:style-name="gr85" draw:text-style-name="P10" draw:layer="layout" svg:x1="26.509cm" svg:y1="5.997cm" svg:x2="24.531cm" svg:y2="6.886cm">
          <text:p/>
        </draw:line>
        <draw:frame draw:style-name="gr32" draw:text-style-name="P37" draw:layer="layout" svg:width="1.009cm" svg:height="0.746cm" svg:x="4.952cm" svg:y="3.668cm">
          <draw:text-box>
            <text:p><text:span text:style-name="T57">ori</text:span></text:p>
          </draw:text-box>
        </draw:frame>
        <draw:frame draw:style-name="gr32" draw:text-style-name="P37" draw:layer="layout" svg:width="1.009cm" svg:height="0.746cm" svg:x="8.453cm" svg:y="8.268cm">
          <draw:text-box>
            <text:p><text:span text:style-name="T57">ori</text:span></text:p>
          </draw:text-box>
        </draw:frame>
        <presentation:notes draw:style-name="dp2">
          <draw:page-thumbnail draw:style-name="gr1" draw:layer="layout" svg:width="17cm" svg:height="9.56cm" svg:x="2cm" svg:y="2.5cm" draw:page-number="45" presentation:class="page"/>
          <draw:frame presentation:style-name="pr5" draw:text-style-name="P4" draw:layer="layout" svg:width="17cm" svg:height="14cm" svg:x="2cm" svg:y="13cm" presentation:class="notes" presentation:placeholder="true">
            <draw:text-box/>
          </draw:frame>
        </presentation:notes>
      </draw:page>
      <draw:page draw:name="page46" draw:style-name="dp1" draw:master-page-name="DNA" presentation:presentation-page-layout-name="AL2T1">
        <office:forms form:automatic-focus="false" form:apply-design-mode="false"/>
        <draw:frame draw:style-name="gr29" draw:text-style-name="P99" draw:layer="layout" svg:width="21.359cm" svg:height="7.097cm" svg:x="4.1cm" svg:y="1.209cm">
          <draw:text-box>
            <text:p text:style-name="P98"><text:span text:style-name="T158">Trickster tricked</text:span></text:p>
          </draw:text-box>
        </draw:frame>
        <draw:frame draw:style-name="gr29" draw:text-style-name="P101" draw:layer="layout" svg:width="19.106cm" svg:height="7.097cm" svg:x="5.394cm" svg:y="5.41cm">
          <draw:text-box>
            <text:p text:style-name="P100"><text:span text:style-name="T159">The virus steals resources from the host cell </text:span><text:span text:style-name="T160"><text:line-break/></text:span><text:span text:style-name="T160">– we steal replicase from the virus to hit back.</text:span></text:p>
          </draw:text-box>
        </draw:frame>
        <presentation:notes draw:style-name="dp2">
          <office:forms form:automatic-focus="false" form:apply-design-mode="false"/>
          <draw:page-thumbnail draw:style-name="gr1" draw:layer="layout" svg:width="17cm" svg:height="9.56cm" svg:x="2cm" svg:y="2.5cm" draw:page-number="46" presentation:class="page"/>
          <draw:frame presentation:style-name="pr5" draw:text-style-name="P4" draw:layer="layout" svg:width="17cm" svg:height="14cm" svg:x="2cm" svg:y="13cm" presentation:class="notes" presentation:placeholder="true">
            <draw:text-box/>
          </draw:frame>
        </presentation:notes>
      </draw:page>
      <draw:page draw:name="page47" draw:style-name="dp1" draw:master-page-name="DNA" presentation:presentation-page-layout-name="AL2T1">
        <office:forms form:automatic-focus="false" form:apply-design-mode="false"/>
        <draw:frame draw:style-name="gr29" draw:text-style-name="P103" draw:layer="layout" svg:width="21.359cm" svg:height="7.097cm" svg:x="4.1cm" svg:y="1.209cm">
          <draw:text-box>
            <text:p text:style-name="P102"><text:span text:style-name="T158">Trickster tricked</text:span></text:p>
          </draw:text-box>
        </draw:frame>
        <draw:frame draw:style-name="gr29" draw:text-style-name="P105" draw:layer="layout" svg:width="21.859cm" svg:height="4.215cm" svg:x="4.583cm" svg:y="5.71cm">
          <draw:text-box>
            <text:p text:style-name="P104"><text:span text:style-name="T161">“There’s a fox among the chickens</text:span></text:p>
            <text:p text:style-name="P104"><text:span text:style-name="T161">And a killer in the hounds”</text:span></text:p>
            <text:p text:style-name="P104"><text:span text:style-name="T161"/></text:p>
          </draw:text-box>
        </draw:frame>
        <draw:frame draw:style-name="gr34" draw:text-style-name="P107" draw:layer="layout" svg:width="21.859cm" svg:height="7.097cm" svg:x="4.584cm" svg:y="11.111cm">
          <draw:text-box>
            <text:p text:style-name="P106"><text:span text:style-name="T162">- </text:span><text:span text:style-name="T163">Iron Maiden</text:span><text:span text:style-name="T162">: “Back In The Village” (1984)</text:span></text:p>
            <text:p text:style-name="P106"><text:span text:style-name="T162"/></text:p>
          </draw:text-box>
        </draw:frame>
        <presentation:notes draw:style-name="dp3">
          <office:forms form:automatic-focus="false" form:apply-design-mode="false"/>
          <draw:page-thumbnail draw:style-name="gr1" draw:layer="layout" svg:width="17cm" svg:height="9.56cm" svg:x="2cm" svg:y="2.5cm" draw:page-number="47" presentation:class="page"/>
          <draw:frame presentation:style-name="pr5" draw:text-style-name="P4" draw:layer="layout" svg:width="17cm" svg:height="14cm" svg:x="2cm" svg:y="13cm" presentation:class="notes" presentation:placeholder="true">
            <draw:text-box/>
          </draw:frame>
        </presentation:notes>
      </draw:page>
      <draw:page draw:name="page48" draw:style-name="dp1" draw:master-page-name="DNA" presentation:presentation-page-layout-name="AL2T1">
        <office:forms form:automatic-focus="false" form:apply-design-mode="false"/>
        <draw:frame draw:style-name="gr3" draw:text-style-name="P10" draw:layer="layout" svg:width="10.096cm" svg:height="11.658cm" svg:x="9.507cm" svg:y="2.558cm">
          <draw:image xlink:href="Pictures/100000000000054D0000061F15441A9E.png" xlink:type="simple" xlink:show="embed" xlink:actuate="onLoad" draw:mime-type="image/png">
            <text:p/>
          </draw:image>
        </draw:frame>
        <draw:frame draw:style-name="gr4" draw:text-style-name="P7" draw:layer="layout" svg:width="21.359cm" svg:height="7.097cm" svg:x="4.098cm" svg:y="1.197cm">
          <draw:text-box>
            <text:p text:style-name="P8"><text:span text:style-name="T23">Remember this is...</text:span></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4"/></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11"><text:span text:style-name="T23"><text:s text:c="52"/>...what this is about.</text:span></text:p>
          </draw:text-box>
        </draw:frame>
        <presentation:notes draw:style-name="dp2">
          <draw:page-thumbnail draw:style-name="gr1" draw:layer="layout" svg:width="17cm" svg:height="9.56cm" svg:x="2cm" svg:y="2.5cm" draw:page-number="48" presentation:class="page"/>
          <draw:frame presentation:style-name="pr5" draw:text-style-name="P4" draw:layer="layout" svg:width="17cm" svg:height="14cm" svg:x="2cm" svg:y="13cm" presentation:class="notes" presentation:placeholder="true">
            <draw:text-box/>
          </draw:frame>
        </presentation:notes>
      </draw:page>
      <draw:page draw:name="page49" draw:style-name="dp1" draw:master-page-name="DNA" presentation:presentation-page-layout-name="AL2T1">
        <office:forms form:automatic-focus="false" form:apply-design-mode="false"/>
        <draw:frame draw:style-name="gr29" draw:text-style-name="P103" draw:layer="layout" svg:width="21.359cm" svg:height="7.097cm" svg:x="4.1cm" svg:y="1.209cm">
          <draw:text-box>
            <text:p text:style-name="P102"><text:span text:style-name="T158">Trickster tricked (II)</text:span></text:p>
          </draw:text-box>
        </draw:frame>
        <draw:frame draw:style-name="gr29" draw:text-style-name="P109" draw:layer="layout" svg:width="19.106cm" svg:height="7.097cm" svg:x="5.394cm" svg:y="5.41cm">
          <draw:text-box>
            <text:p text:style-name="P108"><text:span text:style-name="T164">The virus steals resources to build new virus shells</text:span><text:span text:style-name="T165"> </text:span><text:span text:style-name="T166"><text:line-break/></text:span><text:span text:style-name="T166">– by incorporating the packaging sequence, we also steal shells from the virus to expand the effect.</text:span></text:p>
          </draw:text-box>
        </draw:frame>
        <presentation:notes draw:style-name="dp3">
          <office:forms form:automatic-focus="false" form:apply-design-mode="false"/>
          <draw:page-thumbnail draw:style-name="gr1" draw:layer="layout" svg:width="17cm" svg:height="9.56cm" svg:x="2cm" svg:y="2.5cm" draw:page-number="49" presentation:class="page"/>
          <draw:frame presentation:style-name="pr5" draw:text-style-name="P4" draw:layer="layout" svg:width="17cm" svg:height="14cm" svg:x="2cm" svg:y="13cm" presentation:class="notes" presentation:placeholder="true">
            <draw:text-box/>
          </draw:frame>
        </presentation:notes>
      </draw:page>
      <draw:page draw:name="page50" draw:style-name="dp1" draw:master-page-name="DNA" presentation:presentation-page-layout-name="AL2T1">
        <office:forms form:automatic-focus="false" form:apply-design-mode="false"/>
        <draw:frame draw:style-name="gr29" draw:text-style-name="P99" draw:layer="layout" svg:width="21.359cm" svg:height="7.097cm" svg:x="4.099cm" svg:y="4.708cm">
          <draw:text-box>
            <text:p text:style-name="P94"><text:span text:style-name="T158">Will this work?</text:span></text:p>
          </draw:text-box>
        </draw:frame>
        <presentation:notes draw:style-name="dp2">
          <draw:page-thumbnail draw:style-name="gr1" draw:layer="layout" svg:width="17cm" svg:height="9.56cm" svg:x="2cm" svg:y="2.5cm" draw:page-number="50" presentation:class="page"/>
          <draw:frame presentation:style-name="pr5" draw:text-style-name="P4" draw:layer="layout" svg:width="17cm" svg:height="14cm" svg:x="2cm" svg:y="13cm" presentation:class="notes" presentation:placeholder="true">
            <draw:text-box/>
          </draw:frame>
        </presentation:notes>
      </draw:page>
      <draw:page draw:name="page51" draw:style-name="dp1" draw:master-page-name="DNA" presentation:presentation-page-layout-name="AL2T1">
        <office:forms form:automatic-focus="false" form:apply-design-mode="false"/>
        <draw:frame draw:style-name="gr3" draw:text-style-name="P10" draw:layer="layout" svg:width="13.904cm" svg:height="10.505cm" svg:x="8.476cm" svg:y="3.594cm">
          <draw:image xlink:href="Pictures/10000000000002A700000201769F6CA4.png" xlink:type="simple" xlink:show="embed" xlink:actuate="onLoad" draw:mime-type="image/png">
            <text:p/>
          </draw:image>
        </draw:frame>
        <draw:frame draw:style-name="gr4" draw:text-style-name="P110" draw:layer="layout" svg:width="20.638cm" svg:height="7.097cm" svg:x="5.446cm" svg:y="1.13cm">
          <draw:text-box>
            <text:p text:style-name="P8"><text:span text:style-name="T23">As early as 1992, </text:span><text:span text:style-name="T29">Zhong, Dasgupta &amp; Rueckert</text:span><text:span text:style-name="T23"> made the following observation:</text:span></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In other words: </text:span><text:span text:style-name="T26">Sometimes this happens naturally</text:span><text:span text:style-name="T23">.</text:span></text:p>
          </draw:text-box>
        </draw:frame>
        <presentation:notes draw:style-name="dp2">
          <draw:page-thumbnail draw:style-name="gr1" draw:layer="layout" svg:width="17cm" svg:height="9.56cm" svg:x="2cm" svg:y="2.5cm" draw:page-number="51" presentation:class="page"/>
          <draw:frame presentation:style-name="pr5" draw:text-style-name="P4" draw:layer="layout" svg:width="17cm" svg:height="14cm" svg:x="2cm" svg:y="13cm" presentation:class="notes" presentation:placeholder="true">
            <draw:text-box/>
          </draw:frame>
        </presentation:notes>
      </draw:page>
      <draw:page draw:name="page52" draw:style-name="dp1" draw:master-page-name="DNA" presentation:presentation-page-layout-name="AL2T1">
        <office:forms form:automatic-focus="false" form:apply-design-mode="false"/>
        <draw:frame draw:style-name="gr4" draw:text-style-name="P111" draw:layer="layout" svg:width="20.638cm" svg:height="7.097cm" svg:x="5.446cm" svg:y="0.625cm">
          <draw:text-box>
            <text:p text:style-name="P8"><text:span text:style-name="T167">We also did a Monte Carlo simulation:</text:span></text:p>
            <text:p text:style-name="P8"><text:span text:style-name="T168"/></text:p>
            <text:p text:style-name="P8"><text:span text:style-name="T168"/></text:p>
            <text:p text:style-name="P8"><text:span text:style-name="T168"/></text:p>
            <text:p text:style-name="P8"><text:span text:style-name="T168"/></text:p>
            <text:p text:style-name="P8"><text:span text:style-name="T168"/></text:p>
            <text:p text:style-name="P8"><text:span text:style-name="T168"/></text:p>
            <text:p text:style-name="P8"><text:span text:style-name="T168"/></text:p>
            <text:p text:style-name="P8"><text:span text:style-name="T168"/></text:p>
            <text:p text:style-name="P8"><text:span text:style-name="T168"/></text:p>
            <text:p text:style-name="P8"><text:span text:style-name="T168"/></text:p>
            <text:p text:style-name="P8"><text:span text:style-name="T168"/></text:p>
            <text:p text:style-name="P8"><text:span text:style-name="T169"/></text:p>
            <text:p text:style-name="P8"><text:span text:style-name="T170">While presence of an unspecific RNAse alone actually increased virus production, the unspecific RNAse linked to a recognition sequence effectively suppressed the virus.</text:span></text:p>
          </draw:text-box>
        </draw:frame>
        <draw:frame draw:style-name="gr3" draw:text-style-name="P10" draw:layer="layout" svg:width="13.759cm" svg:height="9.828cm" svg:x="7.915cm" svg:y="2.643cm">
          <draw:image xlink:href="Pictures/100000000000038000000280B0AB31A3.png" xlink:type="simple" xlink:show="embed" xlink:actuate="onLoad" draw:mime-type="image/png">
            <text:p/>
          </draw:image>
        </draw:frame>
        <presentation:notes draw:style-name="dp2">
          <draw:page-thumbnail draw:style-name="gr1" draw:layer="layout" svg:width="17cm" svg:height="9.56cm" svg:x="2cm" svg:y="2.5cm" draw:page-number="52" presentation:class="page"/>
          <draw:frame presentation:style-name="pr5" draw:text-style-name="P4" draw:layer="layout" svg:width="17cm" svg:height="14cm" svg:x="2cm" svg:y="13cm" presentation:class="notes" presentation:placeholder="true">
            <draw:text-box/>
          </draw:frame>
        </presentation:notes>
      </draw:page>
      <draw:page draw:name="page53" draw:style-name="dp1" draw:master-page-name="DNA" presentation:presentation-page-layout-name="AL2T1">
        <office:forms form:automatic-focus="false" form:apply-design-mode="false"/>
        <draw:frame draw:style-name="gr94" draw:text-style-name="P13" draw:layer="layout" svg:width="17.815cm" svg:height="10.02cm" svg:x="6.035cm" svg:y="2.637cm">
          <draw:object xlink:href="./Object 1" xlink:type="simple" xlink:show="embed" xlink:actuate="onLoad">
            <loext:p/>
          </draw:object>
          <draw:image xlink:href="./ObjectReplacements/Object 1" xlink:type="simple" xlink:show="embed" xlink:actuate="onLoad"/>
        </draw:frame>
        <draw:frame draw:style-name="gr29" draw:text-style-name="P111" draw:layer="layout" svg:width="20.638cm" svg:height="7.097cm" svg:x="4.655cm" svg:y="0.609cm">
          <draw:text-box>
            <text:p text:style-name="P94"><text:span text:style-name="T167">Some simulation results</text:span></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23"/></text:p>
            <text:p text:style-name="P8"><text:span text:style-name="T171"/></text:p>
            <text:p text:style-name="P94"><text:span text:style-name="T171">While presence of an unspecific RNAse alone actually increased virus production, the unspecific RNAse linked to a recognition sequence effectively </text:span><text:span text:style-name="T172">suppressed</text:span><text:span text:style-name="T171"> the virus.</text:span></text:p>
          </draw:text-box>
        </draw:frame>
        <presentation:notes draw:style-name="dp2">
          <draw:page-thumbnail draw:style-name="gr1" draw:layer="layout" svg:width="17cm" svg:height="9.56cm" svg:x="2cm" svg:y="2.5cm" draw:page-number="53" presentation:class="page"/>
          <draw:frame presentation:style-name="pr5" draw:text-style-name="P4" draw:layer="layout" svg:width="17cm" svg:height="14cm" svg:x="2cm" svg:y="13cm" presentation:class="notes" presentation:placeholder="true">
            <draw:text-box/>
          </draw:frame>
        </presentation:notes>
      </draw:page>
      <draw:page draw:name="page54" draw:style-name="dp1" draw:master-page-name="DNA" presentation:presentation-page-layout-name="AL2T1">
        <office:forms form:automatic-focus="false" form:apply-design-mode="false"/>
        <draw:frame draw:style-name="gr29" draw:text-style-name="P103" draw:layer="layout" svg:width="21.359cm" svg:height="7.097cm" svg:x="4.099cm" svg:y="4.595cm">
          <draw:text-box>
            <text:p text:style-name="P94"><text:span text:style-name="T158">If it does, </text:span><text:span text:style-name="T158"><text:line-break/></text:span><text:span text:style-name="T158">what next?</text:span></text:p>
          </draw:text-box>
        </draw:frame>
        <presentation:notes draw:style-name="dp2">
          <draw:page-thumbnail draw:style-name="gr1" draw:layer="layout" svg:width="17cm" svg:height="9.56cm" svg:x="2cm" svg:y="2.5cm" draw:page-number="54" presentation:class="page"/>
          <draw:frame presentation:style-name="pr5" draw:text-style-name="P4" draw:layer="layout" svg:width="17cm" svg:height="14cm" svg:x="2cm" svg:y="13cm" presentation:class="notes" presentation:placeholder="true">
            <draw:text-box/>
          </draw:frame>
        </presentation:notes>
      </draw:page>
      <draw:page draw:name="page55"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Tagging – Let’s Play Dirty</text:span></text:p>
          </draw:text-box>
        </draw:frame>
        <draw:frame draw:style-name="gr53" draw:text-style-name="P10" draw:layer="layout" svg:width="6.297cm" svg:height="3.885cm" svg:x="4.738cm" svg:y="3.692cm">
          <draw:image xlink:href="Pictures/100000000000028A00000191F82D37FA.png" xlink:type="simple" xlink:show="embed" xlink:actuate="onLoad" draw:mime-type="image/png">
            <text:p/>
          </draw:image>
        </draw:frame>
        <draw:frame draw:style-name="gr53" draw:text-style-name="P10" draw:layer="layout" svg:width="8.925cm" svg:height="6.72cm" svg:x="6.272cm" svg:y="6.984cm">
          <draw:image xlink:href="Pictures/1000000000000352000002802D062808.png" xlink:type="simple" xlink:show="embed" xlink:actuate="onLoad" draw:mime-type="image/png">
            <text:p/>
          </draw:image>
        </draw:frame>
        <draw:custom-shape draw:style-name="gr95" draw:text-style-name="P10" draw:layer="layout" svg:width="1.932cm" svg:height="1.296cm" svg:x="8.837cm" svg:y="10.054cm">
          <text:p/>
          <draw:enhanced-geometry svg:viewBox="0 0 21600 21600" draw:glue-points="10800 0 3163 3163 0 10800 3163 18437 10800 21600 18437 18437 21600 10800 18437 3163" draw:text-areas="3163 3163 18437 18437" draw:type="ellipse" draw:enhanced-path="U 10800 10800 10800 10800 0 360 Z N"/>
        </draw:custom-shape>
        <draw:line draw:style-name="gr96" draw:text-style-name="P10" draw:layer="layout" svg:x1="10.451cm" svg:y1="10.239cm" svg:x2="15.584cm" svg:y2="6.138cm">
          <text:p/>
        </draw:line>
        <draw:custom-shape draw:style-name="gr97" draw:text-style-name="P112" draw:layer="layout" svg:width="4cm" svg:height="1cm" svg:x="16.5cm" svg:y="4cm">
          <text:p/>
          <draw:enhanced-geometry svg:viewBox="0 0 21600 21600" draw:type="rectangle" draw:enhanced-path="M 0 0 L 21600 0 21600 21600 0 21600 0 0 Z N"/>
        </draw:custom-shape>
        <dr3d:scene draw:style-name="gr98" svg:width="2.5cm" svg:height="3.658cm" svg:x="23cm" svg:y="3.342cm" dr3d:transform="matrix (1 0 0 0 0.939692620785931 0.342020143325607 0 -0.342020143325607 0.939692620785931 0cm 5.16877926063301cm 1.8812817983625cm)" dr3d:vrp="(0 0 15445.6600055032)" dr3d:vpn="(0 0 11431.4285714286)" dr3d:projection="perspective" dr3d:distance="4.014cm" dr3d:focal-length="10cm" dr3d:shadow-slant="0" dr3d:shade-mode="gouraud" dr3d:ambient-color="#666666" dr3d:lighting-mode="false">
          <dr3d:light dr3d:diffuse-color="#cccccc" dr3d:direction="(0.57735026918963 0.57735026918963 0.57735026918963)" dr3d:enabled="true" dr3d:specular="tru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rotate draw:style-name="gr99" draw:layer="layout" svg:viewBox="-0.0000000000000200395255944841 -7001 2001 3001" svg:d="M125-7001h0.0625l-8.21003219323393 0.269740796776205-8.1483714846363 0.804684773769623-8.0613088527316 1.33282232592774-7.94884429753074 1.85415345324964-7.81097781900826 2.36867815573441-7.64770941718598 2.87639643338298-7.45903909205663 3.37730828619533-7.24496684361657 3.87141371417238-6.97522604683763 4.33861847906155-6.65435431828519 4.77106319844279-6.31488709126279 5.18491241935226-5.95682436575589 5.58016614179178-5.5801661417936 5.95682436576135-5.18491241935408 6.31488709125733-4.77106319844461 6.65435431828428-4.33861847905791 6.97522604684036-3.87141371417238 7.24496684361657-3.37730828619533 7.45903909205481-2.8763964333848 7.64770941718416-2.36867815573351 7.81097781901008-1.85415345324873 7.94884429752619-1.33282232592683 8.06130885273615-0.804684773767804 8.14837148463812-0.269740796778933 8.21003219323393 0.269740796778933 8.21003219323393 0.804684773767804 8.14837148463812 1.33282232592683 8.06130885273615 1.85415345324873 7.94884429752619 2.36867815573351 7.81097781901008 2.8763964333848 7.64770941718416 3.37730828619533 7.45903909205481 3.87141371417238 7.24496684361657 4.33861847905791 6.97522604684036 4.77106319844461 6.65435431828428 5.18491241935408 6.31488709125733 5.5801661417936 5.95682436576135 5.95682436575589 5.58016614179178 6.31488709126279 5.18491241935226 6.65435431828519 4.77106319844279 6.97522604683763 4.33861847906155 7.24496684361657 3.87141371417238 7.45903909205663 3.37730828619533 7.64770941718598 2.87639643338298 7.81097781900826 2.36867815573441 7.94884429753074 1.85415345324964 8.0613088527316 1.33282232592774 8.1483714846363 0.804684773769623 8.21003219323393 0.269740796776205 124.9375 0.875v2625l0.125-0.0625 0.269740796778933 8.21003219323393 0.804684773767804 8.14837148463812 1.33282232592683 8.06130885273524 1.85415345324873 7.94884429752665 2.36867815573351 7.81097781901008 2.8763964333848 7.64770941718552 3.37730828619533 7.45903909205481 3.87141371417238 7.24496684361566 4.33861847905791 6.97522604684036 4.77106319844461 6.65435431828428 5.18491241935408 6.31488709125733 5.5801661417936 5.95682436576044 5.95682436575589 5.58016614179178 6.31488709126279 5.18491241935317 6.65435431828519 4.77106319844233 6.97522604683763 4.33861847906155 7.24496684361657 3.87141371417192 7.45903909205663 3.37730828619578 7.64770941718598 2.87639643338343 7.81097781900826 2.36867815573441 7.94884429753074 1.85415345324964 8.0613088527316 1.33282232592774 8.1483714846363 0.804684773769623 8.21003219323393 0.269740796776205h1499.8125 0.9375l8.21003219323393-0.269740796776205 8.1483714846363-0.804684773769623 8.0613088527316-1.33282232592774 7.94884429753074-1.85415345324964 7.81097781900826-2.36867815573441 7.64770941718598-2.87639643338343 7.45903909205663-3.37730828619578 7.24496684361657-3.87141371417192 6.97522604683763-4.33861847906155 6.65435431828519-4.77106319844233 6.31488709126279-5.18491241935317 5.95682436575589-5.58016614179178 5.5801661417936-5.95682436576044 5.18491241935408-6.31488709125733 4.77106319844461-6.65435431828428 4.33861847905791-6.97522604684036 3.87141371417238-7.24496684361566 3.37730828619533-7.45903909205481 2.8763964333848-7.64770941718552 2.36867815573351-7.81097781901008 1.85415345324873-7.94884429752665 1.33282232592683-8.06130885273524 0.804684773767804-8.14837148463812 0.269740796778933-8.21003219323393-0.269740796778933-8.21003219323393-0.804684773767804-8.14837148463812-1.33282232592683-8.06130885273615-1.85415345324873-7.94884429752619-2.36867815573351-7.81097781901008-2.8763964333848-7.64770941718416-3.37730828619533-7.45903909205481-3.87141371417238-7.24496684361657-4.33861847905791-6.97522604684036-4.77106319844461-6.65435431828428-5.18491241935408-6.31488709125733-5.5801661417936-5.95682436576135-5.95682436575589-5.58016614179178-6.31488709126279-5.18491241935226-6.65435431828519-4.77106319844279-6.97522604683763-4.33861847906155-7.24496684361657-3.87141371417238-7.45903909205663-3.37730828619533-7.64770941718598-2.87639643338298-7.81097781900826-2.36867815573441-7.94884429753074-1.85415345324964-8.0613088527316-1.33282232592774-8.1483714846363-0.804684773769623-8.21003219323393-0.269740796776205-125.9375 0.125v-2625l0.875-0.9375-0.269740796778933-8.21003219323393-0.804684773767804-8.14837148463812-1.33282232592683-8.06130885273615-1.85415345324873-7.94884429752619-2.36867815573351-7.81097781901008-2.8763964333848-7.64770941718416-3.37730828619533-7.45903909205481-3.87141371417238-7.24496684361657-4.33861847905791-6.97522604684036-4.77106319844461-6.65435431828428-5.18491241935408-6.31488709125733-5.5801661417936-5.95682436576135-5.95682436575589-5.58016614179178-6.31488709126279-5.18491241935226-6.65435431828519-4.77106319844279-6.97522604683763-4.33861847906155-7.24496684361657-3.87141371417238-7.45903909205663-3.37730828619533-7.64770941718598-2.87639643338298-7.81097781900826-2.36867815573441-7.94884429753074-1.85415345324964-8.0613088527316-1.33282232592774-8.1483714846363-0.804684773769623-8.21003219323393-0.269740796776205z"/>
          <dr3d:rotate draw:style-name="gr100" draw:layer="layout" svg:viewBox="-24.9999999999991 -7026 2051 3051" svg:d="M116.076349038784-7024.35278922869l-0.0448138483443472-1.36398773190558-1.63596767980562 0.10753785595989-8.1483714846363 0.804684773769623-1.62113024917198 0.213829042932048-8.0613088527316 1.33282232592865-1.60103413606703 0.318729677025658 5.03883742874677 21.6017364105001-0.00256021677341778 0.337436874480773 0.0283216272505342 1.18974832910681 0.0846207427828176 1.18401587738117 0.140403649861923 1.17635356387655 0.195670348487852 1.16676138859566 0.250420838660602 1.15523935153851 0.304655120380176 1.1417874527051 0.358373193646571 1.12640569209361 0.411575058459789 1.10909406970586 2.94677743517241 17.8229930299503 0.805722951772623-0.13321478661328 0.795311184294405-0.185514890412378-3.58986227556306-15.3899108124224 0.617375030182302 1.13624173449443 0.867290050787062 1.39434803535005 0.953735771802712 1.33020576077615 1.03646425174472 1.26234624512836 1.11547549061308 1.19076948840848 1.19076948840782 1.11547549061288 1.26234624512895 1.0364642517452 1.33020576077644 0.953735771802712 1.39434803535028 0.867290050787233 1.44826923410606 0.773895794936834 1.49106228726716 0.675124095191677 1.52877749468969 0.574991790780587 1.56141485637367 0.473498881707201 1.5889743723191 0.370645367966063 1.61145604252597 0.266431249559901 1.62885986699429 0.160856526490534 1.64118584572405 0.053921198756143h0.0625 0.410577018152253l0.410355598174647-0.0134822426280152 1.53529738106202-0.0977972255668647 1.52207456264013-0.191371412740409 1.50468973084304-0.283756807365535 1.48314288567082-0.37495340944588 1.45743402712338-0.464961218978715 1.42756315520074-0.55378023596495 1.39353026990295-0.641410460402767 1.35533537123001-0.727851892295803 1.39434803535028-0.867290050787233 1.33020576077644-0.953735771802712 1.26234624512892-1.0364642517452 1.19076948840785-1.11547549061288 1.11547549061311-1.19076948840848 1.03646425174469-1.26234624512836 0.953735771802712-1.33020576077615 0.867290050787062-1.39434803535005 0.773895794936976-1.44826923410619 0.675124095191592-1.4910622872676 0.574991790781269-1.52877749468917 0.473498881706007-1.56141485637363 0.370645367965835-1.58897437231917 0.266431249560753-1.61145604252579 0.160856526490733-1.6288598669953 0.0539211987557735-1.64118584572316-0.0539211987557735-1.64118584572316-0.160856526490733-1.6288598669953-0.266431249560753-1.61145604252579-0.370645367965835-1.58897437231917-0.473498881706007-1.56141485637363-0.574991790781269-1.52877749468917-0.675124095191592-1.4910622872676-0.773895794936976-1.44826923410619-0.867290050787062-1.39434803535005-0.953735771802712-1.33020576077615-1.03646425174469-1.26234624512836-1.11547549061311-1.19076948840848-1.19076948840785-1.11547549061288-1.26234624512892-1.0364642517452-1.33020576077644-0.953735771802712-1.39434803535028-0.867290050787233-1.44826923410608-0.773895794936834-1.49106228726714-0.675124095191677-1.52877749468968-0.574991790780587-1.56141485637369-0.473498881707201-1.58897437231911-0.370645367966063-1.61145604252596-0.266431249559901-1.62885986699429-0.160856526490534-1.64118584572405-0.053921198756143h-0.0625v23.0977033574045l-0.7584326163269-23.0842211147765-0.372342741404282 0.0122333293438714-1.00037952044099 0.0653714317313643-0.995197677911989 0.105225067366518-0.988853889503872 0.144768380640016-0.981348155216637 0.184001371551858-0.972680475050282 0.222924040097496-0.962850849004809 0.261536386282387-0.951859277080217 0.299838410103803zM111.975060085886-6975.1269866013l6.51808820699444-0.643687679696996 6.97992872527175-0.229325719007647h1499.9288459637l6.97992872527175 0.229325719007647 6.51808820699444 0.643687679696996 6.44851911940714 1.06617056963569 6.35867419780334 1.48322916900088 6.24838797418124 1.89482295890957 6.11766665900723 2.30092876163144 5.96667381122461 2.70159422077995 5.7971435655636 3.09775621989593 5.58130736394742 3.47159548721902 5.32298613154853 3.81649398624086 5.05149608935244 4.14759035775023 4.76515880518127 4.46385123889104 4.4638512389065 4.76515880519946 4.14759035775933 5.05149608936063 3.8164939862254 5.32298613152307 3.47159548720811 5.58130736393741 3.09775621990775 5.79714356558452 2.70159422078723 5.96667381123734 2.30092876161871 6.11766665896812 1.89482295891867 6.24838797420125 1.48322916900361 6.3586741978279 1.06617056962568 6.44851911937258 0.643687679697905 6.51808820702263 0.0537260284108925 1.63524549547401-0.304487280065587 1.44579561278169-0.218729302831889 1.46304626839446-0.13197108873328 1.47652688071412-0.0442126377697605 1.48623744974066v2625l0.0539211987556882 1.64118584572316 0.160856526490761 1.6288598669953 0.26643124956081 1.61145604252579 0.370645367965835 1.58897437231917 0.473498881705837 1.56141485637363 0.574991790781496 1.52877749468917 0.67512409519145 1.4910622872676 0.773895794937062 1.44826923410619 0.867290050787005 1.39434803535005 0.95373577180294 1.33020576077615 1.03646425174475 1.26234624512836 1.11547549061288 1.19076948840848 1.1907694884078 1.11547549061288 1.26234624512904 1.0364642517452 1.33020576077638 0.953735771802712 1.39434803535028 0.867290050787233 1.44826923410619 0.773895794936834 1.49106228726714 0.675124095191677 1.52877749468962 0.574991790780587 1.56141485637363 0.473498881707201 1.58897437231917 0.370645367966063 1.61145604252579 0.266431249559901 1.62885986699439 0.160856526490534 1.64118584572407 0.053921198756143 0.0248138835595455-1.23145791803836E-005 125.514512797854-0.124580161585982 6.96752502570234 0.22891819517281 6.51808820700535 0.643687679698815 6.44851911939622 1.06617056963205 6.35867419780334 1.48322916900088 6.24838797418124 1.89482295891139 6.11766665901814 2.30092876163417 5.96667381122825 2.70159422078177 5.79714356554177 3.0977562198841 5.58130736396561 3.47159548723175 5.32298613151215 3.81649398621448 5.05149608939973 4.14759035778752 4.76515880516308 4.46385123887467 4.4638512389065 4.76515880519946 4.14759035775933 5.05149608935972 3.8164939862254 5.3229861315258 3.47159548721174 5.5813073639365 3.09775621990411 5.79714356558361 2.70159422078723 5.96667381123643 2.30092876161871 6.11766665896903 1.89482295891867 6.24838797420853 1.48322916900361 6.35867419781971 1.06617056962568 6.44851911937167 0.643687679697905 6.51808820702445 0.215836201623461 6.56935170710312-0.215836201623461 6.56935170710767-0.643687679697905 6.51808820701899-1.06617056962932 6.44851911937985-1.48322916899997 6.35867419782426-1.89482295891867 6.24838797420171-2.30092876161507 6.1176666589613-2.70159422079087 5.96667381124144-3.09775621991139 5.79714356559498-3.47159548720447 5.58130736392968-3.81649398621084 5.32298613150488-4.14759035778479 5.05149608938791-4.46385123890286 4.76515880519628-4.76515880515581 4.46385123886876-5.05149608940337 4.14759035779025-5.32298613150124 3.81649398620584-5.58130736396197 3.47159548723084-5.79714356555269 3.09775621989002-5.96667381124644 2.70159422078905-6.11766665898904 2.30092876162462-6.24838797419216 1.89482295891276-6.35867419781062 1.48322916900361-6.44851911938531 1.06617056963114-6.51808820701262 0.64368767969836-6.97992872525356 0.229325719008102h-0.526922981855023-1499.40192298186l-6.97992872525356-0.229325719008102-6.51808820701262-0.64368767969836-6.44851911938531-1.06617056963114-6.35867419781062-1.48322916900361-6.24838797419216-1.89482295891321-6.11766665899268-2.30092876162462-5.96667381123916-2.70159422078768-5.79714356555633-3.09775621989184-5.58130736396561-3.47159548723039-5.3229861314976-3.81649398620448-5.05149608940337-4.14759035779207-4.76515880515944-4.46385123886876-4.46385123889922-4.7651588051931-4.14759035776297-5.05149608936654-3.81649398623267-5.32298613153671-3.47159548722266-5.58130736395151-3.09775621988229-5.79714356554359-2.70159422080178-5.96667381126963-2.30092876160779-6.11766665894174-1.89482295892594-6.24838797423809-1.48322916899997-6.35867419779243-1.06617056962932-6.44851911938804-0.643687679697905-6.51808820701899-0.24280796164021-7.39028432344185-0.111517757370166-1.67554245034535v-2622.44102493332l-0.0539211987558019-1.64118584572316-0.160856526490704-1.6288598669953-0.266431249560753-1.61145604252579-0.370645367965835-1.58897437231917-0.473498881706007-1.56141485637363-0.574991790781269-1.52877749468917-0.67512409519162-1.4910622872676-0.773895794936948-1.44826923410619-0.867290050787062-1.39434803535005-0.953735771802712-1.33020576077615-1.03646425174475-1.26234624512836-1.11547549061305-1.19076948840848-1.19076948840785-1.11547549061288-1.26234624512892-1.0364642517452-1.33020576077644-0.953735771802712-1.39434803535028-0.867290050787233-1.42842576631051-0.764104614989265-1.47022410153676-0.668034895963501-1.50715024449858-0.570641373860781-1.53920419519585-0.471924048684741-1.56638595362858-0.371882920433563-1.58869551979677-0.270517989109067-1.60613289370045-0.167829254708522-1.61869807533961-0.0638167172337489-124.614492178058-0.872737814153879-7.06744277905455-0.232200995260428-6.51808820700171-0.643687679697905-6.44851911938167-1.06617056963023-6.35867419783244-1.48322916900815-6.24838797417033-1.89482295890684-6.11766665899631-2.3009287616278-5.96667381125008-2.70159422078996-5.79714356555996-3.0977562198932-5.58130736392559-3.47159548720811-5.32298613155945-3.81649398624813-5.05149608935244-4.14759035774841-4.76515880518127-4.46385123889286-4.46385123889559-4.76515880518673-4.14759035777388-5.05149608937791-3.81649398621448-5.32298613151215-3.47159548722993-5.58130736396652-3.09775621987865-5.79714356553723-2.70159422080906-5.96667381128464-2.30092876160415-6.11766665892719-1.89482295892958-6.24838797424945-1.48322916899633-6.35867419778424-1.06617056962932-6.44851911938986-0.643687679697905-6.51808820701808-0.215836201623461-6.56935170710585 0.215836201623461-6.56935170710585 0.643687679697905-6.51808820702081 1.06617056962932-6.44851911938622 1.48322916899633-6.35867419778788 1.89482295892958-6.24838797424309 2.30092876160779-6.11766665894629 2.70159422079814-5.96667381125826 3.09775621988592-5.79714356554632 3.47159548722266-5.58130736395742 3.81649398624359-5.32298613155217 4.14759035774114-5.05149608933607 4.4638512389065-4.76515880520037 4.76515880518127-4.46385123889104 5.05149608935245-4.14759035775023 5.32298613155217-3.81649398624177 5.58130736394378-3.47159548721811 5.7971435655636-3.09775621989593 5.96667381122461-2.70159422077995 6.11766665900723-2.30092876163144 6.24838797418124-1.89482295890957 6.3586741977997-1.48322916900088zM1682.44064144393-7014.89318656543l-7.64770941718598-2.87639643338389-1.5459010726845-0.524489070793607-7.81097781900826-2.36867815573441-1.57593162554622-0.422269606391637-7.94884429753074-1.85415345324873-1.60103413606703-0.318729677025658-8.0613088527316-1.33282232592865-1.62113024917198-0.213829042932048-8.1483714846363-0.804684773769623-1.63596767980562-0.10753785595989-8.21003219323393-0.269740796775295-0.8209326163269-0.0134822426280152h-1500.75-0.0625l-1.13077535773118 0.0257155719718867-7.83768945182965 0.257507467431424 0.8209326163269 24.986517757372-2.45690029613252-24.8789799014121 0.186021079745842 1.88368030707079-0.528755624547216 0.249853812179936-0.523334453642178 0.262486931280364-0.51768656214233 0.275047485289178-0.511811950047672 0.28753547420547-0.770200940465358 0.463329773959231-0.751523274810054 0.48968418354707-0.732236679377493 0.515431813731084-0.712341154167675 0.540572664513093-0.691836699180598 0.565106735890367-0.670723314416264 0.589034027866546-0.649000999874673 0.612354540438901-0.626669755555824 0.635068273607431-0.648271156154806-6.56450124980984 2.45690029613252 24.8789799014121-4.0780305453045-24.66515085848 1.24011634452836 7.50059529473128-0.68601526247727 0.852920641030323-0.648881695145917 0.883411111777605-0.610637520325497 0.912777733674375-0.571282738016009 0.941020506721543-0.702733768851942 1.30503686273187-0.622398801754287 1.34029225441464-0.541063422625314 1.37181552345555-0.458727631465024 1.39960666985462-0.375391428273417 1.42366569361184-0.291054813050494 1.4439925947263-0.205717785796253 1.460587373198-0.119380346510695 1.47345002902966 0.609890562336659 3.6888008954511-5.67906468137153-24.3464211814544-7.94884429753074 1.85415345324873-1.57593162554622 0.422269606391637-7.81097781900826 2.36867815573441-1.5459010726845 0.524489070793607-7.64770941718598 2.87639643338389-1.51085450008395 0.625383741336009-7.45903909205663 3.37730828619533-1.47055849846583 0.724853324774813-7.24496684361657 3.87141371417238-0.717689621847967 0.398790343547262-0.704207379225409 0.422142272782367-6.97522604683763 4.33861847906155-1.36302064249685 0.911114355028985-6.65435431828519 4.77106319844279-1.29702545714827 0.995746507824151-6.31488709126279 5.18491241935226-1.22717139566885 1.07654506529525-5.95682436575589 5.58016614179087-1.15366201914367 1.15366201914367-5.5801661417936 5.95682436576135-1.07654506528343 1.2271713956552-5.18491241935408 6.31488709125824-0.995746507836884 1.29702545716282-4.77106319844097 6.65435431828428-0.911114355028985 1.36302064249776-4.33861847906155 6.97522604684036-0.422142272778729 0.704207379220861-0.398790343551809 0.717689621857062-3.87141371416874 7.24496684361657-0.724853324765718 1.47055849844492-3.37730828619897 7.45903909205481-0.625383741338737 1.51085450009214-2.8763964333848 7.64770941718416-0.524489070798154 1.54590107268996-2.36867815573351 7.81097781900917-0.422269606387999 1.57593162553985-1.85415345324873 7.94884429752619-0.318729677026568 1.60103413607885-1.33282232592683 8.06130885273706-0.213829042932048 1.62113024917198-0.804684773767804 8.14837148463721-0.107537855958071 1.63596767978834-0.269740796778933 8.21003219323484-0.0134822426298342 0.820932616336904 0.0134822426298342 0.820932616336904 0.269740796778933 8.21003219323393 0.107537855958071 1.63596767978743 0.804684773767804 8.14837148463812 0.213829042932048 1.6211302491738 1.33282232592683 8.06130885273524 0.318729677026568 1.60103413607794 1.85415345324873 7.9488442975271 0.422269606387999 1.57593162553985 2.36867815573351 7.81097781900917 0.524489070798154 1.54590107268905 2.8763964333848 7.64770941718507 0.625383741338737 1.51085450009487 3.37730828619897 7.4590390920539 0.724853324765718 1.4705584984431 3.87141371416874 7.24496684361657 0.398790343551809 0.717689621857062 0.422142272778729 0.704207379220861 4.33861847906155 6.97522604684036 0.911114355028985 1.36302064249594 4.77106319844097 6.65435431828519 0.995746507836884 1.29702545716646 5.18491241935408 6.31488709125733 1.07654506528343 1.22717139565339 5.5801661417936 5.95682436576135 1.15366201914367 1.15366201914367 5.95682436575589 5.58016614179087 1.22717139566885 1.07654506529525 6.31488709126279 5.18491241935226 1.29702545714827 0.995746507824151 6.65435431828519 4.77106319844279 1.36302064249685 0.911114355028076 6.97522604683763 4.33861847906246 0.704207379225409 0.422142272783276 0.717689621847967 0.398790343547262 7.24496684361657 3.87141371417238 1.47055849846583 0.724853324775722 7.45903909205664 3.37730828619442 1.51085450008395 0.625383741335099 7.64770941718598 2.87639643338389 1.5459010726845 0.524489070793607 7.81097781900826 2.36867815573441 1.57593162554258 0.422269606391637 7.94884429753074 1.85415345324964 1.6010341360743 0.318729677025658 8.0613088527316 1.33282232592774 1.62113024916835 0.213829042932048 8.1483714846363 0.804684773769623 1.63596767980198 0.10753785595989 8.21003219323393 0.269740796776205 0.645849366337643 0.0128691522222653 100.112583249993 0.701138652076224v2600.17447443833l0.0140186509246405 0.837103617575849 0.0419464327356991 0.834549748862628 0.0697099344894241 0.831322183621523 0.0973091561858155 0.827420921856174 0.185238865073188 5.63806833765375 0.107537855958071 1.63596767978743 0.804684773767804 8.14837148463903 0.213829042932048 1.6211302491738 7.3960579686136-1.2228325901533 0.848388593753271 0.681007110280916 0.878473379906382 0.64432148267224 0.907459222906482 0.606540551594662 0.935346122753572 0.567664317046365 1.31595043349034 0.708195625562439 1.35175873194873 0.626518527961707 1.38374215202742 0.543812727634759 1.41190069372641 0.460078224577046 1.43623435704575 0.375315018792207 1.45674314198544 0.289523110280243 1.47342704854543 0.202702499037514 1.48628607672572 0.114853185067659 3.71620526097831-0.61442148291826-24.3464211814535 5.67906468137562 21.5955956453945-5.03740502922256 0.218577639585419 0.00112781724055822 1.4523322257773-0.0422177605378238 1.44378285911245-0.126094206170819 1.43168107008859-0.209132038642565 1.41602685870572-0.29133125795579 1.39682022496388-0.372691864105036 1.37406116886297-0.453213857090304 1.34774969040308-0.532897236917052 1.31788578958418-0.611742003582549 0.125-0.0625-3.33544377847647-6.67088755695295 18.1085093629372-1.7882888362974-0.0803920732505503-0.814063467623782-0.133436969681497-0.80706678155002-24.66515085848 4.07803054529813-24.66515085848 4.07803054529813 1.33282232592683 8.06130885273433 0.318729677026568 1.60103413607749 1.85415345324873 7.9488442975271 0.422269606387999 1.57593162553894 2.36867815573351 7.81097781901053 0.524489070798154 1.54590107269041 2.8763964333848 7.64770941718507 0.625383741338737 1.5108545000935 3.37730828619897 7.45903909205481 0.724853324765718 1.47055849844492 3.87141371416874 7.24496684361611 0.398790343551809 0.717689621856607 0.422142272778729 0.704207379220861 4.33861847906155 6.97522604684036 0.911114355028985 1.36302064249776 4.77106319844097 6.65435431828428 0.995746507836884 1.29702545716509 5.18491241935408 6.31488709125688 1.07654506528343 1.22717139565339 5.5801661417936 5.9568243657609 1.15366201914367 1.15366201914276 5.95682436575589 5.58016614179132 1.22717139566521 1.07654506529434 6.31488709126279 5.18491241935317 1.29702545715554 0.995746507826425 6.65435431828519 4.77106319844233 1.36302064249321 0.911114355028076 6.97522604683763 4.33861847906155 0.704207379225409 0.422142272782367 0.717689621847967 0.398790343547262 7.24496684361657 3.87141371417238 1.4705584984622 0.724853324773903 7.45903909205663 3.37730828619578 1.51085450009123 0.625383741338283 7.64770941718598 2.87639643338298 1.54590107268086 0.524489070792697 7.81097781900826 2.36867815573441 1.57593162554258 0.422269606390728 7.94884429753074 1.85415345324964 1.6010341360743 0.318729677026113 8.0613088527316 1.33282232592774 1.62113024916835 0.213829042932048 8.1483714846363 0.804684773769623 1.63596767980198 0.107537855959436 8.21003219323393 0.269740796776205 0.820932616330538 0.01348224262847h1499.8125 0.937499999996362l0.820932616330538-0.01348224262847 8.21003219323393-0.269740796776205 1.63596767980198-0.107537855959436 8.1483714846363-0.804684773769623 1.62113024916835-0.213829042932048 8.0613088527316-1.33282232592774 1.6010341360743-0.318729677026113 7.94884429753074-1.85415345324964 1.57593162554258-0.422269606390728 7.81097781900826-2.36867815573441 1.54590107268086-0.524489070792697 7.64770941718598-2.87639643338298 1.51085450009123-0.625383741338283 7.45903909205663-3.37730828619578 1.4705584984622-0.724853324773903 7.24496684361657-3.87141371417238 0.717689621847967-0.398790343547262 0.704207379225409-0.422142272782367 6.97522604683763-4.33861847906155 1.36302064249321-0.911114355028076 6.65435431828519-4.77106319844233 1.29702545715554-0.995746507826425 6.31488709126279-5.18491241935317 1.22717139566521-1.07654506529434 5.95682436575589-5.58016614179132 1.15366201914367-1.15366201914276 5.5801661417936-5.9568243657609 1.07654506528343-1.22717139565339 5.18491241935408-6.31488709125688 0.995746507829608-1.29702545715782 4.77106319844461-6.65435431828428 0.911114355039899-1.36302064251322 4.33861847905791-6.97522604684036 0.422142272775091-0.704207379212676 0.398790343548171-0.717689621847967 3.87141371417238-7.24496684361611 0.724853324772994-1.47055849846265 3.37730828619533-7.45903909205481 0.625383741335099-1.51085450008441 2.8763964333848-7.64770941718507 0.524489070794516-1.54590107268041 2.36867815573714-7.81097781901053 0.422269606395275-1.57593162555941 1.85415345324509-7.9488442975271 0.31872967702293-1.60103413606703 1.33282232592683-8.06130885273433 0.213829042932048-1.6211302491738 0.804684773767804-8.14837148463903 0.107537855958071-1.63596767978743 0.269740796778933-8.21003219323302 0.0134822426298342-0.820932616336904-0.0134822426298342-0.820932616336904-0.269740796778933-8.21003219323484-0.107537855958071-1.63596767978834-0.804684773767804-8.14837148463721-0.213829042932048-1.62113024917198-1.33282232592683-8.06130885273615-0.31872967702293-1.60103413606794-1.85415345324509-7.9488442975271-0.422269606395275-1.57593162556077-2.36867815573714-7.81097781900917-0.524489070794516-1.54590107267995-2.8763964333848-7.64770941718416-0.625383741335099-1.51085450008304-3.37730828619533-7.45903909205481-0.724853324772994-1.4705584984622-3.87141371417238-7.24496684361657-0.398790343548171-0.717689621848876-0.422142272775091-0.704207379212676-4.33861847905791-6.97522604684036-0.911114355039899-1.36302064251322-4.77106319844461-6.65435431828428-0.995746507829608-1.29702545715554-5.18491241935408-6.31488709125824-1.07654506528343-1.2271713956552-5.5801661417936-5.95682436576135-1.15366201914367-1.15366201914367-5.95682436575589-5.58016614179087-1.22717139566521-1.07654506529434-6.31488709126279-5.18491241935317-1.29702545715554-0.99574650782688-6.65435431828519-4.77106319844188-1.36302064249321-0.911114355027166-6.97522604683763-4.33861847906155-0.704207379225409-0.422142272782367-0.717689621847967-0.398790343546352-7.24496684361657-3.87141371417329-1.47055849846583-0.724853324775722-7.45903909205663-3.37730828619533-1.51085450008759-0.625383741337828-7.64770941718598-2.87639643338207-1.54590107267722-0.524489070790878-7.81097781900826-2.36867815573532-1.57593162554986-0.422269606392547-7.94884429753074-1.85415345324873-1.60103413607067-0.318729677025658-8.0613088527316-1.33282232592774-1.62113024916835-0.213829042932048-8.1483714846363-0.804684773770532-1.63596767980562-0.10753785595989-8.21003219323393-0.269740796775295-0.8209326163269-0.0134822426280152-0.0248138835595455 1.23145791803836E-005-100.91268611644 0.100161475053937v-2594.35708229603l0.203647983609471-0.801360815005864 0.177063084143128-0.807851526375089 0.150303065323214-0.813680899442261 0.12336792714882-0.818848934212838 0.0962576696210817-0.823355630683182 0.0689722927386356-0.827200988855111 0.0415117965028458-0.830385008727717 0.0138761809128027-0.832907690301909-0.0134822426298342-0.820932616336904-0.269740796778933-8.21003219323484-0.107537855958071-1.63596767978834-0.804684773767804-8.14837148463721-0.213829042932048-1.62113024917198-1.33282232592683-8.06130885273706-0.31872967702293-1.60103413606885-1.85415345324509-7.94884429752619-0.422269606395275-1.57593162555986-2.36867815573714-7.81097781900917-0.524489070794516-1.54590107267995-2.8763964333848-7.64770941718416-0.625383741335099-1.51085450008304-3.37730828619533-7.45903909205481-0.724853324772994-1.4705584984622-3.87141371417238-7.24496684361657-0.398790343548171-0.717689621848876-0.422142272775091-0.704207379212676-4.33861847905791-6.97522604684036-0.911114355039899-1.36302064251322-4.77106319844461-6.65435431828428-0.995746507829608-1.29702545715554-5.18491241935408-6.31488709125824-1.07654506528343-1.2271713956552-5.5801661417936-5.95682436576135-1.15366201914367-1.15366201914367-5.95682436575589-5.58016614179087-1.22717139566885-1.07654506529525-6.31488709126279-5.18491241935226-1.29702545714827-0.995746507824151-6.65435431828519-4.77106319844279-1.36302064249685-0.911114355028985-6.97522604683763-4.33861847906155-0.704207379225409-0.422142272782367-0.717689621847967-0.398790343547262-7.24496684361657-3.87141371417238-1.47055849846583-0.724853324774813-7.45903909205663-3.37730828619533z"/>
          <dr3d:rotate draw:style-name="gr101" draw:layer="layout" svg:viewBox="312.65625 -4250.125 187.59375 125.125" svg:d="M500-4125l0.25-0.0625-0.269740796778933-8.21003219323393-0.804684773767804-8.14837148463812-1.33282232592683-8.06130885273615-1.85415345324873-7.94884429752619-2.36867815573351-7.81097781901008-2.8763964333848-7.64770941718416-3.37730828619533-7.45903909205481-3.87141371417238-7.24496684361657-4.33861847905791-6.97522604684036-4.77106319844461-6.65435431828428-5.18491241935408-6.31488709125733-5.5801661417936-5.95682436576135-5.95682436575589-5.58016614179178-6.31488709126279-5.18491241935226-6.65435431828519-4.77106319844279-6.97522604683763-4.33861847906155-7.24496684361657-3.87141371417238-7.45903909205663-3.37730828619533-7.64770941718598-2.87639643338298-7.81097781900826-2.36867815573441-7.94884429753074-1.85415345324964-8.0613088527316-1.33282232592774-8.1483714846363-0.804684773769623-8.21003219323393-0.269740796776205-4.10501609661515 0.134870398387648-4.07418574232361 0.402342386885721-4.0306544263658 0.666411162963414-3.97442214876355 0.927076726624364-3.90548890950595 1.18433907786675-3.82385470859299 1.4381982166924-3.72951954602468 1.68865414309857-3.62248342180828 1.93570685708528-3.48761302341882 2.16930923953078-3.32717715913896 2.3855315992223-3.1574435456314 2.59245620967613-2.97841218288158 2.79008307089589-2.7900830708968 2.97841218287977-2.59245620967704 3.15744354562867-2.38553159921867 3.32717715914168-2.1693092395326 3.48761302342064-1.93570685708983 3.62248342180828-1.68865414309767 3.7295195460274-1.43819821668876 3.82385470859299-1.18433907786675 3.90548890950504-0.927076726624364 3.97442214876264-0.666411162961595 4.03065442636762-0.402342386885721 4.07418574231906-0.134870398389467 4.10501609661696 0.134870398389467 4.10501609661696 0.402342386885721 4.07418574231906 0.666411162961595 4.03065442636762 0.927076726624364 3.97442214876264 1.18433907786675 3.90548890950504 1.43819821668876 3.82385470859299 1.68865414309767 3.7295195460274 1.93570685708983 3.62248342180828 2.1693092395326 3.48761302342064 2.38553159921867 3.32717715914168 2.59245620967704 3.15744354562867 2.7900830708968 2.97841218287977 2.97841218288158 2.79008307089589 3.1574435456314 2.59245620967613 3.32717715913896 2.3855315992223 3.48761302341882 2.16930923953078 3.62248342180828 1.93570685708528 3.72951954602468 1.68865414309857 3.82385470859299 1.4381982166924 3.90548890950595 1.18433907786675 3.97442214876355 0.927076726624364 4.0306544263658 0.666411162963414 4.07418574232361 0.402342386885721 4.10501609661515 0.134870398387648z"/>
          <dr3d:rotate draw:style-name="gr102" draw:layer="layout" svg:viewBox="287.656250000004 -4275.125 237.59375 175.125" svg:d="M500.000000000004-4100l1.53087484543516-0.046915484335841 1.52370674695908-0.140395598591567 1.51226360723945-0.233349431218812 1.49654542627627-0.325776982220305 0.25-0.0625 0.841731254681804-0.22609281788209 0.832584137646848-0.255050464865235 0.822702710140788-0.283711160962412 0.812086972163513-0.312074906178168 0.800736923715022-0.340141700506138 0.788652564795314-0.36791154394632 0.775833895404446-0.395384436505083 0.762280915542306-0.422560378176968 1.39434803535028-0.867290050787233 1.33020576077638-0.953735771802712 1.26234624512904-1.0364642517452 1.1907694884078-1.11547549061288 1.11547549061311-1.19076948840848 1.03646425174475-1.26234624512836 0.953735771802712-1.33020576077615 0.867290050787005-1.39434803535005 0.773895794937062-1.44826923410619 0.67512409519145-1.4910622872676 0.574991790781269-1.52877749468917 0.473498881706064-1.56141485637363 0.370645367965835-1.58897437231917 0.26643124956081-1.61145604252579 0.160856526490647-1.6288598669953 0.0539211987558019-1.64118584572316-0.0134822426298342-0.820932616336904-0.269740796778933-8.21003219323484-0.107537855958071-1.63596767978834-0.804684773767804-8.14837148463721-0.213829042932048-1.62113024917198-1.33282232592683-8.06130885273706-0.318729677026568-1.60103413607976-1.85415345324873-7.94884429752528-0.422269606387999-1.57593162553712-2.36867815573351-7.81097781901099-0.524489070798154-1.54590107269178-2.8763964333848-7.64770941718416-0.625383741335099-1.51085450008486-3.37730828619533-7.4590390920539-0.724853324772994-1.47055849846038-3.87141371417238-7.24496684361657-0.398790343548171-0.717689621848876-0.422142272775091-0.704207379211766-4.33861847905791-6.97522604684127-0.911114355039899-1.36302064251504-4.77106319844461-6.65435431828337-0.995746507829608-1.29702545715645-5.18491241935408-6.31488709125733-1.07654506528706-1.22717139565884-5.58016614179724-5.95682436576135-1.15366201913275-1.15366201913184-5.95682436575225-5.58016614179178-1.22717139567249-1.07654506530071-6.31488709126279-5.18491241935317-1.29702545715554-0.99574650782688-6.65435431828519-4.77106319844188-1.36302064249321-0.911114355027166-6.97522604683763-4.33861847906155-0.704207379225409-0.422142272782367-0.717689621847967-0.398790343546352-7.24496684361657-3.87141371417329-1.47055849846583-0.724853324776632-7.45903909205663-3.37730828619442-1.51085450008395-0.625383741335099-7.64770941718598-2.87639643338389-1.5459010726845-0.524489070793607-7.81097781900826-2.36867815573441-1.57593162554258-0.422269606391637-7.94884429753074-1.85415345324964-1.6010341360743-0.318729677025658-8.0613088527316-1.33282232592683-1.62113024916835-0.213829042932048-8.1483714846363-0.804684773770532-1.63596767980562-0.10753785595989-8.21003219323757-0.269740796775295-0.8209326163269-0.0134822426280152-0.8209326163269 0.0134822426280152-4.10501609661151 0.134870398387648-1.63596767980198 0.10753785595989-4.07418574232361 0.402342386884811-1.62113024917562 0.213829042932048-4.0306544263658 0.666411162964323-1.60103413607067 0.318729677025658-3.97442214876355 0.927076726624364-1.57593162553894 0.422269606389818-3.90548890950595 1.18433907786675-1.54590107269178 0.524489070796335-3.82385470859299 1.4381982166924-1.51085450009123 0.625383741339647-3.72951954602468 1.68865414309767-1.47055849845128 0.724853324767537-3.62248342180828 1.93570685708528-0.717689621851605 0.39879034354999-0.704207379225409 0.422142272782367-3.48761302341882 2.16930923953078-1.36302064251504 0.911114355041718-3.32717715913896 2.38553159922321-1.29702545712644 0.99574650780869-3.1574435456314 2.59245620967522-1.2271713956543 1.07654506528161-2.97841218288522 2.7900830708968-1.15366201917277 1.15366201916913-2.79008307089316 2.97841218287977-1.07654506527251 1.22717139564429-2.59245620967704 3.15744354562867-0.995746507840522 1.297025457171-2.38553159921867 3.32717715914168-0.911114355021709 1.36302064248503-2.1693092395326 3.48761302342064-0.422142272782367 0.704207379227228-0.398790343537257 0.717689621831596-1.93570685708983 3.62248342180828-0.724853324783908 1.47055849847948-1.68865414309767 3.7295195460274-0.625383741342375 1.51085450010396-1.43819821668876 3.82385470859299-0.524489070790878 1.54590107266813-1.18433907786675 3.90548890950413-0.422269606387999 1.57593162553985-0.927076726624364 3.97442214876264-0.318729677030206 1.60103413608977-0.666411162961595 4.03065442636762-0.21382904292841 1.62113024915197-0.402342386885721 4.07418574231997-0.107537855958071 1.63596767979834-0.134870398389467 4.10501609661696-0.0134822426298342 0.820932616336904 0.0134822426298342 0.820932616337814 0.134870398389467 4.10501609661606 0.107537855958071 1.63596767979743 0.402342386885721 4.07418574231997 0.21382904292841 1.62113024915197 0.666411162961595 4.03065442636762 0.318729677030206 1.60103413609068 0.927076726624364 3.97442214876173 0.422269606387999 1.57593162553712 1.18433907786675 3.90548890950504 0.524489070790878 1.54590107266995 1.43819821668876 3.82385470859299 0.625383741342375 1.51085450010214 1.68865414309767 3.72951954602831 0.724853324783908 1.4705584984813 1.93570685708983 3.62248342180828 0.398790343537257 0.717689621831596 0.422142272786004 0.704207379229956 2.1693092395326 3.48761302341973 0.911114355018071 1.3630206424823 2.38553159921867 3.32717715914168 0.995746507836884 1.29702545716827 2.59245620967704 3.15744354562958 1.07654506527615 1.22717139564702 2.79008307089316 2.97841218287977 1.15366201917277 1.15366201917186 2.97841218288522 2.79008307089589 1.2271713956543 1.07654506527888 3.1574435456314 2.59245620967522 1.29702545712644 0.99574650780869 3.32717715913896 2.38553159922321 1.36302064251504 0.911114355041718 3.48761302341882 2.16930923953078 0.704207379225409 0.422142272782367 0.717689621851605 0.39879034354999 3.62248342180828 1.93570685708528 1.47055849844764 0.724853324765718 3.72951954602468 1.68865414309857 1.51085450010214 0.625383741343285 3.82385470859299 1.43819821669149 1.5459010726845 0.524489070794516 3.90548890950595 1.18433907786675 1.57593162553894 0.422269606389818 3.97442214876355 0.927076726624364 1.60103413607067 0.318729677025658 4.0306544263658 0.666411162964323 1.62113024917562 0.213829042932048 4.07418574232361 0.402342386884811 1.6359676797947 0.107537855958981 4.10501609661151 0.134870398388557 0.808413839735295 0.013479108233696 124.812500000004 0.0625zM342.696166328937-4206.35263024126l1.3022862477228-2.09369434058044 1.43096238699582-1.99580897237593 1.55513414808229-1.89405254372923 1.67376816802062-1.78674662233607 1.78674662227422-1.67376816796241 1.89405254374287-1.55513414809047 1.99580897241322-1.43096238702765 2.0936943404995-1.30228624767187 2.17466014377715-1.16204936281974 2.23715426519266-1.01294007768138 2.29381195040332-0.862730544936312 2.34289906467893-0.710483881042819 2.3842520490507-0.556152442379243 2.4178646930377-0.399759406670455 2.44390246466719-0.241345292811275 2.46433561050435-0.0809658032339939 6.56935170712313 0.215836201621642 6.51808820700171 0.643687679698815 6.44851911938167 1.06617056962932 6.35867419783244 1.48322916900815 6.24838797416669 1.89482295890593 6.11766665899995 2.30092876162871 5.96667381126099 2.7015942207945 5.79714356552722 3.09775621987774 5.58130736396561 3.47159548723175 5.32298613151215 3.81649398621448 5.05149608939246 4.14759035778206 4.76515880515944 4.46385123887194 4.46385123891741 4.76515880521129 4.1475903577666 5.05149608936517 3.8164939862254 5.3229861315267 3.47159548719719 5.58130736391831 3.09775621990775 5.79714356558543 2.7015942207945 5.96667381125099 2.30092876161143 6.11766665895266 1.8948229589223 6.24838797422763 0.219995894247404 0.943132892486574-96.4432480640971-0.0482940651299941-2.88117030330614-0.0946609166658163-2.44390246468174-0.241345292812184-2.4178646930377-0.399759406670455-2.3842520490507-0.556152442379243-2.34289906469348-0.710483881048276-2.2938119503815-0.862730544925398-2.2371542651963-1.01294007768502-2.17466014378078-1.16204936282156-2.0936943404995-1.30228624767187-1.99580897241322-1.43096238702674-1.89405254371741-1.55513414807047-1.78674662232515-1.6737681680097-1.67376816798787-1.78674662229878-1.55513414809684-1.89405254375288-1.43096238700673-1.99580897238684-1.3022862476937-2.09369434053497-1.16204936280337-2.17466014373895-1.01294007768229-2.23715426519539-0.862730544919032-2.29381195036694-0.710483881062828-2.34289906474169-0.55615244236833-2.38425204900796-0.399759406675003-2.41786469306226-0.241345292815822-2.44390246469993-0.080965803230356-2.46433561047888 0.080965803230356-2.4643356104616 0.241345292815822-2.44390246470812 0.399759406675003-2.41786469306317 0.556152442364692-2.38425204898613 0.710483881070104-2.34289906476533 0.862730544911756-2.29381195034966 1.01294007768956-2.23715426521449z"/>
          <dr3d:rotate draw:style-name="gr103" draw:layer="layout" svg:viewBox="-0.0000000000000200395255944841 -7001 250.125 250.125" svg:d="M250-6875l0.125-0.9375-0.269740796778933-8.21003219323393-0.804684773767804-8.14837148463812-1.33282232592683-8.06130885273615-1.85415345324873-7.94884429752619-2.36867815573351-7.81097781901008-2.8763964333848-7.64770941718416-3.37730828619533-7.45903909205481-3.87141371417238-7.24496684361657-4.33861847905791-6.97522604684036-4.77106319844461-6.65435431828428-5.18491241935408-6.31488709125733-5.5801661417936-5.95682436576135-5.95682436575589-5.58016614179178-6.31488709126279-5.18491241935226-6.65435431828519-4.77106319844279-6.97522604683763-4.33861847906155-7.24496684361657-3.87141371417238-7.45903909205663-3.37730828619533-7.64770941718598-2.87639643338298-7.81097781900826-2.36867815573441-7.94884429753074-1.85415345324964-8.0613088527316-1.33282232592774-8.1483714846363-0.804684773769623-8.21003219323393-0.269740796776205-8.21003219323393 0.269740796776205-8.1483714846363 0.804684773769623-8.0613088527316 1.33282232592774-7.94884429753074 1.85415345324964-7.81097781900826 2.36867815573441-7.64770941718598 2.87639643338298-7.45903909205663 3.37730828619533-7.24496684361657 3.87141371417238-6.97522604683763 4.33861847906155-6.65435431828519 4.77106319844279-6.31488709126279 5.18491241935226-5.95682436575589 5.58016614179178-5.5801661417936 5.95682436576135-5.18491241935408 6.31488709125733-4.77106319844461 6.65435431828428-4.33861847905791 6.97522604684036-3.87141371417238 7.24496684361657-3.37730828619533 7.45903909205481-2.8763964333848 7.64770941718416-2.36867815573351 7.81097781901008-1.85415345324873 7.94884429752619-1.33282232592683 8.06130885273615-0.804684773767804 8.14837148463812-0.269740796778933 8.21003219323393 0.269740796778933 8.21003219323393 0.804684773767804 8.14837148463812 1.33282232592683 8.06130885273615 1.85415345324873 7.94884429752619 2.36867815573351 7.81097781901008 2.8763964333848 7.64770941718416 3.37730828619533 7.45903909205481 3.87141371417238 7.24496684361657 4.33861847905791 6.97522604684036 4.77106319844461 6.65435431828428 5.18491241935408 6.31488709125733 5.5801661417936 5.95682436576135 5.95682436575589 5.58016614179178 6.31488709126279 5.18491241935226 6.65435431828519 4.77106319844279 6.97522604683763 4.33861847906155 7.24496684361657 3.87141371417238 7.45903909205663 3.37730828619533 7.64770941718598 2.87639643338298 7.81097781900826 2.36867815573441 7.94884429753074 1.85415345324964 8.0613088527316 1.33282232592774 8.1483714846363 0.804684773769623 8.21003219323393 0.269740796776205 4.10501609661515-0.134870398387648 4.07418574232361-0.402342386885721 4.0306544263658-0.666411162963414 3.97442214876355-0.927076726624364 3.90548890950595-1.18433907786675 3.82385470859299-1.4381982166924 3.72951954602468-1.68865414309857 3.62248342180828-1.93570685708528 3.48761302341882-2.16930923953078 3.32717715913896-2.3855315992223 3.1574435456314-2.59245620967613 2.97841218288158-2.79008307089589 2.7900830708968-2.97841218287977 2.59245620967704-3.15744354562867 2.38553159921867-3.32717715914168 2.1693092395326-3.48761302342064 1.93570685708983-3.62248342180828 1.68865414309767-3.7295195460274 1.43819821668876-3.82385470859299 1.18433907786675-3.90548890950504 0.927076726624364-3.97442214876264 0.666411162961595-4.03065442636762 0.402342386885721-4.07418574231906 0.134870398389467-4.10501609661696-0.134870398389467-4.10501609661696-0.402342386885721-4.07418574231906-0.666411162961595-4.03065442636762-0.927076726624364-3.97442214876264-1.18433907786675-3.90548890950504-1.43819821668876-3.82385470859299-1.68865414309767-3.7295195460274-1.93570685708983-3.62248342180828-2.1693092395326-3.48761302342064-2.38553159921867-3.32717715914168-2.59245620967704-3.15744354562867-2.7900830708968-2.97841218287977-2.97841218288158-2.79008307089589-3.1574435456314-2.59245620967613-3.32717715913896-2.3855315992223-3.48761302341882-2.16930923953078-3.62248342180828-1.93570685708528-3.72951954602468-1.68865414309857-3.82385470859299-1.4381982166924-3.90548890950595-1.18433907786675-3.97442214876355-0.927076726624364-4.0306544263658-0.666411162963414-4.07418574232361-0.402342386885721-4.10501609661515-0.134870398387648z"/>
          <dr3d:rotate draw:style-name="gr104" draw:layer="layout" svg:viewBox="-25 -7026 300.125 300.125" svg:d="M250-6850l1.64118584572407-0.053921198756143 1.62885986699428-0.160856526490534 1.61145604252596-0.266431249559901 1.58897437231911-0.370645367966063 1.56141485637363-0.473498881707201 1.52877749468973-0.574991790780587 1.49106228726714-0.675124095191677 1.44826923410608-0.773895794936834 1.39434803535028-0.867290050787233 1.33020576077644-0.953735771802712 1.26234624512892-1.0364642517452 1.19076948840785-1.11547549061288 1.11547549061305-1.19076948840848 1.03646425174475-1.26234624512836 0.953735771802712-1.33020576077615 0.867290050787062-1.39434803535005 0.586075132993528-1.07508087557471 0.531824295573301-1.1004863363014 0.476867829693617-1.12381870940044 0.421205735354477-1.14507799487001 0.364838012555936-1.16426419271011 0.307764661297995-1.18137730291892 0.249985681580597-1.19641732549917 0.191501073403742-1.20938426044995 0.125-0.9375 0.0958770559630011-0.822956643883117 0.0685395570642413-0.82545491660585 0.0411568712845565-0.827272386931327 0.0137289986239466-0.828409054855001-0.0134822426298342-0.820932616336904-0.269740796778933-8.21003219323393-0.107537855958071-1.63596767978743-0.804684773767804-8.14837148463812-0.213829042932048-1.62113024917289-1.33282232592683-8.06130885273615-0.31872967702293-1.60103413606885-1.85415345324509-7.94884429752619-0.422269606395275-1.57593162555895-2.36867815573714-7.81097781901008-0.524489070794516-1.54590107268086-2.8763964333848-7.64770941718416-0.625383741335099-1.51085450008304-3.37730828619533-7.45903909205481-0.724853324772994-1.4705584984622-3.87141371417238-7.24496684361657-0.398790343548171-0.717689621848876-0.422142272775091-0.704207379212676-4.33861847905791-6.97522604684036-0.911114355039899-1.36302064251322-4.77106319844461-6.65435431828428-0.995746507829608-1.29702545715736-5.18491241935408-6.31488709125733-1.07654506528343-1.22717139565339-5.5801661417936-5.95682436576135-1.15366201914003-1.15366201914276-5.95682436575589-5.58016614179178-1.22717139567249-1.07654506529616-6.31488709126279-5.18491241935226-1.29702545714827-0.995746507824151-6.65435431828519-4.77106319844279-1.36302064249685-0.911114355028985-6.97522604683763-4.33861847906155-0.704207379225409-0.422142272782367-0.717689621847967-0.398790343547262-7.24496684361657-3.87141371417238-1.47055849846583-0.724853324774813-7.45903909205663-3.37730828619533-1.51085450008759-0.625383741336918-7.64770941718598-2.87639643338298-1.54590107268086-0.524489070792697-7.81097781900826-2.36867815573441-1.57593162554258-0.422269606391637-7.94884429753074-1.85415345324964-1.6010341360743-0.318729677025658-8.0613088527316-1.33282232592774-1.62113024916835-0.213829042932048-8.1483714846363-0.804684773769623-1.63596767980198-0.10753785595989-8.21003219323393-0.269740796776205-0.820932616330538-0.0134822426280152-0.820932616330538 0.0134822426280152-8.21003219323393 0.269740796776205-1.63596767980198 0.10753785595989-8.1483714846363 0.804684773769623-1.62113024916835 0.213829042932048-8.0613088527316 1.33282232592774-1.6010341360743 0.318729677025658-7.94884429753074 1.85415345324964-1.57593162554258 0.422269606391637-7.81097781900826 2.36867815573441-1.54590107268086 0.524489070792697-7.64770941718598 2.87639643338298-1.51085450008759 0.625383741336918-7.45903909205663 3.37730828619533-1.47055849846583 0.724853324774813-7.24496684361657 3.87141371417238-0.717689621847967 0.398790343547262-0.704207379225409 0.422142272782367-6.97522604683763 4.33861847906155-1.36302064249685 0.911114355028985-6.65435431828519 4.77106319844279-1.29702545714827 0.995746507824151-6.31488709126279 5.18491241935226-1.22717139567249 1.07654506529616-5.95682436575589 5.58016614179178-1.15366201914003 1.15366201914276-5.5801661417936 5.95682436576135-1.07654506528343 1.22717139565339-5.18491241935408 6.31488709125733-0.995746507836884 1.29702545716464-4.77106319844097 6.65435431828428-0.911114355028985 1.36302064249776-4.33861847906155 6.97522604684036-0.422142272778729 0.704207379220861-0.398790343551809 0.717689621857062-3.87141371416874 7.24496684361657-0.724853324765718 1.47055849844492-3.37730828619897 7.45903909205481-0.625383741338737 1.51085450009214-2.8763964333848 7.64770941718416-0.524489070798154 1.54590107269087-2.36867815573351 7.81097781901008-0.422269606387999 1.57593162553894-1.85415345324873 7.94884429752619-0.318729677026568 1.60103413607885-1.33282232592683 8.06130885273615-0.213829042932048 1.62113024917289-0.804684773767804 8.14837148463812-0.107537855958071 1.63596767978743-0.269740796778933 8.21003219323393-0.0134822426298342 0.820932616336904 0.0134822426298342 0.820932616336904 0.269740796778933 8.21003219323393 0.107537855958071 1.63596767978743 0.804684773767804 8.14837148463812 0.213829042932048 1.62113024917289 1.33282232592683 8.06130885273615 0.318729677026568 1.60103413607885 1.85415345324873 7.94884429752619 0.422269606387999 1.57593162553803 2.36867815573351 7.81097781901099 0.524489070798154 1.54590107269269 2.8763964333848 7.64770941718325 0.625383741338737 1.51085450009123 3.37730828619897 7.45903909205481 0.724853324765718 1.47055849844492 3.87141371416874 7.24496684361657 0.398790343551809 0.717689621857062 0.422142272778729 0.704207379220861 4.33861847906155 6.97522604684036 0.911114355028985 1.36302064249776 4.77106319844097 6.65435431828428 0.995746507836884 1.29702545716464 5.18491241935408 6.31488709125733 1.07654506528343 1.22717139565339 5.5801661417936 5.95682436576135 1.15366201914003 1.15366201914276 5.95682436575589 5.58016614179178 1.22717139567249 1.07654506529616 6.31488709126279 5.18491241935226 1.29702545714827 0.995746507824151 6.65435431828519 4.77106319844279 1.36302064249685 0.911114355028985 6.97522604683763 4.33861847906155 0.704207379225409 0.422142272782367 0.717689621847967 0.398790343547262 7.24496684361657 3.87141371417238 1.47055849846583 0.724853324774813 7.45903909205664 3.37730828619533 1.51085450008759 0.625383741336918 7.64770941718598 2.87639643338298 1.54590107268086 0.524489070792697 7.81097781900826 2.36867815573441 1.57593162554258 0.422269606391637 7.94884429753074 1.85415345324964 1.6010341360743 0.318729677025658 8.0613088527316 1.33282232592774 1.62113024916835 0.213829042932048 8.1483714846363 0.804684773769623 1.63596767980198 0.10753785595989 8.21003219323393 0.269740796776205 0.820932616330538 0.0134822426280152 0.8209326163269-0.0134822426280152 4.10501609661515-0.134870398387648 1.63596767980562-0.10753785595989 4.07418574232361-0.402342386885721 1.62113024916835-0.213829042932048 4.0306544263658-0.666411162963414 1.6010341360743-0.318729677025658 3.97442214876355-0.927076726624364 1.57593162553894-0.422269606389818 3.90548890950595-1.18433907786675 1.54590107269178-0.524489070796335 3.82385470859299-1.4381982166924 1.51085450009487-0.625383741341466 3.72951954602468-1.68865414309857 1.47055849844764-0.724853324765718 3.62248342180828-1.93570685708528 0.717689621851605-0.39879034354999 0.704207379225409-0.422142272782367 3.48761302341882-2.16930923953078 1.3630206425114-0.91111435503899 3.32717715913896-2.3855315992223 1.29702545713371-0.995746507814147 3.1574435456314-2.59245620967613 1.22717139566157-1.07654506528615 2.97841218288158-2.79008307089589 1.15366201915094-1.15366201915003 2.7900830708968-2.97841218287977 1.07654506527251-1.22717139564338 2.59245620968068-3.15744354562867 0.99574650786235-1.29702545719829 2.38553159921503-3.32717715914168 0.911114354999882-1.3630206424541 2.16930923953623-3.48761302342064 0.42214227279328-0.704207379243599 0.398790343548171-0.717689621848876 1.93570685708619-3.62248342180828 0.724853324765718-1.4705584984431 1.6886541431013-3.7295195460274 0.625383741356927-1.51085450014307 1.43819821668512-3.82385470859299 0.524489070783602-1.54590107264994 1.18433907786675-3.90548890950504 0.422269606387999-1.57593162553803 0.927076726624364-3.97442214876264 0.318729677030206-1.60103413608977 0.666411162961595-4.03065442636762 0.21382904292841-1.62113024915107 0.402342386885721-4.07418574231906 0.107537855958071-1.63596767979925 0.134870398389467-4.10501609661696 0.0134822426298342-0.820932616336904-0.0134822426298342-0.820932616336904-0.134870398389467-4.10501609661696-0.107537855958071-1.63596767979925-0.402342386885721-4.07418574231906-0.21382904292841-1.62113024915107-0.666411162961595-4.03065442636762-0.318729677030206-1.60103413608977-0.927076726624364-3.97442214876264-0.422269606387999-1.57593162553803-1.18433907786675-3.90548890950504-0.524489070783602-1.54590107264994-1.43819821668512-3.82385470859299-0.625383741356927-1.51085450014307-1.22700603502744-2.70993501506655 45.4246267257513 0.340855128007206zM137.115753881943-6777.87719634352l-2.34289906467893 0.710483881042819-2.38425204905798 0.556152442381062-2.41786469301223 0.399759406665908-2.44390246469629 0.241345292814003-2.46433561049344 0.0809658032330844-6.56935170712313-0.215836201621642-6.51808820700171-0.643687679697905-6.44851911938167-1.06617056963023-6.35867419783244-1.48322916900815-6.2483879741776-1.89482295890866-6.11766665899631-2.30092876162598-5.96667381122825-2.70159422078268-5.7971435655636-3.09775621989593-5.58130736394378-3.47159548721811-5.32298613155217-3.81649398624177-5.05149608933061-4.14759035773295-4.76515880522129-4.46385123892742-4.46385123887376-4.76515880516763-4.1475903577666-5.05149608936608-3.81649398623267-5.32298613153671-3.47159548722266-5.58130736395651-3.09775621988229-5.7971435655445-2.70159422079814-5.96667381125553-2.30092876161507-6.11766665896266-1.89482295892594-6.24838797422763-1.48322916899633-6.35867419779061-1.06617056962932-6.44851911938713-0.643687679697905-6.5180882070199-0.215836201623461-6.56935170710676 0.215836201623461-6.56935170710585 0.643687679697905-6.51808820702172 1.06617056962932-6.4485191193844 1.48322916899633-6.35867419779152 1.89482295892594-6.24838797423581 2.30092876161143-6.11766665894811 2.70159422080178-5.96667381126372 3.09775621988229-5.7971435655445 3.47159548722266-5.58130736395469 3.81649398623267-5.32298613153853 4.14759035776297-5.05149608936335 4.4638512388774-4.76515880516854 4.76515880522129-4.46385123892924 5.05149608933061-4.14759035773113 5.32298613155217-3.81649398624268 5.58130736394378-3.47159548721811 5.7971435655636-3.09775621989593 5.96667381123189-2.70159422078268 6.11766665899268-2.30092876162598 6.2483879741776-1.89482295890866 6.35867419783244-1.48322916900815 6.44851911938167-1.06617056963023 6.51808820700171-0.643687679697905 6.5693517071195-0.215836201621642 6.56935170711951 0.215836201621642 6.51808820700171 0.643687679697905 6.44851911938167 1.06617056963023 6.35867419783244 1.48322916900815 6.2483879741776 1.89482295890866 6.11766665899631 2.30092876162689 5.96667381122825 2.70159422078177 5.7971435655636 3.09775621989593 5.58130736394742 3.47159548721993 5.32298613154853 3.81649398623995 5.05149608933061 4.14759035773113 4.76515880522129 4.46385123893015 4.4638512388774 4.76515880516763 4.14759035778116 5.05149608938609 3.81649398621448 5.32298613151124 3.47159548721174 5.5813073639365 3.09775621990411 5.79714356558361 2.70159422078723 5.96667381123552 2.30092876161871 6.11766665897085 1.89482295891503 6.24838797419943 0.378332987165777 1.62193156253306-96.8308313340603-0.72659453227152-0.187588515764219-0.000703798931681376-1.64118584572405 0.053921198756143-1.62885986699429 0.160856526490534-1.61145604252597 0.266431249559901-1.5889743723191 0.370645367966063-1.56141485637367 0.473498881707201-1.52877749468969 0.574991790780587-1.49106228726716 0.675124095191677-1.44826923410606 0.773895794936834-1.39434803535028 0.867290050787233-1.33020576077644 0.953735771802712-1.26234624512895 1.0364642517452-1.19076948840782 1.11547549061288-1.11547549061308 1.19076948840848-1.03646425174472 1.26234624512836-0.953735771802712 1.33020576077615-0.867290050787062 1.39434803535005-0.773895794936976 1.44826923410619-0.675124095191592 1.4910622872676-0.574991790781269 1.52877749468917-0.473498881706007 1.56141485637363-0.370645367965835 1.58897437231917-0.266431249560753 1.61145604252579-0.160856526490733 1.6288598669953-0.0539211987557735 1.64118584572316 0.0539211987557735 1.64118584572316 0.160856526490733 1.6288598669953 0.266431249560753 1.61145604252579 0.370645367965835 1.58897437231917 0.473498881706007 1.56141485637363 0.574991790781269 1.52877749468917 0.675124095191592 1.4910622872676 0.773895794936976 1.44826923410619 0.867290050787062 1.39434803535005 0.953735771802712 1.33020576077615 1.03646425174472 1.26234624512836 1.11547549061308 1.19076948840848 1.19076948840782 1.11547549061288 1.26234624512895 1.0364642517452 1.33020576077644 0.953735771802712 1.39434803535028 0.867290050787233 1.35533537123 0.727851892295803 1.39353026990297 0.641410460402767 1.42756315520076 0.55378023596495 1.45743402712337 0.464961218978715 1.4831428856708 0.37495340944588 1.50468973084305 0.283756807365535 1.52207456264013 0.191371412740409 1.53529738106202 0.0977972255668647 3.28526822682397 0.107937563248015 2.44390246469628 0.241345292814003 2.41786469301223 0.399759406665908 2.38425204906162 0.556152442381972 2.34289906467893 0.710483881042819 2.29381195040332 0.862730544935403 2.23715426518902 1.01294007768138 2.17466014375896 1.16204936281156 2.0936943405286 1.30228624768824 1.9958089724023 1.43096238701946 1.89405254371013 1.55513414806501 1.78674662232515 1.67376816801152 1.67376816802062 1.78674662233243 1.55513414807501 1.89405254372014 1.43096238699945 1.99580897238047 1.30228624768279 2.09369434051587 1.16204936281429 2.17466014376168 1.01294007770048 2.23715426523268 0.862730544897204 2.2938119503151 0.710483881070104 2.34289906476715 0.55615244236833 2.38425204899886 0.399759406671365 2.41786469306044 0.24134529281946 2.44390246471812 0.080965803230356 2.46433561045978-0.080965803230356 2.46433561046615-0.241345292815822 2.4439024647063-0.399759406675003 2.41786469306044-0.55615244236833 2.38425204900432-0.710483881066466 2.34289906476351-0.862730544900842 2.29381195031783-1.01294007770412 2.23715426524177-1.1620493627961 2.17466014373167-1.30228624769734 2.09369434053315-1.43096238701401 1.99580897240412-1.55513414806046 1.89405254370195-1.67376816802062 1.78674662233152-1.78674662232515 1.67376816801152-1.89405254371013 1.55513414806501-1.99580897241322 1.43096238702583-2.0936943404995 1.30228624767278-2.17466014378078 1.16204936282156-2.23715426518902 1.01294007768138z"/>
          <dr3d:rotate draw:style-name="gr105" draw:layer="layout" svg:viewBox="375 -4125.0625 125.25 125.0625" svg:d="M375-4000h0.1875l8.21003219323393-0.269740796776205 8.1483714846363-0.804684773769623 8.0613088527316-1.33282232592774 7.94884429753074-1.85415345324964 7.81097781900826-2.36867815573441 7.64770941718598-2.87639643338343 7.45903909205663-3.37730828619578 7.24496684361657-3.87141371417192 6.97522604683763-4.33861847906155 6.65435431828519-4.77106319844233 6.31488709126279-5.18491241935317 5.95682436575589-5.58016614179178 5.5801661417936-5.95682436576044 5.18491241935408-6.31488709125733 4.77106319844461-6.65435431828428 4.33861847905791-6.97522604684036 3.87141371417238-7.24496684361566 3.37730828619533-7.45903909205481 2.8763964333848-7.64770941718552 2.36867815573351-7.81097781901008 1.85415345324873-7.94884429752665 1.33282232592683-8.06130885273524 0.804684773767804-8.14837148463812 0.269740796778933-8.21003219323393z"/>
          <dr3d:rotate draw:style-name="gr106" draw:layer="layout" svg:viewBox="374.366567383669 -4125.88343261634 150.869950373697 150.883432616337" svg:d="M374.999999999996-4000v25h0.1875l0.8209326163269-0.01348224262847 8.21003219323757-0.26974079677575 1.63596767980562-0.107537855959436 8.1483714846363-0.804684773769623 1.62113024917198-0.213829042932503 8.06130885272796-1.33282232592819 1.60103413606703-0.318729677024749 7.94884429753438-1.85415345324918 1.57593162554986-0.422269606392092 7.81097781900826-2.36867815573487 1.54590107268086-0.524489070793607 7.64770941718234-2.87639643338298 1.51085450008759-0.625383741336918 7.45903909205663-3.37730828619578 1.4705584984622-0.724853324773449 7.24496684361657-3.87141371417192 0.717689621847967-0.398790343547717 0.704207379225409-0.422142272782821 6.97522604683763-4.33861847906201 1.36302064249321-0.911114355027621 6.65435431828519-4.77106319844233 1.29702545715554-0.99574650782688 6.31488709126279-5.18491241935362 1.22717139566157-1.07654506528888 5.95682436575953-5.58016614179132 1.15366201915094-1.15366201915231 5.58016614178996-5.95682436575999 1.07654506527979-1.2271713956502 5.18491241935408-6.31488709125779 0.99574650782597-1.29702545714918 4.77106319844825-6.65435431828428 0.911114355047175-1.36302064252823 4.33861847905428-6.97522604684036 0.422142272771453-0.704207379204945 0.398790343544533-0.717689621846603 3.87141371417238-7.2449668436152 0.724853324776632-1.47055849846402 3.37730828619533-7.45903909205481 0.625383741335099-1.51085450008532 2.8763964333848-7.64770941718598 0.524489070798154-1.54590107268905 2.36867815573351-7.81097781901008 0.422269606384361-1.57593162552848 1.85415345325237-7.94884429752665 0.318729677033844-1.60103413609932 1.33282232592319-8.06130885273524 0.21382904292841-1.62113024916289 0.804684773767804-8.14837148463812 0.107537855958071-1.63596767978743 0.269740796778933-8.21003219323393-24.9865177573702-0.820932616336904-24.9865177573702-0.820932616336904-0.24280796164021 7.39028432344276-0.643687679694267 6.51808820699898-1.0661705696366 6.4485191194517-1.48322916898542 6.35867419772239-1.89482295893686 6.24838797426946-2.30092876160779 6.11766665894402-2.70159422080542 5.966673811276-3.09775621988229 5.79714356554041-3.47159548719719 5.58130736391786-3.81649398625086 5.32298613155808-4.1475903577666 5.05149608936654-4.46385123888103 4.76515880517673-4.76515880519219 4.46385123889922-5.05149608938518 4.14759035777661-5.32298613150851 3.8164939862113-5.58130736394742 3.47159548722084-5.79714356557088 3.09775621989866-5.96667381123916 2.70159422078677-6.11766665898176 2.30092876162189-6.24838797419943 1.8948229589173-6.35867419781062 1.48322916900133-6.44851911938895 1.0661705696325-6.51808820700535 0.64368767969836-7.39028432344276 0.242807961635663 0.6334326163269 19.2796278295855z"/>
          <dr3d:rotate draw:style-name="gr107" draw:layer="layout" svg:viewBox="250 -6875 0 125" svg:d="M250-6750v-125z"/>
          <dr3d:rotate draw:style-name="gr108" draw:layer="layout" svg:viewBox="225 -6875 50 125" svg:d="M225-6750h25 25v-125h-25-25z"/>
          <dr3d:rotate draw:style-name="gr107" draw:layer="layout" svg:viewBox="375 -4250 1500 0" svg:d="M375-4250h1500z"/>
          <dr3d:rotate draw:style-name="gr108" draw:layer="layout" svg:viewBox="375 -4275 1500 50" svg:d="M375-4275v25 25h1500v-25-25z"/>
        </dr3d:scene>
        <draw:custom-shape draw:style-name="gr97" draw:text-style-name="P112" draw:layer="layout" svg:width="4cm" svg:height="1cm" svg:x="16.466cm" svg:y="9.638cm">
          <text:p/>
          <draw:enhanced-geometry svg:viewBox="0 0 21600 21600" draw:type="rectangle" draw:enhanced-path="M 0 0 L 21600 0 21600 21600 0 21600 0 0 Z N"/>
        </draw:custom-shape>
        <draw:custom-shape draw:style-name="gr109" draw:text-style-name="P113" draw:layer="layout" svg:width="0.5cm" svg:height="1cm" svg:x="16.966cm" svg:y="9.638cm">
          <text:p/>
          <draw:enhanced-geometry svg:viewBox="0 0 21600 21600" draw:type="rectangle" draw:enhanced-path="M 0 0 L 21600 0 21600 21600 0 21600 0 0 Z N"/>
        </draw:custom-shape>
        <dr3d:scene draw:style-name="gr98" svg:width="2.5cm" svg:height="3.666cm" svg:x="23cm" svg:y="8.834cm" dr3d:transform="matrix (1 0 0 0 0.939692620785931 0.342020143325607 0 -0.342020143325607 0.939692620785931 0cm 9.3973960541697cm 3.42037244332773cm)" dr3d:vrp="(0 0 15481.4285714286)" dr3d:vpn="(0 0 11431.4285714286)" dr3d:projection="perspective" dr3d:distance="4.05cm" dr3d:focal-length="10cm" dr3d:shadow-slant="0" dr3d:shade-mode="gouraud" dr3d:ambient-color="#666666" dr3d:lighting-mode="false">
          <dr3d:light dr3d:diffuse-color="#cccccc" dr3d:direction="(0.57735026918963 0.57735026918963 0.57735026918963)" dr3d:enabled="true" dr3d:specular="tru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light dr3d:diffuse-color="#000000" dr3d:direction="(0 0 1)" dr3d:enabled="false" dr3d:specular="false"/>
          <dr3d:rotate draw:style-name="gr99" draw:layer="layout" svg:viewBox="-0.0000000000000200395255944841 -11501 2001 3001" svg:d="M125-11501h0.0625l-8.21003219323393 0.269740796775295-8.1483714846363 0.804684773771442-8.0613088527316 1.33282232592683-7.94884429753074 1.85415345324873-7.81097781900826 2.36867815573351-7.64770941718598 2.8763964333848-7.45903909205663 3.37730828619715-7.24496684361657 3.87141371417056-6.97522604683763 4.33861847906155-6.65435431828519 4.77106319844461-6.31488709126279 5.18491241935226-5.95682436575589 5.58016614179178-5.5801661417936 5.95682436575953-5.18491241935408 6.31488709125733-4.77106319844461 6.65435431828337-4.33861847905791 6.97522604684127-3.87141371417238 7.24496684361657-3.37730828619533 7.45903909205481-2.8763964333848 7.64770941718598-2.36867815573351 7.81097781901008-1.85415345324873 7.94884429752528-1.33282232592683 8.06130885273524-0.804684773767804 8.14837148463812-0.269740796778933 8.21003219323393 0.269740796778933 8.21003219323393 0.804684773767804 8.14837148463812 1.33282232592683 8.06130885273524 1.85415345324873 7.94884429752528 2.36867815573351 7.81097781901008 2.8763964333848 7.64770941718598 3.37730828619533 7.45903909205481 3.87141371417238 7.24496684361657 4.33861847905791 6.97522604684127 4.77106319844461 6.65435431828337 5.18491241935408 6.31488709125733 5.5801661417936 5.95682436575953 5.95682436575589 5.58016614179178 6.31488709126279 5.18491241935226 6.65435431828519 4.77106319844461 6.97522604683763 4.33861847906155 7.24496684361657 3.87141371417056 7.45903909205663 3.37730828619715 7.64770941718598 2.8763964333848 7.81097781900826 2.36867815573351 7.94884429753074 1.85415345324873 8.0613088527316 1.33282232592683 8.1483714846363 0.804684773771442 8.21003219323393 0.269740796775295 124.9375 0.875v2625l0.125-0.0625 0.269740796778933 8.21003219323393 0.804684773767804 8.14837148463812 1.33282232592683 8.06130885273524 1.85415345324873 7.94884429752528 2.36867815573351 7.81097781901008 2.8763964333848 7.64770941718598 3.37730828619533 7.45903909205481 3.87141371417238 7.24496684361657 4.33861847905791 6.97522604684127 4.77106319844461 6.65435431828337 5.18491241935408 6.31488709125733 5.5801661417936 5.95682436575953 5.95682436575589 5.58016614179178 6.31488709126279 5.18491241935226 6.65435431828519 4.77106319844461 6.97522604683763 4.33861847906155 7.24496684361657 3.87141371417056 7.45903909205663 3.37730828619715 7.64770941718598 2.8763964333848 7.81097781900826 2.36867815573351 7.94884429753074 1.85415345324873 8.0613088527316 1.33282232592683 8.1483714846363 0.804684773771442 8.21003219323393 0.269740796775295h1499.8125 0.9375l8.21003219323393-0.269740796775295 8.1483714846363-0.804684773771442 8.0613088527316-1.33282232592683 7.94884429753074-1.85415345324873 7.81097781900826-2.36867815573351 7.64770941718598-2.8763964333848 7.45903909205663-3.37730828619715 7.24496684361657-3.87141371417056 6.97522604683763-4.33861847906155 6.65435431828519-4.77106319844461 6.31488709126279-5.18491241935226 5.95682436575589-5.58016614179178 5.5801661417936-5.95682436575953 5.18491241935408-6.31488709125733 4.77106319844461-6.65435431828337 4.33861847905791-6.97522604684127 3.87141371417238-7.24496684361657 3.37730828619533-7.45903909205481 2.8763964333848-7.64770941718598 2.36867815573351-7.81097781901008 1.85415345324873-7.94884429752528 1.33282232592683-8.06130885273524 0.804684773767804-8.14837148463812 0.269740796778933-8.21003219323393-0.269740796778933-8.21003219323393-0.804684773767804-8.14837148463812-1.33282232592683-8.06130885273524-1.85415345324873-7.94884429752528-2.36867815573351-7.81097781901008-2.8763964333848-7.64770941718598-3.37730828619533-7.45903909205481-3.87141371417238-7.24496684361657-4.33861847905791-6.97522604684127-4.77106319844461-6.65435431828337-5.18491241935408-6.31488709125733-5.5801661417936-5.95682436575953-5.95682436575589-5.58016614179178-6.31488709126279-5.18491241935226-6.65435431828519-4.77106319844461-6.97522604683763-4.33861847906155-7.24496684361657-3.87141371417056-7.45903909205663-3.37730828619715-7.64770941718598-2.8763964333848-7.81097781900826-2.36867815573351-7.94884429753074-1.85415345324873-8.0613088527316-1.33282232592683-8.1483714846363-0.804684773771442-8.21003219323393-0.269740796775295-125.9375 0.125v-2625l0.875-0.9375-0.269740796778933-8.21003219323393-0.804684773767804-8.14837148463812-1.33282232592683-8.06130885273524-1.85415345324873-7.94884429752528-2.36867815573351-7.81097781901008-2.8763964333848-7.64770941718598-3.37730828619533-7.45903909205481-3.87141371417238-7.24496684361657-4.33861847905791-6.97522604684127-4.77106319844461-6.65435431828337-5.18491241935408-6.31488709125733-5.5801661417936-5.95682436575953-5.95682436575589-5.58016614179178-6.31488709126279-5.18491241935226-6.65435431828519-4.77106319844461-6.97522604683763-4.33861847906155-7.24496684361657-3.87141371417056-7.45903909205663-3.37730828619715-7.64770941718598-2.8763964333848-7.81097781900826-2.36867815573351-7.94884429753074-1.85415345324873-8.0613088527316-1.33282232592683-8.1483714846363-0.804684773771442-8.21003219323393-0.269740796775295z"/>
          <dr3d:rotate draw:style-name="gr100" draw:layer="layout" svg:viewBox="-25.0000000000028 -11526 2051 3051.00000000004" svg:d="M116.076349038784-11524.3527892287l-0.0448138483443472-1.36398773190558-1.63596767980926 0.10753785595989-8.1483714846363 0.804684773771442-1.62113024916471 0.213829042932048-8.0613088527316 1.33282232592683-1.60103413607067 0.318729677024749 5.03883742874677 21.601736410501-0.00256021677341778 0.337436874480773 0.0283216272505342 1.18974832910681 0.0846207427828176 1.18401587738117 0.140403649861923 1.17635356387655 0.195670348487852 1.16676138859657 0.250420838660602 1.1552393515376 0.304655120380176 1.1417874527051 0.358373193646571 1.12640569209361 0.411575058459789 1.10909406970495 2.94677743516877 17.8229930299513 0.805722951798089-0.133214786616009 0.795311184272578-0.18551489040874-3.58986227556306-15.3899108124242 0.617375030182302 1.13624173449534 0.867290050787062 1.39434803535187 0.953735771802712 1.33020576077433 1.03646425174472 1.26234624513017 1.11547549061308 1.19076948840848 1.19076948840782 1.11547549061288 1.26234624512895 1.0364642517452 1.33020576077644 0.953735771801803 1.39434803535028 0.867290050786323 1.44826923410606 0.773895794936834 1.49106228726716 0.675124095192587 1.52877749468969 0.574991790781496 1.56141485637367 0.473498881705382 1.5889743723191 0.370645367964244 1.61145604252597 0.26643124956172 1.62885986699429 0.160856526490534 1.64118584572405 0.053921198756143h0.0625 0.410577018152253l0.410355598174647-0.0134822426280152 1.53529738106202-0.0977972255659552 1.52207456264013-0.191371412740409 1.50468973084304-0.283756807368263 1.48314288567082-0.374953409444061 1.45743402712338-0.464961218978715 1.42756315520074-0.55378023596495 1.39353026990295-0.641410460402767 1.35533537123001-0.727851892295803 1.39434803535028-0.867290050786323 1.33020576077644-0.953735771801803 1.26234624512892-1.0364642517452 1.19076948840785-1.11547549061288 1.11547549061311-1.19076948840848 1.03646425174469-1.26234624513017 0.953735771802712-1.33020576077433 0.867290050787062-1.39434803535187 0.773895794936976-1.44826923410801 0.675124095191592-1.49106228726669 0.574991790781269-1.52877749468826 0.473498881706007-1.56141485637272 0.370645367965835-1.58897437232008 0.266431249560753-1.61145604252488 0.160856526490733-1.62885986699439 0.0539211987557735-1.64118584572498-0.0539211987557735-1.64118584572498-0.160856526490733-1.62885986699439-0.266431249560753-1.61145604252488-0.370645367965835-1.58897437232008-0.473498881706007-1.56141485637272-0.574991790781269-1.52877749468826-0.675124095191592-1.49106228726669-0.773895794936976-1.44826923410801-0.867290050787062-1.39434803535187-0.953735771802712-1.33020576077433-1.03646425174469-1.26234624513017-1.11547549061311-1.19076948840848-1.19076948840785-1.11547549061288-1.26234624512892-1.0364642517452-1.33020576077644-0.953735771801803-1.39434803535028-0.867290050786323-1.44826923410608-0.773895794936834-1.49106228726714-0.675124095192587-1.52877749468968-0.574991790781496-1.56141485637369-0.473498881705382-1.58897437231911-0.370645367964244-1.61145604252596-0.26643124956172-1.62885986699429-0.160856526490534-1.64118584572405-0.053921198756143h-0.0625v23.0977033574054l-0.7584326163269-23.0842211147774-0.372342741386092 0.0122333293420525-1.00037952044356 0.0653714317322738-0.995197677914305 0.105225067365609-0.988853889506018 0.144768380640016-0.981348155218697 0.184001371551858-0.972680475052343 0.222924040099315-0.962850849006955 0.261536386280568-0.951859277082534 0.299838410104712zM111.975060085875-11475.1269866013l6.51808820701262-0.643687679701543 6.97992872526447-0.229325719006738h1499.9288459637l6.97992872526083 0.229325719006738 6.51808820701626 0.643687679701543 6.44851911938167 1.06617056962932 6.35867419782153 1.48322916900361 6.24838797416669 1.89482295890593 6.11766665902542 2.30092876163872 5.9666738112137 2.70159422077813 5.79714356557815 3.09775621990048 5.58130736392559 3.47159548720629 5.32298613156308 3.8164939862545 5.05149608932697 4.14759035772659 4.7651588052031 4.46385123891196 4.46385123891378 4.76515880520674 4.14759035775205 5.05149608935244 3.81649398624359 5.32298613154853 3.47159548718264 5.58130736388921 3.09775621991503 5.79714356560362 2.70159422079087 5.96667381124644 2.30092876161143 6.11766665895448 1.8948229589223 6.24838797420853 1.48322916900361 6.35867419782881 1.06617056962568 6.44851911936894 0.643687679697905 6.51808820702354 0.0537260284108925 1.63524549547401-0.304487280065587 1.44579561278078-0.218729302831889 1.46304626839446-0.13197108873328 1.47652688071321-0.0442126377697605 1.48623744974248v2625l0.0539211987556882 1.64118584572498 0.160856526490761 1.62885986699439 0.26643124956081 1.61145604252488 0.370645367965835 1.58897437232008 0.473498881705837 1.56141485637272 0.574991790781496 1.52877749468826 0.67512409519145 1.49106228726669 0.773895794937062 1.44826923410801 0.867290050787005 1.39434803535187 0.95373577180294 1.33020576077433 1.03646425174475 1.26234624513017 1.11547549061288 1.19076948840848 1.1907694884078 1.11547549061288 1.26234624512904 1.0364642517452 1.33020576077638 0.953735771801803 1.39434803535028 0.867290050786323 1.44826923410619 0.773895794936834 1.49106228726714 0.675124095192587 1.52877749468962 0.574991790781496 1.56141485637363 0.473498881705382 1.58897437231917 0.370645367964244 1.61145604252579 0.26643124956172 1.62885986699439 0.160856526490534 1.64118584572407 0.053921198756143 0.0248138835595455-1.23145800898783E-005 125.514512797829-0.124580161585982 6.96752502572417 0.22891819517281 6.51808820701262 0.643687679701543 6.44851911937803 1.06617056962932 6.35867419782517 1.48322916900543 6.24838797417033 1.89482295890593 6.11766665902178 2.3009287616369 5.9666738112137 2.70159422077813 5.79714356557815 3.09775621990048 5.58130736392195 3.47159548720447 5.32298613156672 3.81649398625632 5.05149608932697 4.1475903577284 4.7651588052031 4.46385123891014 4.46385123891378 4.76515880520674 4.14759035775205 5.05149608935244 3.81649398624359 5.32298613154671 3.47159548718264 5.58130736389103 3.09775621991503 5.79714356560362 2.70159422079087 5.96667381124644 2.30092876161143 6.11766665895448 1.8948229589223 6.24838797420853 1.48322916900361 6.35867419782881 1.06617056962568 6.44851911936894 0.643687679697905 6.51808820702354 0.215836201623461 6.56935170710312-0.215836201623461 6.56935170710676-0.643687679697905 6.51808820702354-1.06617056962568 6.44851911936894-1.48322916900361 6.35867419782881-1.8948229589223 6.24838797420853-2.30092876161143 6.11766665895448-2.70159422079087 5.96667381124644-3.09775621991503 5.79714356560362-3.47159548718264 5.58130736388921-3.81649398624359 5.32298613154853-4.14759035775205 5.05149608935426-4.46385123891378 4.76515880520492-4.7651588052031 4.46385123891196-5.05149608932697 4.1475903577284-5.32298613156308 3.81649398625268-5.58130736392559 3.47159548720629-5.79714356557815 3.09775621990048-5.9666738112137 2.70159422077813-6.11766665902178 2.3009287616369-6.24838797417033 1.89482295890593-6.35867419782517 1.48322916900543-6.44851911937803 1.06617056962932-6.51808820701262 0.643687679701543-6.97992872526447 0.229325719006738h-0.526922981844109-1499.40192298185l-6.97992872526447-0.229325719006738-6.51808820701262-0.643687679701543-6.44851911937803-1.06617056962932-6.35867419782517-1.48322916900543-6.24838797417033-1.89482295890593-6.11766665902178-2.3009287616369-5.9666738112137-2.70159422077813-5.79714356557815-3.09775621990048-5.58130736392559-3.47159548720629-5.32298613156308-3.8164939862545-5.05149608932697-4.14759035772659-4.7651588052031-4.46385123891196-4.46385123891378-4.76515880520492-4.14759035776297-5.05149608936517-3.81649398620357-5.3229861314976-3.47159548722993-5.58130736396561-3.09775621988229-5.79714356554541-2.70159422080906-5.966673811281-2.30092876160415-6.11766665893265-1.89482295892594-6.24838797423581-1.48322916899997-6.3586741977997-1.06617056962932-6.44851911938167-0.643687679697905-6.51808820702172-0.24280796164021-7.39028432344276-0.111517757370166-1.67554245034626v-2622.44102493332l-0.0539211987558019-1.64118584572498-0.160856526490704-1.62885986699439-0.266431249560753-1.61145604252488-0.370645367965835-1.58897437232008-0.473498881706007-1.56141485637272-0.574991790781269-1.52877749468826-0.67512409519162-1.49106228726669-0.773895794936948-1.44826923410801-0.867290050787062-1.39434803535187-0.953735771802712-1.33020576077433-1.03646425174475-1.26234624513017-1.11547549061305-1.19076948840848-1.19076948840785-1.11547549061288-1.26234624512892-1.0364642517452-1.33020576077644-0.953735771801803-1.39434803535028-0.867290050786323-1.42842576631051-0.764104614989265-1.47022410153676-0.668034895963501-1.50715024449858-0.570641373860781-1.53920419519585-0.471924048684741-1.56638595362858-0.371882920433563-1.58869551979677-0.270517989109067-1.60613289370045-0.167829254707613-1.61869807533961-0.0638167172346584-124.614492178061-0.872737814153879-7.06744277904363-0.232200995258609-6.51808820701262-0.643687679701543-6.44851911937803-1.06617056962932-6.35867419782153-1.48322916900361-6.24838797417397-1.89482295890775-6.11766665902178-2.3009287616369-5.9666738112137-2.70159422077813-5.79714356558179-3.09775621990229-5.58130736391831-3.47159548720265-5.32298613156672-3.81649398625632-5.05149608932697-4.1475903577284-4.7651588052031-4.46385123891014-4.46385123891378-4.76515880520674-4.14759035776297-5.05149608936335-3.81649398620357-5.3229861314976-3.47159548722993-5.58130736396743-3.09775621988229-5.79714356554541-2.70159422080906-5.96667381127918-2.30092876160415-6.11766665893083-1.89482295892594-6.24838797423763-1.48322916899997-6.35867419780152-1.06617056962932-6.44851911937803-0.643687679697905-6.51808820702354-0.215836201623461-6.56935170710494 0.215836201623461-6.56935170710494 0.643687679697905-6.51808820702172 1.06617056962932-6.44851911938167 1.48322916899997-6.35867419780152 1.89482295892594-6.24838797423217 2.30092876160415-6.11766665893447 2.70159422080906-5.966673811281 3.09775621988229-5.79714356554541 3.47159548722993-5.58130736396743 3.81649398620357-5.32298613149578 4.14759035776297-5.05149608936335 4.46385123891378-4.76515880520674 4.7651588052031-4.46385123891196 5.05149608932697-4.14759035772659 5.32298613156308-3.8164939862545 5.58130736392195-3.47159548720447 5.79714356558179-3.09775621990229 5.9666738112137-2.70159422077813 6.11766665902178-2.3009287616369 6.24838797417397-1.89482295890775 6.35867419782153-1.48322916900361zM1682.44064144393-11514.8931865654l-7.64770941718598-2.8763964333848-1.54590107268814-0.524489070794516-7.81097781900826-2.36867815573351-1.57593162554622-0.422269606391637-7.94884429753074-1.85415345324873-1.60103413607067-0.318729677024749-8.0613088527316-1.33282232592683-1.62113024916471-0.213829042932048-8.1483714846363-0.804684773771442-1.63596767980926-0.10753785595989-8.21003219323393-0.269740796775295-0.8209326163269-0.0134822426280152h-1500.75-0.0625l-1.13077535771299 0.0257155719700677-7.83768945184784 0.257507467433243 0.8209326163269 24.986517757372-2.45690029613616-24.8789799014121 0.186021079745842 1.88368030707352-0.528755624545113 0.249853812179936-0.523334453641098 0.262486931278545-0.517686562141932 0.275047485287359-0.511811950047616 0.287535474206379-0.770200940465514 0.46332977396014-0.751523274810467 0.489684183545251-0.732236679378076 0.515431813730174-0.712341154168342 0.540572664514912-0.691836699181266 0.565106735892186-0.670723314416847 0.589034027865637-0.649000999875085 0.612354540438901-0.62666975555598 0.63506827360834 1.80862913998135 18.3144786516023-2.8379142007725-17.1645555637515-0.686015262480396 0.852920641029414-0.648881695145974 0.883411111777605-0.610637520324872 0.912777733676194-0.571282738017089 0.941020506721543-0.702733768851942 1.30503686273005-0.622398801754287 1.34029225441554-0.541063422625314 1.37181552345464-0.458727631465024 1.39960666985462-0.375391428273417 1.42366569361184-0.291054813050494 1.4439925947263-0.205717785796253 1.460587373198-0.119380346510695 1.47345002902875 0.609890562336659 3.68880089545382-5.67906468137153-24.3464211814553-7.94884429753074 1.85415345324873-1.57593162554622 0.422269606391637-7.81097781900826 2.36867815573351-1.54590107268814 0.524489070794516-7.64770941718598 2.8763964333848-1.51085450008759 0.625383741338737-7.45903909205663 3.37730828619715-1.47055849845492 0.724853324769356-7.24496684361657 3.87141371417056-0.717689621851605 0.39879034354999-0.704207379225409 0.422142272782367-6.97522604683763 4.33861847906155-1.36302064250049 0.911114355030804-6.65435431828519 4.77106319844461-1.29702545714463 0.995746507822332-6.31488709126279 5.18491241935226-1.22717139567249 1.07654506529616-5.95682436575589 5.58016614179178-1.15366201914003 1.15366201914003-5.5801661417936 5.95682436575953-1.07654506528343 1.22717139565611-5.18491241935408 6.31488709125733-0.995746507833246 1.29702545716282-4.77106319844097 6.65435431828337-0.911114355032623 1.36302064250049-4.33861847906155 6.97522604684127-0.422142272778729 0.704207379219952-0.398790343551809 0.717689621857062-3.87141371416874 7.24496684361657-0.724853324765718 1.47055849844401-3.37730828619897 7.45903909205481-0.625383741338737 1.51085450009487-2.8763964333848 7.64770941718598-0.524489070798154 1.54590107268996-2.36867815573351 7.81097781901008-0.422269606387999 1.57593162553712-1.85415345324873 7.94884429752528-0.318729677026568 1.60103413607976-1.33282232592683 8.06130885273524-0.213829042932048 1.62113024917198-0.804684773767804 8.14837148463812-0.107537855958071 1.63596767978743-0.269740796778933 8.21003219323393-0.0134822426298342 0.820932616337814 0.0134822426298342 0.820932616337814 0.269740796778933 8.21003219323393 0.107537855958071 1.63596767978743 0.804684773767804 8.14837148463812 0.213829042932048 1.62113024917198 1.33282232592683 8.06130885273524 0.318729677026568 1.60103413607976 1.85415345324873 7.94884429752528 0.422269606387999 1.57593162553712 2.36867815573351 7.81097781901008 0.524489070798154 1.54590107268996 2.8763964333848 7.64770941718598 0.625383741338737 1.51085450009487 3.37730828619897 7.45903909205481 0.724853324765718 1.47055849844401 3.87141371416874 7.24496684361657 0.398790343551809 0.717689621857062 0.422142272778729 0.704207379219952 4.33861847906155 6.97522604684127 0.911114355032623 1.36302064250049 4.77106319844097 6.65435431828337 0.995746507833246 1.29702545716282 5.18491241935408 6.31488709125733 1.07654506528343 1.22717139565611 5.5801661417936 5.95682436575953 1.15366201914003 1.15366201914003 5.95682436575589 5.58016614179178 1.22717139567249 1.07654506529616 6.31488709126279 5.18491241935226 1.29702545714463 0.995746507822332 6.65435431828519 4.77106319844461 1.36302064250049 0.911114355030804 6.97522604683763 4.33861847906155 0.704207379225409 0.422142272782367 0.717689621851605 0.39879034354999 7.24496684361657 3.87141371417056 1.47055849845492 0.724853324769356 7.45903909205663 3.37730828619715 1.51085450008759 0.625383741338737 7.64770941718598 2.8763964333848 1.54590107268814 0.524489070794516 7.81097781900826 2.36867815573351 1.57593162554622 0.422269606391637 7.94884429753074 1.85415345324873 1.60103413607067 0.318729677024749 8.0613088527316 1.33282232592683 1.62113024916471 0.213829042932048 8.1483714846363 0.804684773771442 1.63596767980926 0.10753785595989 8.21003219323393 0.269740796775295 0.645849366334005 0.0128691522222653 100.112583249993 0.701138652075315v2600.17447443833l0.0140186509246405 0.837103617577668 0.0419464327356991 0.834549748862628 0.0697099344894241 0.831322183621523 0.0973091561858155 0.827420921856174 0.185238865073188 5.63806833765375 0.107537855958071 1.63596767978743 0.804684773767804 8.14837148463812 0.213829042932048 1.62113024917198 1.33282232592683 8.06130885273524 24.66515085848-4.07803054529722-2.75082553605171 0.641659652150338 0.218577639578143 0.0011278172423772 1.4523322257773-0.0422177605378238 1.44378285911245-0.126094206172638 1.43168107008859-0.209132038644384 1.41602685870572-0.291331257953061 1.39682022496385-0.372691864104127 1.37406116886297-0.453213857090304 1.34774969040308-0.532897236917052 1.31788578958418-0.611742003582549 0.125-0.0625-3.33544377847647-6.67088755695295 18.1085093629372-1.78828883629831-0.0803920732505503-0.814063467620144-0.133436969681497-0.807066781551839-24.66515085848 4.07803054529722-24.66515085848 4.07803054529722 7.3960579686136-1.22283259015239 0.848388593753271 0.681007110280916 0.878473379906382 0.644321482674059 0.907459222906482 0.606540551592843 0.935346122753572 0.567664317046365 1.31595043349142 0.708195625562439 1.3517587319493 0.626518527962617 1.38374215202776 0.543812727633849 1.41190069372669 0.460078224579775 1.4362343570462 0.375315018791298 1.45674314198629 0.289523110281152 1.47342704854685 0.202702499036604 1.48628607672799 0.114853185064931-20.948945597509 3.46360906238078 0.318729677026568 1.60103413607976 1.85415345324873 7.94884429752528 0.422269606387999 1.57593162553712 2.36867815573351 7.81097781901008 0.524489070798154 1.54590107268996 2.8763964333848 7.64770941718598 0.625383741338737 1.51085450009487 3.37730828619897 7.45903909205481 0.724853324765718 1.47055849844401 3.87141371416874 7.24496684361657 0.398790343551809 0.717689621857062 0.422142272778729 0.704207379219952 4.33861847906155 6.97522604684127 0.911114355032623 1.36302064250049 4.77106319844097 6.65435431828337 0.995746507833246 1.29702545716282 5.18491241935408 6.31488709125733 1.07654506528343 1.22717139565611 5.5801661417936 5.95682436575953 1.15366201914003 1.15366201914003 5.95682436575589 5.58016614179178 1.22717139567249 1.07654506529616 6.31488709126279 5.18491241935226 1.29702545714463 0.995746507822332 6.65435431828519 4.77106319844461 1.36302064250049 0.911114355030804 6.97522604683763 4.33861847906155 0.704207379225409 0.422142272782367 0.717689621851605 0.39879034354999 7.24496684361657 3.87141371417056 1.47055849845492 0.724853324769356 7.45903909205663 3.37730828619715 1.51085450008759 0.625383741338737 7.64770941718598 2.8763964333848 1.54590107268814 0.524489070794516 7.81097781900826 2.36867815573351 1.57593162554622 0.422269606391637 7.94884429753074 1.85415345324873 1.60103413607067 0.318729677024749 8.0613088527316 1.33282232592683 1.62113024916471 0.213829042932048 8.1483714846363 0.804684773771442 1.63596767980926 0.10753785595989 8.21003219323393 0.269740796775295 0.8209326163269 0.0134822426280152h1499.8125 0.937499999996362l0.8209326163269-0.0134822426280152 8.21003219323393-0.269740796775295 1.63596767980926-0.10753785595989 8.1483714846363-0.804684773771442 1.62113024916471-0.213829042932048 8.0613088527316-1.33282232592683 1.60103413607067-0.318729677024749 7.94884429753074-1.85415345324873 1.57593162554622-0.422269606391637 7.81097781900826-2.36867815573351 1.54590107268814-0.524489070794516 7.64770941718598-2.8763964333848 1.51085450008759-0.625383741338737 7.45903909205663-3.37730828619715 1.47055849845492-0.724853324769356 7.24496684361657-3.87141371417056 0.717689621851605-0.39879034354999 0.704207379225409-0.422142272782367 6.97522604683763-4.33861847906155 1.36302064250049-0.911114355030804 6.65435431828519-4.77106319844461 1.29702545714463-0.995746507822332 6.31488709126279-5.18491241935226 1.22717139567249-1.07654506529616 5.95682436575589-5.58016614179178 1.15366201914003-1.15366201914003 5.5801661417936-5.95682436575953 1.07654506528343-1.22717139565611 5.18491241935408-6.31488709125733 0.995746507829608-1.29702545715554 4.77106319844461-6.65435431828337 0.911114355039899-1.36302064251686 4.33861847905791-6.97522604684127 0.422142272775091-0.704207379210857 0.398790343548171-0.717689621847967 3.87141371417238-7.24496684361657 0.724853324772994-1.4705584984622 3.37730828619533-7.45903909205481 0.625383741335099-1.51085450008577 2.8763964333848-7.64770941718598 0.524489070794516-1.54590107267904 2.36867815573714-7.81097781901008 0.422269606395275-1.57593162555895 1.85415345324509-7.94884429752528 0.31872967702293-1.60103413606885 1.33282232592683-8.06130885273524 0.213829042932048-1.62113024917198 0.804684773767804-8.14837148463812 0.107537855958071-1.63596767978743 0.269740796778933-8.21003219323393 0.0134822426298342-0.820932616337814-0.0134822426298342-0.820932616337814-0.269740796778933-8.21003219323393-0.107537855958071-1.63596767978743-0.804684773767804-8.14837148463812-0.213829042932048-1.62113024917198-1.33282232592683-8.06130885273524-0.31872967702293-1.60103413606885-1.85415345324509-7.94884429752528-0.422269606395275-1.57593162555895-2.36867815573714-7.81097781901008-0.524489070794516-1.54590107267904-2.8763964333848-7.64770941718598-0.625383741335099-1.51085450008577-3.37730828619533-7.45903909205481-0.724853324772994-1.4705584984622-3.87141371417238-7.24496684361657-0.398790343548171-0.717689621847967-0.422142272775091-0.704207379210857-4.33861847905791-6.97522604684127-0.911114355039899-1.36302064251686-4.77106319844461-6.65435431828337-0.995746507829608-1.29702545715554-5.18491241935408-6.31488709125733-1.07654506528343-1.22717139565611-5.5801661417936-5.95682436575953-1.15366201914003-1.15366201914003-5.95682436575589-5.58016614179178-1.22717139567249-1.07654506529616-6.31488709126279-5.18491241935226-1.29702545714463-0.995746507822332-6.65435431828519-4.77106319844461-1.36302064250049-0.911114355030804-6.97522604683763-4.33861847906155-0.704207379225409-0.422142272782367-0.717689621851605-0.39879034354999-7.24496684361657-3.87141371417056-1.47055849845492-0.724853324769356-7.45903909205663-3.37730828619715-1.51085450008759-0.625383741338737-7.64770941718598-2.8763964333848-1.54590107268814-0.524489070794516-7.81097781900826-2.36867815573351-1.57593162554622-0.422269606391637-7.94884429753074-1.85415345324873-1.60103413607067-0.318729677024749-8.0613088527316-1.33282232592683-1.62113024916471-0.213829042932048-8.1483714846363-0.804684773771442-1.63596767980926-0.10753785595989-8.21003219323393-0.269740796775295-0.8209326163269-0.0134822426280152-0.0248138835595455 1.23145800898783E-005-100.91268611644 0.100161475053028v-2594.35708229603l0.203647983609471-0.801360815004955 0.177063084143128-0.807851526375089 0.150303065323214-0.813680899442261 0.12336792714882-0.818848934211928 0.0962576696210817-0.823355630684091 0.0689722927386356-0.827200988853292 0.0415117965028458-0.830385008728626 0.0138761809128027-0.832907690302818-0.0134822426298342-0.820932616337814-0.269740796778933-8.21003219323393-0.107537855958071-1.63596767978743-0.804684773767804-8.14837148463812-0.213829042932048-1.62113024917198-1.33282232592683-8.06130885273524-0.31872967702293-1.60103413606885-1.85415345324509-7.94884429752528-0.422269606395275-1.57593162555895-2.36867815573714-7.81097781901008-0.524489070794516-1.54590107267904-2.8763964333848-7.64770941718598-0.625383741335099-1.51085450008577-3.37730828619533-7.45903909205481-0.724853324772994-1.4705584984622-3.87141371417238-7.24496684361657-0.398790343548171-0.717689621847967-0.422142272775091-0.704207379210857-4.33861847905791-6.97522604684127-0.911114355039899-1.36302064251686-4.77106319844461-6.65435431828337-0.995746507829608-1.29702545715554-5.18491241935408-6.31488709125733-1.07654506528343-1.22717139565611-5.5801661417936-5.95682436575953-1.15366201914003-1.15366201914003-5.95682436575589-5.58016614179178-1.22717139567249-1.07654506529616-6.31488709126279-5.18491241935226-1.29702545714463-0.995746507822332-6.65435431828519-4.77106319844461-1.36302064250049-0.911114355030804-6.97522604683763-4.33861847906155-0.704207379225409-0.422142272782367-0.717689621851605-0.39879034354999-7.24496684361657-3.87141371417056-1.47055849845492-0.724853324769356-7.45903909205663-3.37730828619715z"/>
          <dr3d:rotate draw:style-name="gr101" draw:layer="layout" svg:viewBox="312.65625 -8750.125 187.59375 125.125" svg:d="M500-8625l0.25-0.0625-0.269740796778933-8.21003219323393-0.804684773767804-8.14837148463812-1.33282232592683-8.06130885273524-1.85415345324873-7.94884429752528-2.36867815573351-7.81097781901008-2.8763964333848-7.64770941718598-3.37730828619533-7.45903909205481-3.87141371417238-7.24496684361657-4.33861847905791-6.97522604684127-4.77106319844461-6.65435431828337-5.18491241935408-6.31488709125733-5.5801661417936-5.95682436575953-5.95682436575589-5.58016614179178-6.31488709126279-5.18491241935226-6.65435431828519-4.77106319844461-6.97522604683763-4.33861847906155-7.24496684361657-3.87141371417056-7.45903909205663-3.37730828619715-7.64770941718598-2.8763964333848-7.81097781900826-2.36867815573351-7.94884429753074-1.85415345324873-8.0613088527316-1.33282232592683-8.1483714846363-0.804684773771442-8.21003219323393-0.269740796775295-4.10501609661515 0.134870398389467-4.07418574232361 0.402342386883902-4.0306544263658 0.666411162963414-3.97442214876355 0.927076726624364-3.90548890950595 1.18433907786675-3.82385470859299 1.4381982166924-3.72951954602468 1.68865414309767-3.62248342180828 1.93570685708619-3.48761302341882 2.16930923952896-3.32717715913896 2.3855315992223-3.1574435456314 2.59245620967704-2.97841218288158 2.7900830708968-2.7900830708968 2.97841218287795-2.59245620967704 3.1574435456314-2.38553159921867 3.32717715914259-2.1693092395326 3.48761302341882-1.93570685708983 3.62248342180828-1.68865414309767 3.72951954602831-1.43819821668876 3.82385470859299-1.18433907786675 3.90548890950413-0.927076726624364 3.97442214876537-0.666411162961595 4.0306544263658-0.402342386885721 4.07418574231815-0.134870398389467 4.10501609661696 0.134870398389467 4.10501609661696 0.402342386885721 4.07418574231815 0.666411162961595 4.0306544263658 0.927076726624364 3.97442214876537 1.18433907786675 3.90548890950413 1.43819821668876 3.82385470859299 1.68865414309767 3.72951954602831 1.93570685708983 3.62248342180828 2.1693092395326 3.48761302341882 2.38553159921867 3.32717715914259 2.59245620967704 3.1574435456314 2.7900830708968 2.97841218287795 2.97841218288158 2.7900830708968 3.1574435456314 2.59245620967704 3.32717715913896 2.3855315992223 3.48761302341882 2.16930923952896 3.62248342180828 1.93570685708619 3.72951954602468 1.68865414309767 3.82385470859299 1.4381982166924 3.90548890950595 1.18433907786675 3.97442214876355 0.927076726624364 4.0306544263658 0.666411162963414 4.07418574232361 0.402342386883902 4.10501609661515 0.134870398389467z"/>
          <dr3d:rotate draw:style-name="gr102" draw:layer="layout" svg:viewBox="287.656250000004 -8775.125 237.59375 175.125" svg:d="M500.000000000004-8600l1.53087484543516-0.046915484335841 1.52370674695908-0.140395598591567 1.51226360723945-0.233349431220631 1.49654542627627-0.325776982219395 0.25-0.0625 0.841731254681804-0.226092817880271 0.832584137646848-0.255050464864326 0.822702710140788-0.283711160964231 0.812086972163513-0.312074906176349 0.800736923715022-0.340141700506138 0.788652564795314-0.367911543948139 0.775833895404446-0.395384436504173 0.762280915542306-0.422560378177877 1.39434803535028-0.867290050786323 1.33020576077638-0.953735771801803 1.26234624512904-1.0364642517452 1.1907694884078-1.11547549061288 1.11547549061311-1.19076948840848 1.03646425174475-1.26234624513017 0.953735771802712-1.33020576077433 0.867290050787005-1.39434803535187 0.773895794937062-1.44826923410801 0.67512409519145-1.49106228726669 0.574991790781269-1.52877749468826 0.473498881706064-1.56141485637272 0.370645367965835-1.58897437232008 0.26643124956081-1.61145604252488 0.160856526490647-1.62885986699439 0.0539211987558019-1.64118584572498-0.0134822426298342-0.820932616337814-0.269740796778933-8.21003219323211-0.107537855958071-1.63596767978561-0.804684773767804-8.14837148463994-0.213829042932048-1.6211302491738-1.33282232592683-8.06130885273524-0.318729677026568-1.60103413607976-1.85415345324873-7.94884429752528-0.422269606387999-1.57593162553712-2.36867815573351-7.81097781901008-0.524489070798154-1.54590107269178-2.8763964333848-7.64770941718416-0.625383741335099-1.51085450008213-3.37730828619533-7.45903909205663-0.724853324772994-1.47055849846402-3.87141371417238-7.24496684361657-0.398790343548171-0.717689621847967-0.422142272775091-0.704207379214495-4.33861847905791-6.97522604683945-0.911114355039899-1.36302064251322-4.77106319844461-6.65435431828337-0.99574650782597-1.2970254571519-5.18491241935408-6.31488709125915-1.07654506529434-1.22717139566521-5.58016614179724-5.95682436575953-1.15366201912912-1.15366201912912-5.95682436575225-5.58016614179178-1.22717139567976-1.07654506530525-6.31488709126279-5.18491241935044-1.29702545713735-0.995746507815056-6.65435431828519-4.77106319844643-1.36302064250413-0.911114355034442-6.97522604683763-4.33861847906155-0.704207379225409-0.422142272782367-0.717689621851605-0.39879034354999-7.24496684361657-3.87141371417056-1.47055849845492-0.724853324769356-7.45903909205663-3.37730828619715-1.51085450009487-0.625383741340556-7.64770941718598-2.87639643338298-1.54590107268086-0.524489070792697-7.81097781900826-2.36867815573351-1.57593162554622-0.422269606391637-7.94884429753074-1.85415345324873-1.60103413606703-0.318729677024749-8.0613088527316-1.33282232592865-1.62113024917198-0.213829042932048-8.1483714846363-0.804684773769623-1.63596767980198-0.10753785595989-8.21003219323757-0.269740796777114-0.820932616330538-0.0134822426280152-0.820932616348728 0.0134822426298342-4.10501609661151 0.134870398391286-1.63596767977288 0.107537855956252-4.07418574232361 0.402342386883902-1.62113024917926 0.213829042933867-4.0306544263658 0.666411162963414-1.60103413606339 0.31872967702293-3.97442214876355 0.927076726622545-1.57593162554986 0.422269606391637-3.90548890950595 1.18433907786675-1.54590107269178 0.524489070796335-3.82385470859299 1.4381982166924-1.5108545000985 0.625383741344194-3.72951954602468 1.68865414309948-1.47055849843673 0.72485332476208-3.62248342180828 1.93570685708437-0.717689621858881 0.398790343551809-0.704207379225409 0.422142272782367-3.48761302341882 2.16930923953078-1.3630206425114 0.91111435503808-3.32717715913896 2.3855315992223-1.29702545713735 0.995746507816875-3.1574435456314 2.59245620967704-1.22717139564338 1.07654506527069-2.97841218288522 2.79008307089498-1.15366201917641 1.15366201917641-2.79008307089316 2.97841218287977-1.07654506527615 1.22717139564702-2.59245620967704 3.15744354562958-0.995746507840522 1.29702545717555-2.38553159921867 3.32717715914441-0.911114355010795 1.36302064246593-2.1693092395326 3.487613023417-0.422142272789642 0.704207379238142-0.398790343537257 0.717689621831596-1.93570685708983 3.62248342180828-0.724853324787546 1.47055849848584-1.68865414309767 3.72951954603013-0.625383741338737 1.51085450009487-1.43819821668876 3.82385470859117-0.524489070790878 1.54590107267359-1.18433907786675 3.90548890950595-0.422269606387999 1.57593162554076-0.927076726624364 3.97442214876537-0.318729677030206 1.60103413608158-0.666411162961595 4.03065442636398-0.21382904292841 1.62113024915561-0.402342386885721 4.07418574231815-0.107537855958071 1.63596767979834-0.134870398389467 4.10501609661696-0.0134822426298342 0.820932616337814 0.0134822426298342 0.820932616337814 0.134870398389467 4.10501609661696 0.107537855958071 1.63596767979652 0.402342386885721 4.07418574231997 0.21382904292841 1.62113024915743 0.666411162961595 4.03065442636398 0.318729677030206 1.60103413608158 0.927076726624364 3.97442214876537 0.422269606387999 1.57593162554076 1.18433907786675 3.90548890950595 0.524489070790878 1.54590107267359 1.43819821668876 3.82385470859117 0.625383741342375 1.51085450010032 1.68865414309767 3.72951954602831 0.724853324783908 1.47055849848039 1.93570685708983 3.62248342180828 0.398790343537257 0.717689621831596 0.422142272786004 0.704207379232685 2.1693092395326 3.48761302341882 0.911114355018071 1.36302064247684 2.38553159921867 3.32717715914259 0.995746507833246 1.29702545716464 2.59245620967704 3.1574435456314 1.07654506528706 1.22717139565793 2.79008307089316 2.97841218287795 1.15366201916549 1.15366201916549 2.97841218288522 2.7900830708968 1.22717139564702 1.07654506527615 3.1574435456314 2.59245620967704 1.29702545713735 0.995746507816875 3.32717715913896 2.3855315992223 1.36302064251868 0.911114355043537 3.48761302341882 2.16930923952896 0.704207379218133 0.42214227277691 0.717689621847967 0.398790343546352 3.62248342180828 1.93570685708619 1.47055849845492 0.724853324771175 3.72951954602468 1.68865414309767 1.51085450008395 0.625383741336918 3.82385470859299 1.43819821669422 1.54590107269905 0.524489070799973 3.90548890950595 1.18433907786675 1.57593162554986 0.422269606391637 3.97442214876355 0.927076726622545 1.60103413606339 0.31872967702293 4.0306544263658 0.666411162963414 1.62113024917926 0.213829042933867 4.07418574232361 0.402342386883902 1.63596767978379 0.107537855958071 4.10501609661151 0.134870398389467 0.808413839738932 0.0134791082327865 124.812500000004 0.0625zM342.696166328937-8706.35263024126l1.30228624773372-2.09369434059408 1.43096238696671-1.99580897233864 1.55513414810412-1.89405254375924 1.67376816798787-1.78674662229605 1.78674662232152-1.6737681680097 1.89405254372468-1.55513414807683 1.99580897242413-1.4309623870322 2.09369434051769-1.30228624768461 2.17466014372621-1.16204936279246 2.2371542651963-1.01294007768411 2.29381195042515-0.862730544942679 2.34289906467893-0.710483881044638 2.38425204904706-0.556152442377424 2.41786469300496-0.399759406664089 2.44390246474359-0.241345292817641 2.46433561044978-0.0809658032339939 6.56935170713405 0.215836201621642 6.51808820699444 0.643687679697905 6.44851911939622 1.06617056963296 6.35867419781425 1.48322916900361 6.24838797418852 1.89482295891139 6.11766665899631 2.3009287616278 5.96667381122825 2.70159422078177 5.79714356557452 3.09775621990048 5.58130736393287 3.47159548721174 5.32298613154126 3.81649398623813 5.05149608936335 4.14759035775751 4.76515880517763 4.46385123889013 4.46385123889559 4.76515880518491 4.14759035777752 5.05149608938336 3.8164939862254 5.32298613151943 3.47159548721174 5.58130736393832 3.09775621990411 5.79714356558361 2.70159422077995 5.96667381122279 2.30092876161871 6.11766665897085 1.8948229589223 6.24838797422672 0.219995894247404 0.943132892483845-96.4432480640608-0.0482940651290846-2.88117030333888-0.0946609166676353-2.44390246471812-0.241345292815822-2.41786469300132-0.399759406664089-2.3842520490507-0.556152442377424-2.34289906468621-0.710483881046457-2.29381195039605-0.862730544933584-2.23715426521449-1.01294007769138-2.17466014372985-1.16204936279428-2.09369434053224-1.30228624769188-1.99580897240958-1.4309623870231-1.89405254374287-1.55513414809138-1.78674662230333-1.67376816799151-1.67376816797332-1.78674662228332-1.55513414811139-1.89405254376652-1.43096238697763-1.99580897234955-1.30228624773008-2.09369434059045-1.16204936278882-2.17466014371712-1.01294007768593-2.23715426520175-0.862730544926308-2.2938119503815-0.71048388105919-2.3428990647335-0.556152442361054-2.3842520489743-0.399759406678641-2.41786469309409-0.241345292815822-2.44390246469447-0.080965803230356-2.46433561047706 0.080965803230356-2.46433561046069 0.241345292815822-2.44390246469993 0.399759406678641-2.41786469309227 0.556152442361054-2.38425204896885 0.71048388105919-2.3428990647335 0.862730544926308-2.2938119503815 1.01294007769684-2.23715426522722z"/>
          <dr3d:rotate draw:style-name="gr103" draw:layer="layout" svg:viewBox="-0.0000000000000200395255944841 -11501 250.125 250.125" svg:d="M250-11375l0.125-0.9375-0.269740796778933-8.21003219323393-0.804684773767804-8.14837148463812-1.33282232592683-8.06130885273524-1.85415345324873-7.94884429752528-2.36867815573351-7.81097781901008-2.8763964333848-7.64770941718598-3.37730828619533-7.45903909205481-3.87141371417238-7.24496684361657-4.33861847905791-6.97522604684127-4.77106319844461-6.65435431828337-5.18491241935408-6.31488709125733-5.5801661417936-5.95682436575953-5.95682436575589-5.58016614179178-6.31488709126279-5.18491241935226-6.65435431828519-4.77106319844461-6.97522604683763-4.33861847906155-7.24496684361657-3.87141371417056-7.45903909205663-3.37730828619715-7.64770941718598-2.8763964333848-7.81097781900826-2.36867815573351-7.94884429753074-1.85415345324873-8.0613088527316-1.33282232592683-8.1483714846363-0.804684773771442-8.21003219323393-0.269740796775295-8.21003219323393 0.269740796775295-8.1483714846363 0.804684773771442-8.0613088527316 1.33282232592683-7.94884429753074 1.85415345324873-7.81097781900826 2.36867815573351-7.64770941718598 2.8763964333848-7.45903909205663 3.37730828619715-7.24496684361657 3.87141371417056-6.97522604683763 4.33861847906155-6.65435431828519 4.77106319844461-6.31488709126279 5.18491241935226-5.95682436575589 5.58016614179178-5.5801661417936 5.95682436575953-5.18491241935408 6.31488709125733-4.77106319844461 6.65435431828337-4.33861847905791 6.97522604684127-3.87141371417238 7.24496684361657-3.37730828619533 7.45903909205481-2.8763964333848 7.64770941718598-2.36867815573351 7.81097781901008-1.85415345324873 7.94884429752528-1.33282232592683 8.06130885273524-0.804684773767804 8.14837148463812-0.269740796778933 8.21003219323393 0.269740796778933 8.21003219323393 0.804684773767804 8.14837148463812 1.33282232592683 8.06130885273524 1.85415345324873 7.94884429752528 2.36867815573351 7.81097781901008 2.8763964333848 7.64770941718598 3.37730828619533 7.45903909205481 3.87141371417238 7.24496684361657 4.33861847905791 6.97522604684127 4.77106319844461 6.65435431828337 5.18491241935408 6.31488709125733 5.5801661417936 5.95682436575953 5.95682436575589 5.58016614179178 6.31488709126279 5.18491241935226 6.65435431828519 4.77106319844461 6.97522604683763 4.33861847906155 7.24496684361657 3.87141371417056 7.45903909205663 3.37730828619715 7.64770941718598 2.8763964333848 7.81097781900826 2.36867815573351 7.94884429753074 1.85415345324873 8.0613088527316 1.33282232592683 8.1483714846363 0.804684773771442 8.21003219323393 0.269740796775295 4.10501609661515-0.134870398389467 4.07418574232361-0.402342386883902 4.0306544263658-0.666411162963414 3.97442214876355-0.927076726624364 3.90548890950595-1.18433907786675 3.82385470859299-1.4381982166924 3.72951954602468-1.68865414309767 3.62248342180828-1.93570685708619 3.48761302341882-2.16930923952896 3.32717715913896-2.3855315992223 3.1574435456314-2.59245620967704 2.97841218288158-2.7900830708968 2.7900830708968-2.97841218287795 2.59245620967704-3.1574435456314 2.38553159921867-3.32717715914259 2.1693092395326-3.48761302341882 1.93570685708983-3.62248342180828 1.68865414309767-3.72951954602831 1.43819821668876-3.82385470859299 1.18433907786675-3.90548890950413 0.927076726624364-3.97442214876537 0.666411162961595-4.0306544263658 0.402342386885721-4.07418574231815 0.134870398389467-4.10501609661696-0.134870398389467-4.10501609661696-0.402342386885721-4.07418574231815-0.666411162961595-4.0306544263658-0.927076726624364-3.97442214876537-1.18433907786675-3.90548890950413-1.43819821668876-3.82385470859299-1.68865414309767-3.72951954602831-1.93570685708983-3.62248342180828-2.1693092395326-3.48761302341882-2.38553159921867-3.32717715914259-2.59245620967704-3.1574435456314-2.7900830708968-2.97841218287795-2.97841218288158-2.7900830708968-3.1574435456314-2.59245620967704-3.32717715913896-2.3855315992223-3.48761302341882-2.16930923952896-3.62248342180828-1.93570685708619-3.72951954602468-1.68865414309767-3.82385470859299-1.4381982166924-3.90548890950595-1.18433907786675-3.97442214876355-0.927076726624364-4.0306544263658-0.666411162963414-4.07418574232361-0.402342386883902-4.10501609661515-0.134870398389467z"/>
          <dr3d:rotate draw:style-name="gr104" draw:layer="layout" svg:viewBox="-25 -11526 300.125 300.125" svg:d="M250-11350l1.64118584572407-0.053921198756143 1.62885986699428-0.160856526490534 1.61145604252596-0.26643124956172 1.58897437231911-0.370645367964244 1.56141485637363-0.473498881705382 1.52877749468973-0.574991790781496 1.49106228726714-0.675124095192587 1.44826923410608-0.773895794936834 1.39434803535028-0.867290050786323 1.33020576077644-0.953735771801803 1.26234624512892-1.0364642517452 1.19076948840785-1.11547549061288 1.11547549061305-1.19076948840848 1.03646425174475-1.26234624513017 0.953735771802712-1.33020576077433 0.867290050787062-1.39434803535187 0.586075132993528-1.07508087557471 0.531824295573301-1.1004863363014 0.476867829693617-1.12381870940044 0.421205735354477-1.14507799487183 0.364838012555936-1.16426419270829 0.307764661297995-1.18137730291892 0.249985681580597-1.19641732550008 0.191501073403742-1.20938426044813 0.125-0.9375 0.0958770559630011-0.822956643882208 0.0685395570642413-0.82545491660494 0.0411568712845565-0.827272386930417 0.0137289986239466-0.828409054858639-0.0134822426298342-0.820932616337814-0.269740796778933-8.21003219323393-0.107537855958071-1.63596767978743-0.804684773767804-8.14837148463812-0.213829042932048-1.62113024917198-1.33282232592683-8.06130885273524-0.31872967702293-1.60103413606885-1.85415345324509-7.94884429752528-0.422269606395275-1.57593162555895-2.36867815573714-7.81097781901008-0.524489070794516-1.54590107267904-2.8763964333848-7.64770941718598-0.625383741335099-1.51085450008577-3.37730828619533-7.45903909205481-0.724853324772994-1.4705584984622-3.87141371417238-7.24496684361657-0.398790343548171-0.717689621847967-0.422142272775091-0.704207379214495-4.33861847905791-6.97522604683945-0.911114355039899-1.36302064250958-4.77106319844461-6.65435431828519-0.995746507829608-1.29702545715918-5.18491241935408-6.31488709125733-1.07654506528343-1.22717139565611-5.5801661417936-5.95682436575953-1.15366201914003-1.15366201914003-5.95682436575589-5.58016614179178-1.22717139567249-1.07654506529616-6.31488709126279-5.18491241935226-1.29702545714463-0.995746507822332-6.65435431828519-4.77106319844461-1.36302064250413-0.911114355032623-6.97522604683763-4.33861847905973-0.704207379221771-0.422142272780548-0.717689621847967-0.398790343546352-7.24496684361657-3.87141371417238-1.47055849845856-0.724853324772994-7.45903909205663-3.37730828619715-1.51085450008759-0.625383741338737-7.64770941718598-2.8763964333848-1.54590107268814-0.524489070794516-7.81097781900826-2.36867815573351-1.57593162554986-0.422269606391637-7.94884429753074-1.85415345324691-1.60103413606339-0.318729677024749-8.0613088527316-1.33282232592865-1.62113024916835-0.213829042932048-8.1483714846363-0.804684773771442-1.63596767980926-0.10753785595989-8.21003219323393-0.269740796775295-0.8209326163269-0.0134822426280152-0.8209326163269 0.0134822426280152-8.21003219323393 0.269740796775295-1.63596767980926 0.10753785595989-8.1483714846363 0.804684773771442-1.62113024916835 0.213829042932048-8.0613088527316 1.33282232592865-1.60103413606339 0.318729677024749-7.94884429753074 1.85415345324691-1.57593162554986 0.422269606391637-7.81097781900826 2.36867815573351-1.54590107268814 0.524489070794516-7.64770941718598 2.8763964333848-1.51085450008759 0.625383741338737-7.45903909205663 3.37730828619715-1.47055849845856 0.724853324772994-7.24496684361657 3.87141371417238-0.717689621847967 0.398790343546352-0.704207379221771 0.422142272780548-6.97522604683763 4.33861847905973-1.36302064250413 0.911114355032623-6.65435431828519 4.77106319844461-1.29702545714463 0.995746507822332-6.31488709126279 5.18491241935226-1.22717139567249 1.07654506529616-5.95682436575589 5.58016614179178-1.15366201914003 1.15366201914003-5.5801661417936 5.95682436575953-1.07654506528343 1.22717139565611-5.18491241935408 6.31488709125733-0.995746507836884 1.29702545716646-4.77106319844097 6.65435431828519-0.911114355025347 1.36302064249503-4.33861847906155 6.97522604683945-0.422142272782367 0.704207379221771-0.398790343551809 0.717689621857062-3.87141371416874 7.24496684361657-0.724853324765718 1.47055849844401-3.37730828619897 7.45903909205481-0.625383741338737 1.51085450009487-2.8763964333848 7.64770941718598-0.524489070798154 1.54590107268996-2.36867815573351 7.81097781901008-0.422269606387999 1.57593162553712-1.85415345324873 7.94884429752528-0.318729677026568 1.60103413607976-1.33282232592683 8.06130885273524-0.213829042932048 1.62113024917198-0.804684773767804 8.14837148463812-0.107537855958071 1.63596767978743-0.269740796778933 8.21003219323393-0.0134822426298342 0.820932616337814 0.0134822426298342 0.820932616337814 0.269740796778933 8.21003219323393 0.107537855958071 1.63596767978743 0.804684773767804 8.14837148463812 0.213829042932048 1.62113024917198 1.33282232592683 8.06130885273524 0.318729677026568 1.60103413607976 1.85415345324873 7.94884429752528 0.422269606387999 1.57593162553712 2.36867815573351 7.81097781901008 0.524489070798154 1.54590107268996 2.8763964333848 7.64770941718598 0.625383741338737 1.51085450009487 3.37730828619897 7.45903909205481 0.724853324765718 1.47055849844401 3.87141371416874 7.24496684361657 0.398790343551809 0.717689621857062 0.422142272778729 0.704207379219952 4.33861847906155 6.97522604684127 0.911114355032623 1.36302064250049 4.77106319844097 6.65435431828337 0.995746507833246 1.29702545716282 5.18491241935408 6.31488709125733 1.07654506528343 1.22717139565611 5.5801661417936 5.95682436575953 1.15366201914003 1.15366201914003 5.95682436575589 5.58016614179178 1.22717139566885 1.07654506529434 6.31488709126279 5.18491241935408 1.2970254571519 0.99574650782597 6.65435431828519 4.77106319844279 1.36302064249685 0.911114355028985 6.97522604683763 4.33861847906155 0.704207379225409 0.422142272782367 0.717689621851605 0.39879034354999 7.24496684361657 3.87141371417056 1.47055849845492 0.724853324769356 7.45903909205663 3.37730828619715 1.51085450008759 0.625383741338737 7.64770941718598 2.8763964333848 1.54590107268814 0.524489070794516 7.81097781900826 2.36867815573351 1.57593162554622 0.422269606391637 7.94884429753074 1.85415345324873 1.60103413607067 0.318729677024749 8.0613088527316 1.33282232592683 1.62113024916471 0.213829042932048 8.1483714846363 0.804684773771442 1.63596767980926 0.10753785595989 8.21003219323393 0.269740796775295 0.8209326163269 0.0134822426280152 0.820932616337814-0.0134822426280152 4.10501609661516-0.134870398389467 1.63596767978379-0.107537855958071 4.07418574232361-0.402342386883902 1.62113024917926-0.213829042933867 4.0306544263658-0.666411162963414 1.6010341360743-0.318729677026568 3.97442214876355-0.927076726624364 1.57593162553894-0.422269606387999 3.90548890950595-1.18433907786675 1.54590107269178-0.524489070796335 3.82385470859299-1.4381982166924 1.51085450009123-0.625383741340556 3.72951954602468-1.68865414309767 1.47055849845492-0.724853324771175 3.62248342180828-1.93570685708619 0.717689621847967-0.398790343546352 0.704207379218133-0.42214227277691 3.48761302341882-2.16930923952896 1.36302064251868-0.911114355043537 3.32717715913896-2.3855315992223 1.29702545713735-0.995746507816875 3.1574435456314-2.59245620967704 1.22717139565793-1.07654506528706 2.97841218288158-2.7900830708968 1.15366201914367-1.15366201914185 2.7900830708968-2.97841218287795 1.07654506528706-1.22717139565611 2.59245620968068-3.1574435456314 0.995746507855074-1.29702545719374 2.38553159921503-3.32717715914259 0.911114354996244-1.36302064244592 2.16930923953623-3.48761302341882 0.422142272796918-0.704207379249056 0.398790343548171-0.717689621847967 1.93570685708619-3.62248342180828 0.724853324765718-1.47055849844583 1.6886541431013-3.72951954602831 0.625383741356927-1.51085450014034 1.43819821668512-3.82385470859299 0.524489070783602-1.54590107264994 1.18433907786675-3.90548890950413 0.422269606387999-1.57593162554258 0.927076726624364-3.97442214876537 0.318729677030206-1.6010341360834 0.666411162961595-4.0306544263658 0.21382904292841-1.62113024915379 0.402342386885721-4.07418574231815 0.107537855958071-1.63596767979834 0.134870398389467-4.10501609661696 0.0134822426298342-0.820932616337814-0.0134822426298342-0.820932616337814-0.134870398389467-4.10501609661696-0.107537855958071-1.63596767979834-0.402342386885721-4.07418574231815-0.21382904292841-1.62113024915379-0.666411162961595-4.0306544263658-0.318729677030206-1.6010341360834-0.927076726624364-3.97442214876537-0.422269606387999-1.57593162554258-1.18433907786675-3.90548890950413-0.524489070783602-1.54590107264994-1.43819821668512-3.82385470859299-0.625383741356927-1.51085450014034-1.22700603502744-2.70993501506928 45.4246267257513 0.340855128008116zM137.115753881943-11277.8771963435l-2.3428990647044 0.710483881050095-2.38425204901796 0.556152442371968-2.41786469301223 0.399759406665908-2.44390246471448 0.241345292815822-2.46433561050435 0.0809658032339939-6.56935170710131-0.215836201619823-6.51808820701262-0.643687679701543-6.44851911937803-1.06617056962932-6.35867419782517-1.48322916900543-6.24838797417033-1.89482295890593-6.11766665902178-2.3009287616369-5.9666738112137-2.70159422077813-5.79714356558179-3.09775621990229-5.58130736392923-3.47159548720992-5.32298613153762-3.81649398623267-5.05149608935608-4.14759035775205-4.76515880519219-4.46385123890286-4.46385123891378-4.76515880520492-4.14759035776297-5.05149608936517-3.81649398620357-5.3229861314976-3.47159548722993-5.58130736396561-3.09775621988229-5.79714356554541-2.70159422080906-5.966673811281-2.30092876160415-6.11766665893265-1.89482295892594-6.24838797423763-1.48322916899997-6.35867419779788-1.06617056962932-6.44851911937985-0.643687679697905-6.51808820702172-0.215836201623461-6.56935170710676 0.215836201623461-6.56935170710494 0.643687679697905-6.51808820702354 1.06617056962932-6.44851911937985 1.48322916899997-6.35867419780152 1.89482295892594-6.24838797423399 2.30092876160415-6.11766665893265 2.70159422080906-5.96667381127918 3.09775621989684-5.79714356557633 3.47159548718992-5.58130736389649 3.81649398623995-5.32298613154853 4.14759035775205-5.05149608935426 4.46385123891378-4.76515880520492 4.7651588052031-4.46385123891196 5.05149608932697-4.14759035772659 5.32298613156672-3.81649398625632 5.5813073639365-3.47159548721174 5.79714356554177-3.09775621988592 5.96667381123552-2.70159422078541 6.11766665902178-2.3009287616369 6.24838797418124-1.89482295890957 6.35867419779243-1.48322916899633 6.44851911941078-1.0661705696366 6.51808820700171-0.643687679699724 6.56935170711222-0.215836201619823 6.56935170711223 0.215836201619823 6.51808820700171 0.643687679699724 6.44851911941078 1.0661705696366 6.35867419779243 1.48322916899633 6.24838797418124 1.89482295890957 6.11766665902178 2.3009287616369 5.96667381123189 2.70159422078541 5.79714356554541 3.09775621988592 5.5813073639365 3.47159548721174 5.32298613156672 3.81649398625632 5.05149608932697 4.1475903577284 4.7651588052031 4.46385123891014 4.46385123891378 4.76515880520674 4.14759035777388 5.05149608937791 3.81649398618902 5.32298613147032 3.4715954872263 5.58130736396743 3.09775621990411 5.79714356557815 2.70159422079087 5.96667381124826 2.30092876161143 6.11766665895084 1.89482295891867 6.24838797420853 0.378332987165777 1.62193156253124-96.8308313340603-0.726594532272429-0.187588515764219-0.000703798930771882-1.64118584572405 0.053921198756143-1.62885986699429 0.160856526490534-1.61145604252597 0.26643124956172-1.5889743723191 0.370645367964244-1.56141485637367 0.473498881705382-1.52877749468969 0.574991790781496-1.49106228726716 0.675124095192587-1.44826923410606 0.773895794936834-1.39434803535028 0.867290050786323-1.33020576077644 0.953735771801803-1.26234624512895 1.0364642517452-1.19076948840782 1.11547549061288-1.11547549061308 1.19076948840848-1.03646425174472 1.26234624513017-0.953735771802712 1.33020576077433-0.867290050787062 1.39434803535187-0.773895794936976 1.44826923410801-0.675124095191592 1.49106228726669-0.574991790781269 1.52877749468826-0.473498881706007 1.56141485637272-0.370645367965835 1.58897437232008-0.266431249560753 1.61145604252488-0.160856526490733 1.62885986699439-0.0539211987557735 1.64118584572498 0.0539211987557735 1.64118584572498 0.160856526490733 1.62885986699439 0.266431249560753 1.61145604252488 0.370645367965835 1.58897437232008 0.473498881706007 1.56141485637272 0.574991790781269 1.52877749468826 0.675124095191592 1.49106228726669 0.773895794936976 1.44826923410801 0.867290050787062 1.39434803535187 0.953735771802712 1.33020576077433 1.03646425174472 1.26234624513017 1.11547549061308 1.19076948840848 1.19076948840782 1.11547549061288 1.26234624512895 1.0364642517452 1.33020576077644 0.953735771801803 1.39434803535028 0.867290050786323 1.35533537122863 0.727851892293984 1.3935302699016 0.641410460404586 1.42756315519939 0.553780235963131 1.45743402712201 0.464961218978715 1.48314288566944 0.37495340944588 1.50468973084169 0.283756807366444 1.52207456263876 0.191371412742228 1.53529738106066 0.0977972255659552 3.28526822683125 0.107937563248925 2.44390246471447 0.241345292815822 2.41786469301223 0.399759406665908 2.38425204901796 0.556152442371968 2.3428990647044 0.710483881050095 2.29381195041788 0.86273054494086 2.23715426519993 1.01294007768593 2.17466014372621 1.16204936279246 2.09369434053224 1.30228624769188 1.99580897240594 1.43096238702128 1.89405254374287 1.55513414808956 1.78674662229241 1.67376816798605 1.67376816800243 1.78674662230878 1.55513414810775 1.89405254376106 1.43096238697763 1.99580897235137 1.30228624770098 2.09369434054133 1.16204936281429 2.17466014376805 1.01294007768956 2.23715426520357 0.86273054490448 2.29381195034148 0.710483881073742 2.34289906476988 0.556152442357416 2.38425204896521 0.399759406678641 2.41786469308681 0.241345292815822 2.44390246469811 0.080965803230356 2.46433561047161-0.080965803230356 2.46433561046615-0.241345292815822 2.44390246469811-0.399759406678641 2.41786469309591-0.556152442357416 2.38425204896157-0.710483881070104 2.34289906476442-0.862730544911756 2.29381195034875-1.01294007768956 2.23715426521085-1.16204936280701 2.17466014375168-1.30228624770461 2.09369434054861-1.43096238698126 1.99580897235683-1.55513414810412 1.89405254375197-1.67376816800243 1.78674662231242-1.78674662229241 1.67376816798605-1.89405254374287 1.55513414808956-1.9958089724023 1.43096238701946-2.09369434053588 1.3022862476937-2.17466014372985 1.16204936279428-2.23715426519993 1.01294007768411z"/>
          <dr3d:rotate draw:style-name="gr105" draw:layer="layout" svg:viewBox="375 -8625.0625 125.25 125.0625" svg:d="M375-8500h0.1875l8.21003219323393-0.269740796775295 8.1483714846363-0.804684773771442 8.0613088527316-1.33282232592683 7.94884429753074-1.85415345324873 7.81097781900826-2.36867815573351 7.64770941718598-2.8763964333848 7.45903909205663-3.37730828619715 7.24496684361657-3.87141371417056 6.97522604683763-4.33861847906155 6.65435431828519-4.77106319844461 6.31488709126279-5.18491241935226 5.95682436575589-5.58016614179178 5.5801661417936-5.95682436575953 5.18491241935408-6.31488709125733 4.77106319844461-6.65435431828337 4.33861847905791-6.97522604684127 3.87141371417238-7.24496684361657 3.37730828619533-7.45903909205481 2.8763964333848-7.64770941718598 2.36867815573351-7.81097781901008 1.85415345324873-7.94884429752528 1.33282232592683-8.06130885273524 0.804684773767804-8.14837148463812 0.269740796778933-8.21003219323393z"/>
          <dr3d:rotate draw:style-name="gr106" draw:layer="layout" svg:viewBox="374.366567383669 -8625.88343261634 150.869950373697 150.883432616338" svg:d="M374.999999999996-8500v25h0.1875l0.8209326163269-0.0134822426280152 8.21003219323757-0.269740796775295 1.63596767980926-0.10753785595989 8.1483714846363-0.804684773771442 1.62113024916471-0.213829042932048 8.06130885272796-1.33282232592683 1.60103413607067-0.318729677024749 7.94884429753438-1.85415345324873 1.57593162554622-0.422269606391637 7.81097781900826-2.36867815573351 1.5459010726845-0.524489070794516 7.64770941718234-2.87639643338298 1.51085450009487-0.625383741340556 7.45903909205663-3.37730828619897 1.47055849845128-0.724853324767537 7.24496684361657-3.87141371417056 0.717689621851605-0.39879034354999 0.704207379225409-0.422142272782367 6.97522604683763-4.33861847906155 1.36302064249685-0.911114355028985 6.65435431828519-4.77106319844279 1.2970254571519-0.99574650782597 6.31488709126279-5.18491241935408 1.22717139566157-1.07654506528888 5.95682436575953-5.58016614179178 1.15366201915094-1.15366201915094 5.58016614178996-5.95682436575953 1.07654506527615-1.22717139564884 5.18491241935408-6.31488709125551 0.995746507829608-1.29702545715372 4.77106319844825-6.65435431828519 0.911114355050813-1.36302064252777 4.33861847905428-6.97522604684127 0.422142272767815-0.704207379203581 0.398790343548171-0.717689621847967 3.87141371417238-7.24496684361657 0.724853324772994-1.4705584984622 3.37730828619533-7.45903909205481 0.625383741335099-1.51085450008577 2.8763964333848-7.64770941718598 0.524489070798154-1.54590107268996 2.36867815573351-7.81097781901008 0.422269606384361-1.57593162552621 1.85415345325237-7.94884429752528 0.318729677033844-1.60103413609977 1.33282232592319-8.06130885273524 0.21382904292841-1.62113024916289 0.804684773767804-8.14837148463812 0.107537855958071-1.63596767978743 0.269740796778933-8.21003219323393-24.9865177573702-0.820932616337814-24.9865177573702-0.820932616337814-0.24280796164021 7.39028432344276-0.643687679694267 6.51808820699989-1.0661705696366 6.44851911945079-1.48322916898906 6.35867419772876-1.89482295893322 6.24838797425946-2.30092876160779 6.11766665894356-2.70159422079087 5.96667381125008-3.09775621990048 5.79714356557452-3.47159548721902 5.58130736395651-3.8164939862254 5.32298613151761-4.14759035774478 5.05149608933971-4.46385123891378 4.76515880521038-4.76515880518491 4.46385123889195-5.05149608936699 4.14759035776297-5.32298613153762 3.81649398623267-5.58130736393287 3.47159548721174-5.79714356558179 3.09775621990229-5.96667381122825 2.70159422078541-6.11766665898176 2.30092876162234-6.24838797418852 1.89482295891139-6.35867419782881 1.48322916900543-6.4485191193744 1.06617056962932-6.51808820701262 0.643687679701543-7.39028432344276 0.242807961634753 0.6334326163269 19.2796278295864z"/>
          <dr3d:rotate draw:style-name="gr107" draw:layer="layout" svg:viewBox="250 -11375 0 125" svg:d="M250-11250v-125z"/>
          <dr3d:rotate draw:style-name="gr108" draw:layer="layout" svg:viewBox="225 -11375 50 125" svg:d="M225-11250h25 25v-125h-25-25z"/>
          <dr3d:rotate draw:style-name="gr107" draw:layer="layout" svg:viewBox="375 -8750 1500 0" svg:d="M375-8750h1500z"/>
          <dr3d:rotate draw:style-name="gr108" draw:layer="layout" svg:viewBox="375 -8775 1500 50" svg:d="M375-8775v25 25h1500v-25-25z"/>
          <dr3d:rotate draw:style-name="gr110" draw:layer="layout" svg:viewBox="0 -9500 2000 500" svg:d="M0-9500v500h2000v-500z"/>
          <dr3d:rotate draw:style-name="gr111" draw:layer="layout" svg:viewBox="-25 -9525 2050 550" svg:d="M-12.5-9521.65063509461l-1.39434803535028 0.867290050786323-1.33020576077643 0.953735771801803-1.26234624512895 1.0364642517452-1.19076948840783 1.11547549061288-1.11547549061309 1.19076948840848-1.03646425174471 1.26234624513017-0.953735771802705 1.33020576077433-0.867290050787069 1.39434803535187-0.773895794936983 1.44826923410801-0.675124095191585 1.49106228726669-0.574991790781262 1.52877749468826-0.473498881706014 1.56141485637272-0.370645367965842 1.58897437232008-0.266431249560746 1.61145604252488-0.160856526490726 1.62885986699439-0.0539211987557806 1.64118584572498v500l0.0539211987557806 1.64118584572498 0.160856526490726 1.62885986699439 0.266431249560746 1.61145604252488 0.370645367965842 1.58897437232008 0.473498881706014 1.56141485637272 0.574991790781262 1.52877749468826 0.675124095191585 1.49106228726669 0.773895794936983 1.44826923410801 0.867290050787069 1.39434803535187 0.953735771802705 1.33020576077433 1.03646425174471 1.26234624513017 1.11547549061309 1.19076948840848 1.19076948840783 1.11547549061288 1.26234624512895 1.0364642517452 1.33020576077643 0.953735771801803 1.39434803535028 0.867290050786323 1.44826923410606 0.773895794936834 1.49106228726716 0.675124095192587 1.52877749468969 0.574991790781496 1.56141485637367 0.473498881705382 1.5889743723191 0.370645367964244 1.61145604252597 0.26643124956172 1.62885986699429 0.160856526490534 1.64118584572405 0.053921198756143h2000l1.64118584572407-0.053921198756143 1.62885986699439-0.160856526490534 1.61145604252579-0.26643124956172 1.58897437231917-0.370645367964244 1.56141485637363-0.473498881705382 1.52877749468962-0.574991790781496 1.49106228726714-0.675124095192587 1.44826923410619-0.773895794936834 1.39434803535028-0.867290050786323 1.33020576077638-0.953735771801803 1.26234624512904-1.0364642517452 1.1907694884078-1.11547549061288 1.11547549061288-1.19076948840848 1.03646425174475-1.26234624513017 0.95373577180294-1.33020576077433 0.867290050787005-1.39434803535187 0.773895794937062-1.44826923410801 0.67512409519145-1.49106228726669 0.574991790781496-1.52877749468826 0.473498881705837-1.56141485637272 0.370645367965835-1.58897437232008 0.26643124956081-1.61145604252488 0.160856526490761-1.62885986699439 0.0539211987556882-1.64118584572498v-500l-0.0539211987556882-1.64118584572498-0.160856526490761-1.62885986699439-0.26643124956081-1.61145604252488-0.370645367965835-1.58897437232008-0.473498881705837-1.56141485637272-0.574991790781496-1.52877749468826-0.67512409519145-1.49106228726669-0.773895794937062-1.44826923410801-0.867290050787005-1.39434803535187-0.95373577180294-1.33020576077433-1.03646425174475-1.26234624513017-1.11547549061288-1.19076948840848-1.1907694884078-1.11547549061288-1.26234624512904-1.0364642517452-1.33020576077638-0.953735771801803-1.39434803535028-0.867290050786323-1.44826923410619-0.773895794936834-1.49106228726714-0.675124095192587-1.52877749468962-0.574991790781496-1.56141485637363-0.473498881705382-1.58897437231917-0.370645367964244-1.61145604252579-0.26643124956172-1.62885986699439-0.160856526490534-1.64118584572407-0.053921198756143h-2000l-1.64118584572405 0.053921198756143-1.62885986699429 0.160856526490534-1.61145604252597 0.26643124956172-1.5889743723191 0.370645367964244-1.56141485637367 0.473498881705382-1.52877749468969 0.574991790781496-1.49106228726716 0.675124095192587zM25-9475h1950v450h-1950z"/>
        </dr3d:scene>
        <draw:frame draw:style-name="gr2" draw:text-style-name="P69" draw:layer="layout" svg:width="8cm" svg:height="1.5cm" svg:x="16cm" svg:y="5.5cm">
          <draw:text-box>
            <text:p><text:span text:style-name="T123">Gene for </text:span><text:span text:style-name="T123"><text:line-break/></text:span><text:span text:style-name="T123">surface protein...</text:span></text:p>
          </draw:text-box>
        </draw:frame>
        <draw:frame draw:style-name="gr2" draw:text-style-name="P69" draw:layer="layout" svg:width="8cm" svg:height="1.5cm" svg:x="16cm" svg:y="11cm">
          <draw:text-box>
            <text:p><text:span text:style-name="T123">...can be </text:span><text:span text:style-name="T123"><text:line-break/></text:span><text:span text:style-name="T123">modified with </text:span><text:span text:style-name="T123"><text:line-break/></text:span><text:span text:style-name="T123">a marker.</text:span></text:p>
          </draw:text-box>
        </draw:frame>
        <draw:line draw:style-name="gr112" draw:text-style-name="P114" draw:layer="layout" svg:x1="21cm" svg:y1="4.5cm" svg:x2="22.5cm" svg:y2="4.5cm">
          <text:p/>
        </draw:line>
        <draw:line draw:style-name="gr112" draw:text-style-name="P114" draw:layer="layout" svg:x1="21cm" svg:y1="10cm" svg:x2="22.5cm" svg:y2="10cm">
          <text:p/>
        </draw:line>
        <presentation:notes draw:style-name="dp2">
          <draw:page-thumbnail draw:style-name="gr1" draw:layer="layout" svg:width="17cm" svg:height="9.56cm" svg:x="2cm" svg:y="2.5cm" draw:page-number="55" presentation:class="page"/>
          <draw:frame presentation:style-name="pr3" draw:text-style-name="P4" draw:layer="layout" svg:width="17cm" svg:height="14cm" svg:x="2cm" svg:y="13cm" presentation:class="notes" presentation:placeholder="true">
            <draw:text-box/>
          </draw:frame>
        </presentation:notes>
      </draw:page>
      <draw:page draw:name="page56" draw:style-name="dp1" draw:master-page-name="DNA" presentation:presentation-page-layout-name="AL2T1">
        <office:forms form:automatic-focus="false" form:apply-design-mode="false"/>
        <draw:frame draw:style-name="gr2" draw:text-style-name="P115" draw:layer="layout" svg:width="20.14cm" svg:height="11.846cm" svg:x="5.86cm" svg:y="1.654cm">
          <draw:text-box>
            <text:p><text:span text:style-name="T173">This requires some in-depth understanding of the immunological effects of the marker…</text:span></text:p>
            <text:p><text:span text:style-name="T173"/></text:p>
            <text:p><text:span text:style-name="T173">...in particular its interactions with the patient’s MHCs.</text:span></text:p>
            <text:p><text:span text:style-name="T173"/></text:p>
            <text:p><text:span text:style-name="T173">Nevertheless, it opens the perspective of AI-based </text:span><text:span text:style-name="T174">personalised therapy</text:span><text:span text:style-name="T173">.</text:span></text:p>
            <text:p><text:span text:style-name="T173"/></text:p>
            <text:p><text:span text:style-name="T173"/></text:p>
          </draw:text-box>
        </draw:frame>
        <presentation:notes draw:style-name="dp2">
          <draw:page-thumbnail draw:style-name="gr1" draw:layer="layout" svg:width="17cm" svg:height="9.56cm" svg:x="2cm" svg:y="2.5cm" draw:page-number="56" presentation:class="page"/>
          <draw:frame presentation:style-name="pr3" draw:text-style-name="P79" draw:layer="layout" svg:width="17cm" svg:height="14cm" svg:x="2cm" svg:y="13cm" presentation:class="notes" presentation:placeholder="true">
            <draw:text-box/>
          </draw:frame>
        </presentation:notes>
      </draw:page>
      <draw:page draw:name="page57"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FORCE THEM TO UNCLOAK!</text:span></text:p>
          </draw:text-box>
        </draw:frame>
        <draw:frame draw:style-name="gr113" draw:text-style-name="P10" draw:layer="layout" svg:width="18cm" svg:height="11.811cm" svg:x="6.6cm" svg:y="3cm">
          <draw:image xlink:href="Pictures/10000000000007080000055D9A0C0D45.png" xlink:type="simple" xlink:show="embed" xlink:actuate="onLoad" draw:mime-type="image/png">
            <text:p/>
          </draw:image>
        </draw:frame>
        <presentation:notes draw:style-name="dp2">
          <draw:page-thumbnail draw:style-name="gr1" draw:layer="layout" svg:width="17cm" svg:height="9.56cm" svg:x="2cm" svg:y="2.5cm" draw:page-number="57" presentation:class="page"/>
          <draw:frame presentation:style-name="pr3" draw:text-style-name="P4" draw:layer="layout" svg:width="17cm" svg:height="14cm" svg:x="2cm" svg:y="13cm" presentation:class="notes" presentation:placeholder="true">
            <draw:text-box/>
          </draw:frame>
        </presentation:notes>
      </draw:page>
      <draw:page draw:name="page58" draw:style-name="dp1" draw:master-page-name="DNA" presentation:presentation-page-layout-name="AL2T1">
        <office:forms form:automatic-focus="false" form:apply-design-mode="false"/>
        <draw:frame presentation:style-name="pr8" draw:text-style-name="P116" draw:layer="layout" svg:width="22.5cm" svg:height="2.6cm" svg:x="4.5cm" svg:y="0.6cm" presentation:class="title" presentation:user-transformed="true">
          <draw:text-box>
            <text:p><text:span text:style-name="T30">Every virus has two basic functions</text:span></text:p>
          </draw:text-box>
        </draw:frame>
        <draw:frame draw:style-name="gr2" draw:text-style-name="P53" draw:layer="layout" svg:width="21.5cm" svg:height="3.805cm" svg:x="5cm" svg:y="3cm">
          <draw:text-box>
            <text:p><text:span text:style-name="T175">(I)</text:span><text:span text:style-name="T32"> </text:span><text:span text:style-name="T32"><text:line-break/></text:span><text:span text:style-name="T32">Replicate its nucleic acid </text:span><text:span text:style-name="T32"><text:line-break/></text:span><text:span text:style-name="T32">(genetic material)</text:span></text:p>
            <text:p><text:span text:style-name="T32"/></text:p>
            <text:p><text:span text:style-name="T175">(II)</text:span><text:span text:style-name="T176"> </text:span><text:span text:style-name="T32"><text:line-break/></text:span><text:span text:style-name="T32">Build shells for the copies </text:span><text:span text:style-name="T32"><text:line-break/></text:span><text:span text:style-name="T32">of its nucleic acid</text:span></text:p>
            <text:p><text:span text:style-name="T32"/></text:p>
            <text:p><text:span text:style-name="T38">Everything else is just an add-on to this general two-stage design.</text:span></text:p>
            <text:p><text:span text:style-name="T32"/></text:p>
            <text:p><text:span text:style-name="T32"/></text:p>
          </draw:text-box>
        </draw:frame>
        <draw:frame draw:style-name="gr53" draw:text-style-name="P10" draw:layer="layout" svg:width="7.651cm" svg:height="5.5cm" svg:x="18.974cm" svg:y="3cm">
          <draw:image xlink:href="Pictures/10000000000002AB000001EB70BF6652.png" xlink:type="simple" xlink:show="embed" xlink:actuate="onLoad" draw:mime-type="image/png">
            <text:p/>
          </draw:image>
        </draw:frame>
        <draw:frame draw:style-name="gr2" draw:text-style-name="P117" draw:layer="layout" svg:width="8cm" svg:height="3.805cm" svg:x="19cm" svg:y="8.5cm">
          <draw:text-box>
            <text:p text:style-name="P13"><text:span text:style-name="T177">Component view of a papovavirus, with the shell open and the DNA outside. </text:span><text:span text:style-name="T177"><text:line-break/></text:span><text:span text:style-name="T178">(The bobbin-like structures are histone proteins stolen from the host cell.)</text:span></text:p>
          </draw:text-box>
        </draw:frame>
        <draw:frame draw:style-name="gr29" draw:text-style-name="P118" draw:layer="layout" svg:width="21.359cm" svg:height="7.097cm" svg:x="4.1cm" svg:y="0.396cm">
          <draw:text-box>
            <text:p text:style-name="P94"><text:span text:style-name="T179">REMEMBER THIS:</text:span></text:p>
          </draw:text-box>
        </draw:frame>
        <presentation:notes draw:style-name="dp2">
          <draw:page-thumbnail draw:style-name="gr1" draw:layer="layout" svg:width="17cm" svg:height="9.56cm" svg:x="2cm" svg:y="2.5cm" draw:page-number="58" presentation:class="page"/>
          <draw:frame presentation:style-name="pr3" draw:text-style-name="P79" draw:layer="layout" svg:width="17cm" svg:height="14cm" svg:x="2cm" svg:y="13cm" presentation:class="notes" presentation:placeholder="true">
            <draw:text-box/>
          </draw:frame>
        </presentation:notes>
      </draw:page>
      <draw:page draw:name="page59" draw:style-name="dp1" draw:master-page-name="DNA" presentation:presentation-page-layout-name="AL2T1">
        <office:forms form:automatic-focus="false" form:apply-design-mode="false"/>
        <draw:frame presentation:style-name="pr6" draw:text-style-name="P14" draw:layer="layout" svg:width="22.5cm" svg:height="2.6cm" svg:x="4.5cm" svg:y="0cm" presentation:class="title" presentation:user-transformed="true">
          <draw:text-box>
            <text:p text:style-name="P13"><text:span text:style-name="T30">To Sum It Up</text:span></text:p>
          </draw:text-box>
        </draw:frame>
        <draw:frame draw:style-name="gr2" draw:text-style-name="P119" draw:layer="layout" svg:width="19.5cm" svg:height="8.2cm" svg:x="6.118cm" svg:y="2.226cm">
          <draw:text-box>
            <text:p text:style-name="P13"><text:span text:style-name="T180">The anti-viral effect can be fivefold:</text:span><text:span text:style-name="T180"><text:line-break/></text:span><text:span text:style-name="T180"/></text:p>
            <text:p><text:span text:style-name="T181">▶</text:span><text:span text:style-name="T182"> </text:span><text:span text:style-name="T183">Competition</text:span><text:span text:style-name="T184"> </text:span><text:span text:style-name="T184"><text:line-break/></text:span><text:span text:style-name="T184"><text:tab/></text:span><text:span text:style-name="T184">for replicase and shell proteins</text:span><text:span text:style-name="T184"><text:line-break/></text:span><text:span text:style-name="T184"/></text:p>
            <text:p text:style-name="P5"><text:span text:style-name="T181">▶</text:span><text:span text:style-name="T182"> </text:span><text:span text:style-name="T185">Blocking</text:span><text:span text:style-name="T183"><text:line-break/></text:span><text:span text:style-name="T183"><text:tab/></text:span><text:span text:style-name="T184">of viral mechanisms by antisense RNAs</text:span><text:span text:style-name="T184"><text:line-break/></text:span><text:span text:style-name="T184"/></text:p>
            <text:p text:style-name="P5"><text:span text:style-name="T181">▶</text:span><text:span text:style-name="T182"> </text:span><text:span text:style-name="T183">Overriding</text:span><text:span text:style-name="T183"><text:line-break/></text:span><text:span text:style-name="T183"><text:tab/></text:span><text:span text:style-name="T184">of virally induced effects</text:span><text:span text:style-name="T184"><text:line-break/></text:span><text:span text:style-name="T184"/></text:p>
            <text:p text:style-name="P5"><text:span text:style-name="T181">▶</text:span><text:span text:style-name="T182"> </text:span><text:span text:style-name="T183">Hijacking</text:span><text:span text:style-name="T183"><text:line-break/></text:span><text:span text:style-name="T183"><text:tab/></text:span><text:span text:style-name="T184">of nascent viral shells to spread the protection</text:span><text:span text:style-name="T184"><text:line-break/></text:span><text:span text:style-name="T184"/></text:p>
            <text:p text:style-name="P5"><text:span text:style-name="T181">▶</text:span><text:span text:style-name="T182"> </text:span><text:span text:style-name="T183">Tagging </text:span><text:span text:style-name="T183"><text:line-break/></text:span><text:span text:style-name="T183"><text:tab/></text:span><text:span text:style-name="T184">of viral structure elements to break the stealth</text:span></text:p>
          </draw:text-box>
        </draw:frame>
        <draw:g draw:style-name="gr11">
          <draw:g draw:style-name="gr11">
            <draw:frame draw:style-name="gr53" draw:text-style-name="P10" draw:layer="layout" svg:width="1.288cm" svg:height="1.398cm" draw:transform="rotate (-0.222354946704078) translate (22.557cm 13.837cm)">
              <draw:image xlink:href="Pictures/10000001000001B4000001F784FF21ED.png" xlink:type="simple" xlink:show="embed" xlink:actuate="onLoad" draw:mime-type="image/png">
                <text:p/>
              </draw:image>
            </draw:frame>
            <draw:g draw:style-name="gr114">
              <draw:path draw:style-name="gr115" draw:text-style-name="P120" draw:layer="layout" svg:width="0.147cm" svg:height="0.171cm" draw:transform="rotate (-0.217293491873294) translate (22.7416134796224cm 14.5097851069636cm)" svg:viewBox="0 0 148 172" svg:d="M88 157c-2 3-4 6-9 9-4 2-9 4-13 6l-51-153c-1-3-2-5-5-6-2-2-5-3-10-3v-10h58l-1 10c-5 0-8 1-10 2-3 1-4 2-4 4 0 1 0 1 1 2l36 112 34-111c0-1 0-1 0-2 0-2-1-3-3-4s-6-2-11-3v-9h48v9c-6 2-10 3-12 4-3 1-5 3-5 5z">
                <text:p/>
              </draw:path>
              <draw:path draw:style-name="gr115" draw:text-style-name="P120" draw:layer="layout" svg:width="0.06cm" svg:height="0.167cm" draw:transform="skewX (0.0240855436775217) rotate (-0.207519648062126) translate (22.8973172211006cm 14.5450169941256cm)" svg:viewBox="0 0 61 168" svg:d="M1 158c5-2 9-3 12-4 2-2 4-3 4-4l-1-132c0-1-2-2-4-4-3-2-7-3-12-4v-10l59 1v10c-5 1-9 2-11 3-3 2-4 3-4 5l1 131c0 1 1 3 4 4 3 2 7 3 12 4v10l-59-1z">
                <text:p/>
              </draw:path>
              <draw:path draw:style-name="gr115" draw:text-style-name="P120" draw:layer="layout" svg:width="0.135cm" svg:height="0.172cm" draw:transform="skewX (0.00575958653158129) rotate (-0.214675497995303) translate (22.9682953582176cm 14.5574439618303cm)" svg:viewBox="0 0 136 173" svg:d="M1 161c5-1 9-2 12-4 2-1 4-3 4-4v-136l-13 2c0 0-1 1-3 1l-1-12c9-3 19-5 28-6s18-2 28-2c20 0 34 4 43 11 9 8 14 17 14 30 0 11-3 22-9 30-5 8-13 14-23 18l36 58c2 3 4 6 5 7 2 1 5 1 8 1 1 0 2 0 5 0l1 10c-5 2-11 4-18 6-6 2-11 2-14 2-2 0-4 0-6-2-2-1-4-3-5-5l-32-73c-1 1-2 1-4 1-4 0-8-1-12-2v61c0 2 1 3 4 5 2 1 6 2 11 4v9h-59zM45 77c3 1 6 1 10 1 10 1 17-2 22-8s7-14 7-25c0-21-11-31-33-31-1 0-3 0-6 0z">
                <text:p/>
              </draw:path>
              <draw:path draw:style-name="gr115" draw:text-style-name="P120" draw:layer="layout" svg:width="0.142cm" svg:height="0.17cm" draw:transform="skewX (-0.00593411945678069) rotate (-0.22479840765687) translate (23.1056685256954cm 14.591829110333cm)" svg:viewBox="0 0 143 171" svg:d="M127 98c0 15-2 28-7 39s-11 20-20 26c-8 5-18 8-29 8-10 0-20-2-28-6-9-5-16-12-21-21-5-10-7-21-7-35v-91c0-1-1-2-4-4-2-2-6-3-11-4v-10h59v10c-5 1-9 2-11 4-3 1-4 3-4 4l-1 82c0 17 3 31 8 39 6 9 15 13 27 13 10 0 18-5 22-14 5-10 7-22 7-37l1-83c0-1-2-3-4-4-3-2-7-3-12-4v-10h51v10c-5 1-9 2-11 4-3 1-4 3-4 4z">
                <text:p/>
              </draw:path>
              <draw:path draw:style-name="gr115" draw:text-style-name="P120" draw:layer="layout" svg:width="0.097cm" svg:height="0.174cm" draw:transform="rotate (-0.217468024798494) translate (23.2624805251334cm 14.6238410937005cm)" svg:viewBox="0 0 98 175" svg:d="M41 175c-5 0-12-1-20-4-8-2-15-5-20-9 0 0 0-2-1-5 0-2 0-6 0-10 0-5 0-10 1-15 0-4 1-9 2-12l7 1c4 10 9 19 15 25 7 7 13 10 21 10 5 0 9-1 13-3s7-5 10-9c2-4 3-8 3-14s-1-12-4-16c-3-5-7-9-11-12-5-3-10-7-18-11s-15-8-20-12-9-8-12-14c-4-6-6-13-5-21 0-7 1-13 5-20s10-12 18-17 17-7 28-7c9 0 16 1 23 4 7 2 12 5 15 8 0 1 0 1 0 2s0 4-1 7c-2 4-3 7-5 10-1 4-3 6-4 7l-7-1c-3-7-7-13-12-17-5-3-9-5-14-5s-9 1-12 3-6 4-7 7c-2 4-3 7-3 10 0 5 2 9 4 13 3 4 6 7 10 10 4 2 9 6 16 10 9 5 16 10 22 14 5 4 10 10 14 16 4 7 6 14 6 23s-3 17-7 25c-4 9-11 16-19 21-9 6-19 8-31 8z">
                <text:p/>
              </draw:path>
            </draw:g>
          </draw:g>
        </draw:g>
        <draw:frame draw:style-name="gr116" draw:text-style-name="P10" draw:layer="layout" svg:width="2.615cm" svg:height="1.738cm" svg:x="20.827cm" svg:y="6.464cm">
          <draw:image xlink:href="Pictures/10000000000004B000000290940A3E19.png" xlink:type="simple" xlink:show="embed" xlink:actuate="onLoad" draw:mime-type="image/png">
            <text:p/>
          </draw:image>
        </draw:frame>
        <draw:frame draw:style-name="gr117" draw:text-style-name="P10" draw:layer="layout" svg:width="2.239cm" svg:height="1.739cm" svg:x="22.923cm" svg:y="11.041cm">
          <draw:image xlink:href="Pictures/10000000000000D8000000E90A9EA57A.png" xlink:type="simple" xlink:show="embed" xlink:actuate="onLoad" draw:mime-type="image/png">
            <text:p/>
          </draw:image>
        </draw:frame>
        <draw:frame draw:style-name="gr53" draw:text-style-name="P10" draw:layer="layout" svg:width="3.511cm" svg:height="1.725cm" svg:x="17.969cm" svg:y="3.884cm">
          <draw:image xlink:href="Pictures/100000000000032000000189A6BEA29B.png" xlink:type="simple" xlink:show="embed" xlink:actuate="onLoad" draw:mime-type="image/png">
            <text:p/>
          </draw:image>
        </draw:frame>
        <draw:frame draw:style-name="gr53" draw:text-style-name="P10" draw:layer="layout" svg:width="3.979cm" svg:height="2.238cm" svg:x="15.634cm" svg:y="8.583cm">
          <draw:image xlink:href="Pictures/1000000000000A00000005A011EFF664.jpg" xlink:type="simple" xlink:show="embed" xlink:actuate="onLoad" draw:mime-type="image/jpeg">
            <text:p/>
          </draw:image>
        </draw:frame>
        <presentation:notes draw:style-name="dp2">
          <draw:page-thumbnail draw:style-name="gr1" draw:layer="layout" svg:width="17cm" svg:height="9.56cm" svg:x="2cm" svg:y="2.5cm" draw:page-number="59" presentation:class="page"/>
          <draw:frame presentation:style-name="pr3" draw:text-style-name="P4" draw:layer="layout" svg:width="17cm" svg:height="14cm" svg:x="2cm" svg:y="13cm" presentation:class="notes" presentation:placeholder="true">
            <draw:text-box/>
          </draw:frame>
        </presentation:notes>
      </draw:page>
      <draw:page draw:name="page60" draw:style-name="dp1" draw:master-page-name="DNA" presentation:presentation-page-layout-name="AL2T1">
        <office:forms form:automatic-focus="false" form:apply-design-mode="false"/>
        <draw:frame presentation:style-name="pr10" draw:text-style-name="P121" draw:layer="layout" svg:width="14.91cm" svg:height="9.577cm" svg:x="8.066cm" svg:y="2.921cm" presentation:class="title" presentation:user-transformed="true">
          <draw:text-box>
            <text:p text:style-name="P13"><text:span text:style-name="T186">A direct application of the pattern abstraction approach, introduced </text:span><text:span text:style-name="T131">originally into linguistics, by MA/Mag.Art. Lange Irén.</text:span></text:p>
          </draw:text-box>
        </draw:frame>
        <presentation:notes draw:style-name="dp2">
          <draw:page-thumbnail draw:style-name="gr1" draw:layer="layout" svg:width="17cm" svg:height="9.56cm" svg:x="2cm" svg:y="2.5cm" draw:page-number="60" presentation:class="page"/>
          <draw:frame presentation:style-name="pr3" draw:text-style-name="P79" draw:layer="layout" svg:width="17cm" svg:height="14cm" svg:x="2cm" svg:y="13cm" presentation:class="notes" presentation:placeholder="true">
            <draw:text-box/>
          </draw:frame>
        </presentation:notes>
      </draw:page>
      <draw:page draw:name="page61" draw:style-name="dp1" draw:master-page-name="DNA" presentation:presentation-page-layout-name="AL2T1">
        <office:forms form:automatic-focus="false" form:apply-design-mode="false"/>
        <draw:frame draw:style-name="gr2" draw:text-style-name="P75" draw:layer="layout" svg:width="14.777cm" svg:height="1.846cm" svg:x="8.725cm" svg:y="0.154cm">
          <draw:text-box>
            <text:p><text:span text:style-name="T30">Proof Of Principle</text:span></text:p>
          </draw:text-box>
        </draw:frame>
        <draw:frame draw:style-name="gr2" draw:text-style-name="P122" draw:layer="layout" svg:width="10cm" svg:height="1.846cm" svg:x="9cm" svg:y="10.5cm">
          <draw:text-box>
            <text:p text:style-name="P13"><text:span text:style-name="T187">...can be furnished easily enough </text:span><text:span text:style-name="T187"><text:line-break/></text:span><text:span text:style-name="T187">with bacteriophages</text:span></text:p>
          </draw:text-box>
        </draw:frame>
        <draw:frame draw:style-name="gr53" draw:text-style-name="P10" draw:layer="layout" svg:width="10cm" svg:height="6.667cm" svg:x="9.5cm" svg:y="2.833cm">
          <draw:image xlink:href="Pictures/100000000000041A000002BCE22FB174.jpg" xlink:type="simple" xlink:show="embed" xlink:actuate="onLoad" draw:mime-type="image/jpeg">
            <text:p/>
          </draw:image>
        </draw:frame>
        <presentation:notes draw:style-name="dp2">
          <draw:page-thumbnail draw:style-name="gr1" draw:layer="layout" svg:width="17cm" svg:height="9.56cm" svg:x="2cm" svg:y="2.5cm" draw:page-number="61" presentation:class="page"/>
          <draw:frame presentation:style-name="pr3" draw:text-style-name="P79" draw:layer="layout" svg:width="17cm" svg:height="14cm" svg:x="2cm" svg:y="13cm" presentation:class="notes" presentation:placeholder="true">
            <draw:text-box/>
          </draw:frame>
        </presentation:notes>
      </draw:page>
      <draw:page draw:name="page62" draw:style-name="dp1" draw:master-page-name="DNA" presentation:presentation-page-layout-name="AL2T1">
        <office:forms form:automatic-focus="false" form:apply-design-mode="false"/>
        <draw:frame draw:style-name="gr2" draw:text-style-name="P123" draw:layer="layout" svg:width="16.003cm" svg:height="1.846cm" svg:x="7.5cm" svg:y="0.154cm">
          <draw:text-box>
            <text:p text:style-name="P13"><text:span text:style-name="T30">…e.g. with Q</text:span><text:span text:style-name="T188">β</text:span></text:p>
          </draw:text-box>
        </draw:frame>
        <draw:frame draw:style-name="gr53" draw:text-style-name="P10" draw:layer="layout" svg:width="8.749cm" svg:height="6.172cm" svg:x="5cm" svg:y="7.5cm">
          <draw:image xlink:href="Pictures/100000000000022600000184F8C264A0.jpg" xlink:type="simple" xlink:show="embed" xlink:actuate="onLoad" draw:mime-type="image/jpeg">
            <text:p/>
          </draw:image>
        </draw:frame>
        <draw:custom-shape draw:style-name="gr57" draw:text-style-name="P16" draw:layer="layout" svg:width="0.683cm" svg:height="0.685cm" svg:x="11.817cm" svg:y="13cm">
          <text:p/>
          <draw:enhanced-geometry svg:viewBox="0 0 21600 21600" draw:mirror-horizontal="false" draw:mirror-vertical="false"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8" draw:text-style-name="P17" draw:layer="layout" svg:width="0.5cm" svg:height="0.5cm" svg:x="9cm" svg:y="13cm">
          <text:p/>
          <draw:enhanced-geometry svg:viewBox="0 0 21600 21600" draw:text-areas="?f7 ?f7 ?f8 ?f8" draw:type="col-502ad400" draw:modifiers="7825.70379436965"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35" draw:text-style-name="P18" draw:layer="layout" svg:width="0.5cm" svg:height="0.5cm" svg:x="4.751cm" svg:y="13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4" draw:text-style-name="P19" draw:layer="layout" svg:width="0.316cm" svg:height="0.316cm" svg:x="6.184cm" svg:y="12.684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custom-shape draw:style-name="gr54" draw:text-style-name="P19" draw:layer="layout" svg:width="0.316cm" svg:height="0.316cm" svg:x="10.885cm" svg:y="12.685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frame draw:style-name="gr2" draw:text-style-name="P92" draw:layer="layout" svg:width="11.5cm" svg:height="7.8cm" svg:x="14.5cm" svg:y="2.2cm">
          <draw:text-box>
            <text:p><text:span text:style-name="T143">About </text:span><text:span text:style-name="T189">1</text:span><text:span text:style-name="T143">/</text:span><text:span text:style-name="T190">10</text:span><text:span text:style-name="T143"> the size of a coronavirus and featuring a straightforward genetic layout, the grenade-shaped </text:span><text:span text:style-name="T191">Qβ</text:span><text:span text:style-name="T143"> is a lean and mean RNA-based bacteriophage that is exceedingly well characterised, including “</text:span><text:span text:style-name="T191">Spiegelman’s monster</text:span><text:span text:style-name="T143">” – a genomic fragment capable of outcompeting the viral RNA for the attention of the replicase (RdRp).</text:span></text:p>
            <text:p><text:span text:style-name="T149">An extremely handy model organism!</text:span></text:p>
          </draw:text-box>
        </draw:frame>
        <draw:frame draw:style-name="gr53" draw:text-style-name="P10" draw:layer="layout" svg:width="8.5cm" svg:height="4.471cm" svg:x="5cm" svg:y="2.5cm">
          <draw:image xlink:href="Pictures/10000000000001F400000107C1579B9D.png" xlink:type="simple" xlink:show="embed" xlink:actuate="onLoad" draw:mime-type="image/png">
            <text:p/>
          </draw:image>
        </draw:frame>
        <presentation:notes draw:style-name="dp2">
          <draw:page-thumbnail draw:style-name="gr1" draw:layer="layout" svg:width="17cm" svg:height="9.56cm" svg:x="2cm" svg:y="2.5cm" draw:page-number="62" presentation:class="page"/>
          <draw:frame presentation:style-name="pr3" draw:text-style-name="P4" draw:layer="layout" svg:width="17cm" svg:height="14cm" svg:x="2cm" svg:y="13cm" presentation:class="notes" presentation:placeholder="true">
            <draw:text-box/>
          </draw:frame>
        </presentation:notes>
      </draw:page>
      <draw:page draw:name="page63" draw:style-name="dp1" draw:master-page-name="DNA" presentation:presentation-page-layout-name="AL2T1">
        <office:forms form:automatic-focus="false" form:apply-design-mode="false"/>
        <draw:frame draw:style-name="gr2" draw:text-style-name="P124" draw:layer="layout" svg:width="19.953cm" svg:height="1.846cm" svg:x="5.5cm" svg:y="1.5cm">
          <draw:text-box>
            <text:p text:style-name="P13"><text:span text:style-name="T30">This Is </text:span><text:span text:style-name="T192">Not</text:span><text:span text:style-name="T30"> a Vaccine...</text:span></text:p>
          </draw:text-box>
        </draw:frame>
        <draw:frame draw:style-name="gr2" draw:text-style-name="P69" draw:layer="layout" svg:width="12cm" svg:height="7.8cm" svg:x="10cm" svg:y="5cm">
          <draw:text-box>
            <text:p><text:span text:style-name="T123">This is a treatment for an acute or chronic disease.</text:span></text:p>
            <text:p><text:span text:style-name="T123"/></text:p>
            <text:p><text:span text:style-name="T123">However, it can be expected to lead to excellent immunity.</text:span></text:p>
          </draw:text-box>
        </draw:frame>
        <presentation:notes draw:style-name="dp2">
          <draw:page-thumbnail draw:style-name="gr1" draw:layer="layout" svg:width="17cm" svg:height="9.56cm" svg:x="2cm" svg:y="2.5cm" draw:page-number="63" presentation:class="page"/>
          <draw:frame presentation:style-name="pr3" draw:text-style-name="P4" draw:layer="layout" svg:width="17cm" svg:height="14cm" svg:x="2cm" svg:y="13cm" presentation:class="notes" presentation:placeholder="true">
            <draw:text-box/>
          </draw:frame>
        </presentation:notes>
      </draw:page>
      <draw:page draw:name="page64" draw:style-name="dp1" draw:master-page-name="DNA" presentation:presentation-page-layout-name="AL2T1">
        <office:forms form:automatic-focus="false" form:apply-design-mode="false"/>
        <draw:frame draw:style-name="gr2" draw:text-style-name="P62" draw:layer="layout" svg:width="21.08cm" svg:height="1.846cm" svg:x="4.42cm" svg:y="0.454cm">
          <draw:text-box>
            <text:p text:style-name="P13"><text:span text:style-name="T30">BIOTERRORISM</text:span></text:p>
          </draw:text-box>
        </draw:frame>
        <draw:frame draw:style-name="gr2" draw:text-style-name="P125" draw:layer="layout" svg:width="17.5cm" svg:height="3.5cm" svg:x="7cm" svg:y="12.3cm">
          <draw:text-box>
            <text:p><text:span text:style-name="T152">can design its agents to circumvent any existing drugs or vaccines…</text:span></text:p>
          </draw:text-box>
        </draw:frame>
        <draw:frame draw:style-name="gr53" draw:text-style-name="P10" draw:layer="layout" svg:width="16.754cm" svg:height="9.457cm" svg:x="7cm" svg:y="2.4cm">
          <draw:image xlink:href="Pictures/1000000000000400000002427DC3CB7D.jpg" xlink:type="simple" xlink:show="embed" xlink:actuate="onLoad" draw:mime-type="image/jpeg">
            <text:p/>
          </draw:image>
        </draw:frame>
        <presentation:notes draw:style-name="dp2">
          <draw:page-thumbnail draw:style-name="gr1" draw:layer="layout" svg:width="17cm" svg:height="9.56cm" svg:x="2cm" svg:y="2.5cm" draw:page-number="64" presentation:class="page"/>
          <draw:frame presentation:style-name="pr3" draw:text-style-name="P4" draw:layer="layout" svg:width="17cm" svg:height="14cm" svg:x="2cm" svg:y="13cm" presentation:class="notes" presentation:placeholder="true">
            <draw:text-box/>
          </draw:frame>
        </presentation:notes>
      </draw:page>
      <draw:page draw:name="page65" draw:style-name="dp1" draw:master-page-name="DNA" presentation:presentation-page-layout-name="AL2T1">
        <office:forms form:automatic-focus="false" form:apply-design-mode="false"/>
        <draw:frame draw:style-name="gr2" draw:text-style-name="P126" draw:layer="layout" svg:width="21.14cm" svg:height="4.096cm" svg:x="4.86cm" svg:y="12.2cm">
          <draw:text-box>
            <text:p><text:span text:style-name="T193">“Chess is a game of complete information, and Black’s information is always greater — by one move!”</text:span></text:p>
            <text:p text:style-name="P6"><text:span text:style-name="T194">- GM Mihai Suba <text:s/></text:span></text:p>
          </draw:text-box>
        </draw:frame>
        <draw:frame draw:style-name="gr2" draw:text-style-name="P127" draw:layer="layout" svg:width="12.5cm" svg:height="3.5cm" svg:x="14.5cm" svg:y="3cm">
          <draw:text-box>
            <text:p><text:span text:style-name="T152">…but this novel approach confers a distinct second-mover advantage:</text:span></text:p>
            <text:p><text:span text:style-name="T152"/></text:p>
            <text:p><text:span text:style-name="T195">Once released, any viral pathogen can be defeated by a tailored treatment!</text:span><text:span text:style-name="T152"> </text:span></text:p>
          </draw:text-box>
        </draw:frame>
        <draw:frame draw:style-name="gr118" draw:text-style-name="P10" draw:layer="layout" svg:width="7.999cm" svg:height="9.528cm" svg:x="5cm" svg:y="1.972cm">
          <draw:image xlink:href="Pictures/1000000000000247000001B5B77C58BF.png" xlink:type="simple" xlink:show="embed" xlink:actuate="onLoad" draw:mime-type="image/png">
            <text:p/>
          </draw:image>
        </draw:frame>
        <presentation:notes draw:style-name="dp2">
          <draw:page-thumbnail draw:style-name="gr1" draw:layer="layout" svg:width="17cm" svg:height="9.56cm" svg:x="2cm" svg:y="2.5cm" draw:page-number="65" presentation:class="page"/>
          <draw:frame presentation:style-name="pr3" draw:text-style-name="P4" draw:layer="layout" svg:width="17cm" svg:height="14cm" svg:x="2cm" svg:y="13cm" presentation:class="notes" presentation:placeholder="true">
            <draw:text-box/>
          </draw:frame>
        </presentation:notes>
      </draw:page>
      <draw:page draw:name="page66" draw:style-name="dp1" draw:master-page-name="DNA" presentation:presentation-page-layout-name="AL2T1">
        <office:forms form:automatic-focus="false" form:apply-design-mode="false"/>
        <draw:frame draw:style-name="gr2" draw:text-style-name="P127" draw:layer="layout" svg:width="12.5cm" svg:height="3.5cm" svg:x="4.5cm" svg:y="2cm">
          <draw:text-box>
            <text:p><text:span text:style-name="T152">Historically, fortification has never thwarted a determined assault.</text:span></text:p>
            <text:p><text:span text:style-name="T152"/></text:p>
            <text:p><text:span text:style-name="T195">Emotionally, we are no longer capable of dealing with another pandemic, especially not by vaccination.</text:span><text:span text:style-name="T152"> </text:span></text:p>
            <text:p><text:span text:style-name="T152"/></text:p>
          </draw:text-box>
        </draw:frame>
        <draw:frame draw:style-name="gr53" draw:text-style-name="P10" draw:layer="layout" svg:width="6.582cm" svg:height="3.428cm" svg:x="18cm" svg:y="2.3cm">
          <draw:image xlink:href="Pictures/1000000000000137000000A2C74C4169.jpg" xlink:type="simple" xlink:show="embed" xlink:actuate="onLoad" draw:mime-type="image/jpeg">
            <text:p/>
          </draw:image>
        </draw:frame>
        <draw:frame draw:style-name="gr53" draw:text-style-name="P10" draw:layer="layout" svg:width="3.873cm" svg:height="5.841cm" svg:x="24cm" svg:y="1.8cm">
          <draw:image xlink:href="Pictures/10000000000000B7000001142A9F31E7.jpg" xlink:type="simple" xlink:show="embed" xlink:actuate="onLoad" draw:mime-type="image/jpeg">
            <text:p/>
          </draw:image>
        </draw:frame>
        <draw:frame draw:style-name="gr53" draw:text-style-name="P10" draw:layer="layout" svg:width="7.873cm" svg:height="2.857cm" svg:x="17.627cm" svg:y="5.643cm">
          <draw:image xlink:href="Pictures/1000000000000174000000875614C188.jpg" xlink:type="simple" xlink:show="embed" xlink:actuate="onLoad" draw:mime-type="image/jpeg">
            <text:p/>
          </draw:image>
        </draw:frame>
        <draw:frame draw:style-name="gr53" draw:text-style-name="P10" draw:layer="layout" svg:width="6.328cm" svg:height="3.576cm" svg:x="21.172cm" svg:y="7.324cm">
          <draw:image xlink:href="Pictures/100000000000012B000000A96CDFE135.jpg" xlink:type="simple" xlink:show="embed" xlink:actuate="onLoad" draw:mime-type="image/jpeg">
            <text:p/>
          </draw:image>
        </draw:frame>
        <draw:frame draw:style-name="gr2" draw:text-style-name="P128" draw:layer="layout" svg:width="22.366cm" svg:height="2.3cm" svg:x="4.634cm" svg:y="11cm">
          <draw:text-box>
            <text:p><text:span text:style-name="T196"/></text:p>
            <text:p><text:span text:style-name="T197">1% SAEs of vaccine → Disaster.</text:span></text:p>
            <text:p><text:span text:style-name="T197">99% of moribund ICU patients saved → Triumph.</text:span></text:p>
          </draw:text-box>
        </draw:frame>
        <presentation:notes draw:style-name="dp2">
          <draw:page-thumbnail draw:style-name="gr1" draw:layer="layout" svg:width="17cm" svg:height="9.56cm" svg:x="2cm" svg:y="2.5cm" draw:page-number="66" presentation:class="page"/>
          <draw:frame presentation:style-name="pr4" draw:text-style-name="P4" draw:layer="layout" svg:width="17cm" svg:height="14cm" svg:x="2cm" svg:y="13cm" presentation:class="notes" presentation:placeholder="true">
            <draw:text-box/>
          </draw:frame>
        </presentation:notes>
      </draw:page>
      <draw:page draw:name="page67" draw:style-name="dp1" draw:master-page-name="DNA" presentation:presentation-page-layout-name="AL2T1">
        <office:forms form:automatic-focus="false" form:apply-design-mode="false"/>
        <draw:frame draw:style-name="gr2" draw:text-style-name="P62" draw:layer="layout" svg:width="22.5cm" svg:height="1.846cm" svg:x="4.5cm" svg:y="1.5cm">
          <draw:text-box>
            <text:p text:style-name="P13"><text:span text:style-name="T30">Can Viruses Develop </text:span><text:span text:style-name="T30"><text:line-break/></text:span><text:span text:style-name="T30">Resistance to Our Nucleic Acids?</text:span></text:p>
          </draw:text-box>
        </draw:frame>
        <draw:frame draw:style-name="gr2" draw:text-style-name="P125" draw:layer="layout" svg:width="10.5cm" svg:height="7.8cm" svg:x="5.5cm" svg:y="5.8cm">
          <draw:text-box>
            <text:p><text:span text:style-name="T152">They can.</text:span></text:p>
            <text:p><text:span text:style-name="T152"/></text:p>
            <text:p><text:span text:style-name="T195">They will.</text:span></text:p>
            <text:p><text:span text:style-name="T152"/></text:p>
            <text:p><text:span text:style-name="T197">But we can adapt our countermeasures faster to their changes than they can to ours.</text:span></text:p>
          </draw:text-box>
        </draw:frame>
        <draw:frame draw:style-name="gr53" draw:text-style-name="P10" draw:layer="layout" svg:width="6.195cm" svg:height="4.961cm" svg:x="19.242cm" svg:y="5.845cm">
          <draw:image xlink:href="Pictures/10000000000000FB000000C999175A98.jpg" xlink:type="simple" xlink:show="embed" xlink:actuate="onLoad" draw:mime-type="image/jpeg">
            <text:p/>
          </draw:image>
        </draw:frame>
        <draw:frame draw:style-name="gr2" draw:text-style-name="P130" draw:layer="layout" svg:width="7.554cm" svg:height="1.609cm" svg:x="18.524cm" svg:y="10.772cm">
          <draw:text-box>
            <text:p text:style-name="P129"><text:span text:style-name="T198">Mobility – today’s paradigm</text:span></text:p>
          </draw:text-box>
        </draw:frame>
        <presentation:notes draw:style-name="dp2">
          <draw:page-thumbnail draw:style-name="gr1" draw:layer="layout" svg:width="17cm" svg:height="9.56cm" svg:x="2cm" svg:y="2.5cm" draw:page-number="67" presentation:class="page"/>
          <draw:frame presentation:style-name="pr4" draw:text-style-name="P4" draw:layer="layout" svg:width="17cm" svg:height="14cm" svg:x="2cm" svg:y="13cm" presentation:class="notes" presentation:placeholder="true">
            <draw:text-box/>
          </draw:frame>
        </presentation:notes>
      </draw:page>
      <draw:page draw:name="page68" draw:style-name="dp1" draw:master-page-name="DNA" presentation:presentation-page-layout-name="AL2T1">
        <office:forms form:automatic-focus="false" form:apply-design-mode="false"/>
        <draw:frame draw:style-name="gr2" draw:text-style-name="P62" draw:layer="layout" svg:width="22.5cm" svg:height="1.846cm" svg:x="4.5cm" svg:y="0.879cm">
          <draw:text-box>
            <text:p text:style-name="P13"><text:span text:style-name="T30">No “Escape Mutations”</text:span></text:p>
          </draw:text-box>
        </draw:frame>
        <draw:frame draw:style-name="gr119" draw:text-style-name="P10" draw:layer="layout" svg:width="7.393cm" svg:height="5.539cm" svg:x="19.824cm" svg:y="3.9cm">
          <draw:image xlink:href="Pictures/1000000000000272000001D52C01A9E5.jpg" xlink:type="simple" xlink:show="embed" xlink:actuate="onLoad" draw:mime-type="image/jpeg">
            <text:p/>
          </draw:image>
        </draw:frame>
        <draw:frame draw:style-name="gr2" draw:text-style-name="P125" draw:layer="layout" svg:width="20.968cm" svg:height="7.8cm" svg:x="5.615cm" svg:y="3.309cm">
          <draw:text-box>
            <text:p><text:span text:style-name="T152">This happens naturally:</text:span></text:p>
            <text:p><text:span text:style-name="T152"/></text:p>
            <text:p><text:span text:style-name="T195">Viruses mutate to </text:span><text:span text:style-name="T195"><text:line-break/></text:span><text:span text:style-name="T195">circumvent a vaccine.</text:span></text:p>
            <text:p><text:span text:style-name="T195">The more so, the vaster </text:span><text:span text:style-name="T195"><text:line-break/></text:span><text:span text:style-name="T195">the pandemic and the more </text:span><text:span text:style-name="T195"><text:line-break/></text:span><text:span text:style-name="T195">specific the vaccine are.</text:span></text:p>
            <text:p><text:span text:style-name="T152"/></text:p>
            <text:p><text:span text:style-name="T197">→ No problem for an acute-phase treatment for the individual virus – we can strike at the latest variant!</text:span></text:p>
          </draw:text-box>
        </draw:frame>
        <presentation:notes draw:style-name="dp2">
          <draw:page-thumbnail draw:style-name="gr1" draw:layer="layout" svg:width="17cm" svg:height="9.56cm" svg:x="2cm" svg:y="2.5cm" draw:page-number="68" presentation:class="page"/>
          <draw:frame presentation:style-name="pr4" draw:text-style-name="P4" draw:layer="layout" svg:width="17cm" svg:height="14cm" svg:x="2cm" svg:y="13cm" presentation:class="notes" presentation:placeholder="true">
            <draw:text-box/>
          </draw:frame>
        </presentation:notes>
      </draw:page>
      <draw:page draw:name="page69" draw:style-name="dp1" draw:master-page-name="DNA" presentation:presentation-page-layout-name="AL2T1">
        <office:forms form:automatic-focus="false" form:apply-design-mode="false"/>
        <draw:frame presentation:style-name="pr6" draw:text-style-name="P14" draw:layer="layout" svg:width="22.5cm" svg:height="2.6cm" svg:x="4.5cm" svg:y="0.6cm" presentation:class="title" presentation:user-transformed="true">
          <draw:text-box>
            <text:p text:style-name="P13"><text:span text:style-name="T30">How Do We Get It Into The Cells?</text:span></text:p>
          </draw:text-box>
        </draw:frame>
        <presentation:notes draw:style-name="dp2">
          <draw:page-thumbnail draw:style-name="gr1" draw:layer="layout" svg:width="17cm" svg:height="9.56cm" svg:x="2cm" svg:y="2.5cm" draw:page-number="69" presentation:class="page"/>
          <draw:frame presentation:style-name="pr3" draw:text-style-name="P4" draw:layer="layout" svg:width="17cm" svg:height="14cm" svg:x="2cm" svg:y="13cm" presentation:class="notes" presentation:placeholder="true">
            <draw:text-box/>
          </draw:frame>
        </presentation:notes>
      </draw:page>
      <draw:page draw:name="page70" draw:style-name="dp1" draw:master-page-name="DNA" presentation:presentation-page-layout-name="AL2T1">
        <office:forms form:automatic-focus="false" form:apply-design-mode="false"/>
        <draw:frame presentation:style-name="pr8" draw:text-style-name="P57" draw:layer="layout" svg:width="22.5cm" svg:height="2.6cm" svg:x="4.5cm" svg:y="0.6cm" presentation:class="title" presentation:user-transformed="true">
          <draw:text-box>
            <text:p text:style-name="P13"><text:span text:style-name="T30">How Do We Get It Into The Cells?</text:span></text:p>
          </draw:text-box>
        </draw:frame>
        <draw:frame draw:style-name="gr2" draw:text-style-name="P69" draw:layer="layout" svg:width="19cm" svg:height="4cm" svg:x="6cm" svg:y="13cm">
          <draw:text-box>
            <text:p><text:span text:style-name="T123">With liposomes. Or other molecular delivery systems. For Covid, this can be inhaled.</text:span></text:p>
          </draw:text-box>
        </draw:frame>
        <draw:frame draw:style-name="gr53" draw:text-style-name="P10" draw:layer="layout" svg:width="10.047cm" svg:height="9.988cm" svg:x="10cm" svg:y="3cm">
          <draw:image xlink:href="Pictures/10000000000003520000034DC382FBDB.png" xlink:type="simple" xlink:show="embed" xlink:actuate="onLoad" draw:mime-type="image/png">
            <text:p/>
          </draw:image>
        </draw:frame>
        <presentation:notes draw:style-name="dp2">
          <draw:page-thumbnail draw:style-name="gr1" draw:layer="layout" svg:width="17cm" svg:height="9.56cm" svg:x="2cm" svg:y="2.5cm" draw:page-number="70" presentation:class="page"/>
          <draw:frame presentation:style-name="pr3" draw:text-style-name="P4" draw:layer="layout" svg:width="17cm" svg:height="14cm" svg:x="2cm" svg:y="13cm" presentation:class="notes" presentation:placeholder="true">
            <draw:text-box/>
          </draw:frame>
        </presentation:notes>
      </draw:page>
      <draw:page draw:name="page71" draw:style-name="dp1" draw:master-page-name="DNA" presentation:presentation-page-layout-name="AL2T1">
        <office:forms form:automatic-focus="false" form:apply-design-mode="false"/>
        <draw:frame draw:style-name="gr53" draw:text-style-name="P10" draw:layer="layout" svg:width="8.204cm" svg:height="12.527cm" svg:x="10.702cm" svg:y="2.5cm">
          <draw:image xlink:href="Pictures/100000010000034D0000050A185D65E7.gif" xlink:type="simple" xlink:show="embed" xlink:actuate="onLoad" draw:mime-type="image/gif">
            <text:p/>
          </draw:image>
        </draw:frame>
        <draw:frame draw:style-name="gr2" draw:text-style-name="P62" draw:layer="layout" svg:width="14.777cm" svg:height="1.846cm" svg:x="8.724cm" svg:y="0.154cm">
          <draw:text-box>
            <text:p><text:span text:style-name="T30">Knowing Your Stuff (II)</text:span></text:p>
          </draw:text-box>
        </draw:frame>
        <presentation:notes draw:style-name="dp2">
          <draw:page-thumbnail draw:style-name="gr1" draw:layer="layout" svg:width="17cm" svg:height="9.56cm" svg:x="2cm" svg:y="2.5cm" draw:page-number="71" presentation:class="page"/>
          <draw:frame presentation:style-name="pr3" draw:text-style-name="P4" draw:layer="layout" svg:width="17cm" svg:height="14cm" svg:x="2cm" svg:y="13cm" presentation:class="notes" presentation:placeholder="true">
            <draw:text-box/>
          </draw:frame>
        </presentation:notes>
      </draw:page>
      <draw:page draw:name="page72" draw:style-name="dp1" draw:master-page-name="DNA" presentation:presentation-page-layout-name="AL2T1">
        <office:forms form:automatic-focus="false" form:apply-design-mode="false"/>
        <draw:frame draw:style-name="gr2" draw:text-style-name="P131" draw:layer="layout" svg:width="23.08cm" svg:height="1.846cm" svg:x="4.92cm" svg:y="4.5cm">
          <draw:text-box>
            <text:p><text:span text:style-name="T131">There are many other possibilities</text:span><text:span text:style-name="T131"><text:line-break/></text:span><text:span text:style-name="T131">of putting this to good use</text:span><text:span text:style-name="T131"><text:line-break/></text:span><text:span text:style-name="T131">against viruses, tumour cells</text:span><text:span text:style-name="T131"><text:line-break/></text:span><text:span text:style-name="T131">and maybe other conditions. </text:span></text:p>
          </draw:text-box>
        </draw:frame>
        <presentation:notes draw:style-name="dp2">
          <draw:page-thumbnail draw:style-name="gr1" draw:layer="layout" svg:width="17cm" svg:height="9.56cm" svg:x="2cm" svg:y="2.5cm" draw:page-number="72" presentation:class="page"/>
          <draw:frame presentation:style-name="pr3" draw:text-style-name="P79" draw:layer="layout" svg:width="17cm" svg:height="14cm" svg:x="2cm" svg:y="13cm" presentation:class="notes" presentation:placeholder="true">
            <draw:text-box/>
          </draw:frame>
        </presentation:notes>
      </draw:page>
      <draw:page draw:name="page73" draw:style-name="dp1" draw:master-page-name="DNA" presentation:presentation-page-layout-name="AL2T1">
        <office:forms form:automatic-focus="false" form:apply-design-mode="false"/>
        <draw:frame draw:style-name="gr2" draw:text-style-name="P131" draw:layer="layout" svg:width="23.08cm" svg:height="1.846cm" svg:x="4.92cm" svg:y="6.775cm">
          <draw:text-box>
            <text:p><text:span text:style-name="T131">Of course, there are lots of details not described here...</text:span></text:p>
          </draw:text-box>
        </draw:frame>
        <presentation:notes draw:style-name="dp2">
          <draw:page-thumbnail draw:style-name="gr1" draw:layer="layout" svg:width="17cm" svg:height="9.56cm" svg:x="2cm" svg:y="2.5cm" draw:page-number="73" presentation:class="page"/>
          <draw:frame presentation:style-name="pr3" draw:text-style-name="P4" draw:layer="layout" svg:width="17cm" svg:height="14cm" svg:x="2cm" svg:y="13cm" presentation:class="notes" presentation:placeholder="true">
            <draw:text-box/>
          </draw:frame>
        </presentation:notes>
      </draw:page>
      <draw:page draw:name="page74" draw:style-name="dp1" draw:master-page-name="DNA" presentation:presentation-page-layout-name="AL2T1">
        <office:forms form:automatic-focus="false" form:apply-design-mode="false"/>
        <draw:custom-shape draw:style-name="gr120" draw:text-style-name="P132" draw:layer="layout" svg:width="9.429cm" svg:height="11.958cm" svg:x="7.627cm" svg:y="1.202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range-x-minimum="0" draw:handle-range-x-maximum="10800" draw:handle-position="$0 top" draw:handle-position-x="$0" draw:handle-position-y="top"/>
          </draw:enhanced-geometry>
        </draw:custom-shape>
        <draw:frame draw:style-name="gr53" draw:text-style-name="P10" draw:layer="layout" svg:width="11.139cm" svg:height="15.749cm" svg:x="6.5cm" svg:y="0.251cm">
          <draw:image xlink:href="Pictures/1000D0C5000052220000741EC1356DED.svg" xlink:type="simple" xlink:show="embed" xlink:actuate="onLoad" draw:mime-type="image/svg+xml">
            <text:p/>
          </draw:image>
          <draw:image xlink:href="Pictures/1000000100000253000003491792580E.png" xlink:type="simple" xlink:show="embed" xlink:actuate="onLoad" draw:mime-type="image/png"/>
        </draw:frame>
        <draw:frame draw:style-name="gr2" draw:text-style-name="P69" draw:layer="layout" svg:width="15cm" svg:height="3cm" svg:x="7.5cm" svg:y="13cm">
          <draw:text-box>
            <text:p><text:span text:style-name="T123">…such as a tool to scan an unknown RNA virus for its </text:span><text:span text:style-name="T199">ori</text:span><text:span text:style-name="T123"> site.</text:span></text:p>
          </draw:text-box>
        </draw:frame>
        <draw:frame draw:style-name="gr53" draw:text-style-name="P10" draw:layer="layout" svg:width="7.745cm" svg:height="3.706cm" svg:x="18.755cm" svg:y="2cm">
          <draw:image xlink:href="Pictures/1000000000000200000000F50843C969.png" xlink:type="simple" xlink:show="embed" xlink:actuate="onLoad" draw:mime-type="image/png">
            <text:p/>
          </draw:image>
        </draw:frame>
        <draw:frame draw:style-name="gr53" draw:text-style-name="P10" draw:layer="layout" svg:width="7.871cm" svg:height="5cm" svg:x="18.629cm" svg:y="6.5cm">
          <draw:image xlink:href="Pictures/10000000000003520000021CAF9733C7.png" xlink:type="simple" xlink:show="embed" xlink:actuate="onLoad" draw:mime-type="image/png">
            <text:p/>
          </draw:image>
        </draw:frame>
        <presentation:notes draw:style-name="dp2">
          <draw:page-thumbnail draw:style-name="gr1" draw:layer="layout" svg:width="17cm" svg:height="9.56cm" svg:x="2cm" svg:y="2.5cm" draw:page-number="74" presentation:class="page"/>
          <draw:frame presentation:style-name="pr3" draw:text-style-name="P4" draw:layer="layout" svg:width="17cm" svg:height="14cm" svg:x="2cm" svg:y="13cm" presentation:class="notes" presentation:placeholder="true">
            <draw:text-box/>
          </draw:frame>
        </presentation:notes>
      </draw:page>
      <draw:page draw:name="page75" draw:style-name="dp1" draw:master-page-name="DNA" presentation:presentation-page-layout-name="AL2T1">
        <office:forms form:automatic-focus="false" form:apply-design-mode="false"/>
        <draw:frame draw:style-name="gr2" draw:text-style-name="P75" draw:layer="layout" svg:width="22.5cm" svg:height="1.846cm" svg:x="4.5cm" svg:y="0.654cm">
          <draw:text-box>
            <text:p text:style-name="P13"><text:span text:style-name="T30">Detection Kits</text:span></text:p>
          </draw:text-box>
        </draw:frame>
        <draw:g draw:style-name="gr11">
          <draw:line draw:style-name="gr121" draw:text-style-name="P13" draw:layer="layout" svg:x1="6.9cm" svg:y1="5cm" svg:x2="22.95cm" svg:y2="5cm">
            <text:p/>
          </draw:line>
          <draw:custom-shape draw:style-name="gr122" draw:text-style-name="P133" draw:layer="layout" svg:width="6cm" svg:height="1cm" svg:x="7.4cm" svg:y="4.5cm">
            <text:p/>
            <draw:enhanced-geometry svg:viewBox="0 0 21600 21600" draw:type="rectangle" draw:enhanced-path="M 0 0 L 21600 0 21600 21600 0 21600 0 0 Z N"/>
          </draw:custom-shape>
          <draw:custom-shape draw:style-name="gr123" draw:text-style-name="P134" draw:layer="layout" svg:width="6cm" svg:height="1cm" svg:x="16.4cm" svg:y="4.5cm">
            <text:p/>
            <draw:enhanced-geometry svg:viewBox="0 0 21600 21600" draw:type="rectangle" draw:enhanced-path="M 0 0 L 21600 0 21600 21600 0 21600 0 0 Z N"/>
          </draw:custom-shape>
          <draw:custom-shape draw:style-name="gr9" draw:text-style-name="P18" draw:layer="layout" svg:width="1.5cm" svg:height="1.5cm" svg:x="14.2cm" svg:y="4.3cm">
            <text:p/>
            <draw:enhanced-geometry svg:viewBox="0 0 21600 21600" draw:text-areas="?f7 ?f7 ?f8 ?f8" draw:type="col-502ad400" draw:modifiers="4000" draw:enhanced-path="M ?f4 ?f5 L ?f6 ?f4 ?f4 ?f6 ?f5 ?f4 S Z N M ?f4 ?f2 L ?f1 ?f4 ?f6 ?f4 ?f4 ?f5 Z N M ?f1 ?f4 L ?f4 ?f3 ?f4 ?f6 ?f6 ?f4 Z N M ?f4 ?f3 L ?f0 ?f4 ?f5 ?f4 ?f4 ?f6 Z N M ?f0 ?f4 L ?f5 ?f4 ?f4 ?f5 ?f4 ?f2 Z N">
              <draw:equation draw:name="f0" draw:formula="left"/>
              <draw:equation draw:name="f1" draw:formula="right"/>
              <draw:equation draw:name="f2" draw:formula="top"/>
              <draw:equation draw:name="f3" draw:formula="bottom"/>
              <draw:equation draw:name="f4" draw:formula="(right-left)/2"/>
              <draw:equation draw:name="f5" draw:formula="$0"/>
              <draw:equation draw:name="f6" draw:formula="right-$0"/>
              <draw:equation draw:name="f7" draw:formula="($0+?f4)/2"/>
              <draw:equation draw:name="f8" draw:formula="?f1-?f7"/>
              <draw:handle draw:handle-range-x-minimum="0" draw:handle-range-x-maximum="10800" draw:handle-position="$0 10800" draw:handle-position-x="$0" draw:handle-position-y="10800"/>
            </draw:enhanced-geometry>
          </draw:custom-shape>
        </draw:g>
        <draw:frame draw:style-name="gr2" draw:text-style-name="P135" draw:layer="layout" svg:width="18cm" svg:height="3.5cm" svg:x="6cm" svg:y="8cm">
          <draw:text-box>
            <text:p><text:span text:style-name="T184">Place a nucleic acid like the one above in a commercially available </text:span><text:span text:style-name="T200">in vitro</text:span><text:span text:style-name="T184"> eukaryotic expression system and contact it with the sample.</text:span></text:p>
            <text:p><text:span text:style-name="T183"/></text:p>
            <text:p><text:span text:style-name="T183">In the absence of replicase, there will be only moderate blue fluorescence.</text:span></text:p>
            <text:p><text:span text:style-name="T183"/></text:p>
            <text:p text:style-name="P5"><text:span text:style-name="T201">In the presence of replicase, there will also be strong yellow fluorescence.</text:span></text:p>
          </draw:text-box>
        </draw:frame>
        <draw:frame draw:style-name="gr2" draw:text-style-name="P136" draw:layer="layout" svg:width="4.08cm" svg:height="1.846cm" svg:x="8.42cm" svg:y="5.596cm">
          <draw:text-box>
            <text:p><text:span text:style-name="T202">ECFP</text:span></text:p>
          </draw:text-box>
        </draw:frame>
        <draw:frame draw:style-name="gr2" draw:text-style-name="P137" draw:layer="layout" svg:width="6.5cm" svg:height="1.846cm" svg:x="16.5cm" svg:y="5.596cm">
          <draw:text-box>
            <text:p><text:span text:style-name="T203">mBanana</text:span></text:p>
          </draw:text-box>
        </draw:frame>
        <draw:frame draw:style-name="gr2" draw:text-style-name="P138" draw:layer="layout" svg:width="4.08cm" svg:height="1.846cm" svg:x="12.8cm" svg:y="2.754cm">
          <draw:text-box>
            <text:p text:style-name="P13"><text:span text:style-name="T131">ori</text:span></text:p>
          </draw:text-box>
        </draw:frame>
        <presentation:notes draw:style-name="dp2">
          <draw:page-thumbnail draw:style-name="gr1" draw:layer="layout" svg:width="17cm" svg:height="9.56cm" svg:x="2cm" svg:y="2.5cm" draw:page-number="75" presentation:class="page"/>
          <draw:frame presentation:style-name="pr4" draw:text-style-name="P4" draw:layer="layout" svg:width="17cm" svg:height="14cm" svg:x="2cm" svg:y="13cm" presentation:class="notes" presentation:placeholder="true">
            <draw:text-box/>
          </draw:frame>
        </presentation:notes>
      </draw:page>
      <draw:page draw:name="page76" draw:style-name="dp1" draw:master-page-name="DNA" presentation:presentation-page-layout-name="AL2T1">
        <office:forms form:automatic-focus="false" form:apply-design-mode="false"/>
        <draw:g draw:style-name="gr11">
          <draw:custom-shape draw:style-name="gr124" draw:text-style-name="P139" draw:layer="layout" svg:width="9.751cm" svg:height="6.501cm" svg:x="10.794cm" svg:y="3.395cm">
            <text:p/>
            <draw:enhanced-geometry svg:viewBox="0 0 21600 21600" draw:type="rectangle" draw:enhanced-path="M 0 0 L 21600 0 21600 21600 0 21600 0 0 Z N"/>
          </draw:custom-shape>
          <draw:custom-shape draw:style-name="gr125" draw:text-style-name="P140" draw:layer="layout" svg:width="0.813cm" svg:height="0.813cm" svg:x="10.794cm" svg:y="3.39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0.794cm" svg:y="4.20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0.795cm" svg:y="4.20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0.795cm" svg:y="5.0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0.794cm" svg:y="5.83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0.795cm" svg:y="6.64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0.795cm" svg:y="7.45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0.796cm" svg:y="7.4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0.796cm" svg:y="8.27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0.795cm" svg:y="9.08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1.607cm" svg:y="3.39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1.607cm" svg:y="4.20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1.608cm" svg:y="4.20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1.608cm" svg:y="5.02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1.607cm" svg:y="5.83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1.608cm" svg:y="6.64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1.608cm" svg:y="7.4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1.609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1.609cm" svg:y="8.27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1.608cm" svg:y="9.08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2.42cm" svg:y="3.39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2.42cm" svg:y="4.20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2.421cm" svg:y="4.20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2.421cm" svg:y="5.02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2.42cm" svg:y="5.83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2.421cm" svg:y="6.64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2.421cm" svg:y="7.4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2.422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2.422cm" svg:y="8.27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2.421cm" svg:y="9.08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3.233cm" svg:y="3.39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3.233cm" svg:y="4.20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3.234cm" svg:y="4.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3.234cm" svg:y="5.0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3.233cm" svg:y="5.83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3.234cm" svg:y="6.64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3.234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3.235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3.235cm" svg:y="8.27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3.234cm" svg:y="9.08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4.045cm" svg:y="3.39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4.045cm" svg:y="4.20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4.046cm" svg:y="4.20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4.046cm" svg:y="5.02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4.045cm" svg:y="5.83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4.046cm" svg:y="6.64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4.046cm" svg:y="7.4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4.047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4.047cm" svg:y="8.27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4.046cm" svg:y="9.08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4.859cm" svg:y="3.39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4.859cm" svg:y="4.20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4.86cm" svg:y="4.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4.86cm" svg:y="5.0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4.859cm" svg:y="5.83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4.86cm" svg:y="6.64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4.86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4.86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4.86cm" svg:y="8.27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4.86cm" svg:y="9.08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5.671cm" svg:y="3.39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5.671cm" svg:y="4.20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5.672cm" svg:y="4.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5.672cm" svg:y="5.0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5.671cm" svg:y="5.83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5.672cm" svg:y="6.64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5.672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5.673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5.673cm" svg:y="8.27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5.672cm" svg:y="9.08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6.485cm" svg:y="3.39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6.485cm" svg:y="4.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6.486cm" svg:y="4.21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6.486cm" svg:y="5.0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6.485cm" svg:y="5.83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6.486cm" svg:y="6.64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6.486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6.486cm" svg:y="7.46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6.486cm" svg:y="8.27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6.486cm" svg:y="9.08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7.297cm" svg:y="3.39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7.297cm" svg:y="4.20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7.297cm" svg:y="4.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7.297cm" svg:y="5.0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9" draw:text-style-name="P141" draw:layer="layout" svg:width="0.812cm" svg:height="0.813cm" svg:x="17.297cm" svg:y="5.83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7.297cm" svg:y="6.64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7.297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7.298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7.298cm" svg:y="8.27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7.297cm" svg:y="9.08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8.11cm" svg:y="3.39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8.11cm" svg:y="4.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8.111cm" svg:y="4.21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8.111cm" svg:y="5.0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8.11cm" svg:y="5.83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8.111cm" svg:y="6.64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8.111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8.112cm" svg:y="7.46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8.112cm" svg:y="8.27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8.111cm" svg:y="9.08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8.923cm" svg:y="3.39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8.923cm" svg:y="4.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8.923cm" svg:y="4.21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8.923cm" svg:y="5.0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8.923cm" svg:y="5.83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8.923cm" svg:y="6.64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8.923cm" svg:y="7.46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8.924cm" svg:y="7.46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8.924cm" svg:y="8.27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8.923cm" svg:y="9.08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9.736cm" svg:y="3.39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6" draw:text-style-name="P140" draw:layer="layout" svg:width="0.813cm" svg:height="0.812cm" svg:x="19.736cm" svg:y="4.21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9.737cm" svg:y="4.21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9.737cm" svg:y="5.02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5" draw:text-style-name="P140" draw:layer="layout" svg:width="0.813cm" svg:height="0.813cm" svg:x="19.736cm" svg:y="5.83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9.737cm" svg:y="6.6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9.737cm" svg:y="7.46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9.738cm" svg:y="7.46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8" draw:text-style-name="P140" draw:layer="layout" svg:width="0.812cm" svg:height="0.812cm" svg:x="19.738cm" svg:y="8.27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27" draw:text-style-name="P140" draw:layer="layout" svg:width="0.812cm" svg:height="0.813cm" svg:x="19.737cm" svg:y="9.087cm">
            <text:p/>
            <draw:enhanced-geometry svg:viewBox="0 0 21600 21600" draw:glue-points="10800 0 3163 3163 0 10800 3163 18437 10800 21600 18437 18437 21600 10800 18437 3163" draw:text-areas="3163 3163 18437 18437" draw:type="ellipse" draw:enhanced-path="U 10800 10800 10800 10800 0 360 Z N"/>
          </draw:custom-shape>
        </draw:g>
        <draw:frame draw:style-name="gr2" draw:text-style-name="P75" draw:layer="layout" svg:width="22.5cm" svg:height="1.846cm" svg:x="4.5cm" svg:y="0.654cm">
          <draw:text-box>
            <text:p text:style-name="P13"><text:span text:style-name="T30">Detection Kits</text:span></text:p>
          </draw:text-box>
        </draw:frame>
        <draw:frame draw:style-name="gr2" draw:text-style-name="P142" draw:layer="layout" svg:width="19.678cm" svg:height="3.5cm" svg:x="6cm" svg:y="11cm">
          <draw:text-box>
            <text:p text:style-name="P13"><text:span text:style-name="T183">This can identify viral presence neither immunologically nor by PCR, but by its replicase activity.</text:span></text:p>
            <text:p text:style-name="P13"><text:span text:style-name="T183"/></text:p>
            <text:p text:style-name="P94"><text:span text:style-name="T201">For mass screening in pandemics OR for virus classification in case of emergent diseases.</text:span></text:p>
          </draw:text-box>
        </draw:frame>
        <presentation:notes draw:style-name="dp2">
          <draw:page-thumbnail draw:style-name="gr1" draw:layer="layout" svg:width="17cm" svg:height="9.56cm" svg:x="2cm" svg:y="2.5cm" draw:page-number="76" presentation:class="page"/>
          <draw:frame presentation:style-name="pr4" draw:text-style-name="P4" draw:layer="layout" svg:width="17cm" svg:height="14cm" svg:x="2cm" svg:y="13cm" presentation:class="notes" presentation:placeholder="true">
            <draw:text-box/>
          </draw:frame>
        </presentation:notes>
      </draw:page>
      <draw:page draw:name="page77" draw:style-name="dp1" draw:master-page-name="DNA" presentation:presentation-page-layout-name="AL2T1">
        <office:forms form:automatic-focus="false" form:apply-design-mode="false"/>
        <draw:frame draw:style-name="gr53" draw:text-style-name="P10" draw:layer="layout" svg:width="15.504cm" svg:height="9cm" svg:x="8cm" svg:y="2.3cm">
          <draw:image xlink:href="Pictures/1000000000000500000002E72ED822B8.png" xlink:type="simple" xlink:show="embed" xlink:actuate="onLoad" draw:mime-type="image/png">
            <text:p/>
          </draw:image>
        </draw:frame>
        <draw:frame draw:style-name="gr2" draw:text-style-name="P62" draw:layer="layout" svg:width="14.777cm" svg:height="1.846cm" svg:x="8.725cm" svg:y="0.154cm">
          <draw:text-box>
            <text:p text:style-name="P13"><text:span text:style-name="T30">Vision</text:span></text:p>
          </draw:text-box>
        </draw:frame>
        <draw:frame draw:style-name="gr2" draw:text-style-name="P69" draw:layer="layout" svg:width="19.5cm" svg:height="3.7cm" svg:x="6.3cm" svg:y="11.5cm">
          <draw:text-box>
            <text:p><text:span text:style-name="T123">Package this into an emergency response kit and quench any emerging virus as soon as it rears its head.</text:span></text:p>
          </draw:text-box>
        </draw:frame>
        <draw:frame draw:style-name="gr53" draw:text-style-name="P10" draw:layer="layout" svg:width="1.609cm" svg:height="3.696cm" svg:x="22.5cm" svg:y="7.904cm">
          <draw:image xlink:href="Pictures/100000000000009400000154E24D47D6.png" xlink:type="simple" xlink:show="embed" xlink:actuate="onLoad" draw:mime-type="image/png">
            <text:p/>
          </draw:image>
        </draw:frame>
        <draw:custom-shape draw:style-name="gr79" draw:text-style-name="P143" draw:layer="layout" svg:width="4.5cm" svg:height="2.5cm" svg:x="22.301cm" svg:y="3.6cm">
          <text:p text:style-name="P143"><text:span text:style-name="T204"><text:s text:c="4"/>I think I’ll better</text:span><text:span text:style-name="T204"><text:line-break/></text:span><text:span text:style-name="T204"> <text:s/>keep a low </text:span><text:span text:style-name="T204"><text:line-break/></text:span><text:span text:style-name="T204">profile...</text:span></text:p>
          <draw:enhanced-geometry svg:viewBox="0 0 21600 21600" draw:mirror-horizontal="false" draw:mirror-vertical="false" draw:text-areas="3000 3320 17110 17330" draw:type="cloud-callout" draw:modifiers="6775 39682"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equation draw:name="f0" draw:formula="$0 -10800"/>
            <draw:equation draw:name="f1" draw:formula="$1 -10800"/>
            <draw:equation draw:name="f2" draw:formula="atan2(?f1 ,?f0 )/(pi/180)"/>
            <draw:equation draw:name="f3" draw:formula="10800*cos(?f2 *(pi/180))"/>
            <draw:equation draw:name="f4" draw:formula="10800*sin(?f2 *(pi/180))"/>
            <draw:equation draw:name="f5" draw:formula="?f3 +10800"/>
            <draw:equation draw:name="f6" draw:formula="?f4 +10800"/>
            <draw:equation draw:name="f7" draw:formula="$0 -?f5 "/>
            <draw:equation draw:name="f8" draw:formula="$1 -?f6 "/>
            <draw:equation draw:name="f9" draw:formula="?f7 /3"/>
            <draw:equation draw:name="f10" draw:formula="?f8 /3"/>
            <draw:equation draw:name="f11" draw:formula="?f7 *2/3"/>
            <draw:equation draw:name="f12" draw:formula="?f8 *2/3"/>
            <draw:equation draw:name="f13" draw:formula="$0 "/>
            <draw:equation draw:name="f14" draw:formula="$1 "/>
            <draw:equation draw:name="f15" draw:formula="?f3 /12"/>
            <draw:equation draw:name="f16" draw:formula="?f4 /12"/>
            <draw:equation draw:name="f17" draw:formula="?f9 +?f5 -?f15 "/>
            <draw:equation draw:name="f18" draw:formula="?f10 +?f6 -?f16 "/>
            <draw:equation draw:name="f19" draw:formula="?f11 +?f5 "/>
            <draw:equation draw:name="f20" draw:formula="?f12 +?f6 "/>
            <draw:handle draw:handle-position="$0 $1" draw:handle-position-x="$0" draw:handle-position-y="$1"/>
          </draw:enhanced-geometry>
        </draw:custom-shape>
        <presentation:notes draw:style-name="dp2">
          <draw:page-thumbnail draw:style-name="gr1" draw:layer="layout" svg:width="17cm" svg:height="9.56cm" svg:x="2cm" svg:y="2.5cm" draw:page-number="77" presentation:class="page"/>
          <draw:frame presentation:style-name="pr3" draw:text-style-name="P4" draw:layer="layout" svg:width="17cm" svg:height="14cm" svg:x="2cm" svg:y="13cm" presentation:class="notes" presentation:placeholder="true">
            <draw:text-box/>
          </draw:frame>
        </presentation:notes>
      </draw:page>
      <draw:page draw:name="page78" draw:style-name="dp1" draw:master-page-name="DNA" presentation:presentation-page-layout-name="AL2T1">
        <office:forms form:automatic-focus="false" form:apply-design-mode="false"/>
        <draw:frame draw:style-name="gr2" draw:text-style-name="P59" draw:layer="layout" svg:width="14.777cm" svg:height="1.846cm" svg:x="8cm" svg:y="6cm">
          <draw:text-box>
            <text:p text:style-name="P13"><text:span text:style-name="T131">Where to start?</text:span></text:p>
          </draw:text-box>
        </draw:frame>
        <presentation:notes draw:style-name="dp2">
          <draw:page-thumbnail draw:style-name="gr1" draw:layer="layout" svg:width="17cm" svg:height="9.56cm" svg:x="2cm" svg:y="2.5cm" draw:page-number="78" presentation:class="page"/>
          <draw:frame presentation:style-name="pr3" draw:text-style-name="P4" draw:layer="layout" svg:width="17cm" svg:height="14cm" svg:x="2cm" svg:y="13cm" presentation:class="notes" presentation:placeholder="true">
            <draw:text-box/>
          </draw:frame>
        </presentation:notes>
      </draw:page>
      <draw:page draw:name="page79" draw:style-name="dp1" draw:master-page-name="DNA" presentation:presentation-page-layout-name="AL2T1">
        <office:forms form:automatic-focus="false" form:apply-design-mode="false"/>
        <draw:frame draw:style-name="gr2" draw:text-style-name="P62" draw:layer="layout" svg:width="14.777cm" svg:height="1.846cm" svg:x="8cm" svg:y="1.5cm">
          <draw:text-box>
            <text:p text:style-name="P13"><text:span text:style-name="T30">Cost of a Novel Drug</text:span></text:p>
          </draw:text-box>
        </draw:frame>
        <draw:frame draw:style-name="gr2" draw:text-style-name="P125" draw:layer="layout" svg:width="19.5cm" svg:height="5.044cm" svg:x="6cm" svg:y="4.456cm">
          <draw:text-box>
            <text:p text:style-name="P13"><text:span text:style-name="T152">from inception to marketing:</text:span></text:p>
            <text:p text:style-name="P13"><text:span text:style-name="T152"/></text:p>
            <text:p text:style-name="P13"><text:span text:style-name="T152">$ 100,000,000 – $ 1,000,000,000</text:span></text:p>
            <text:p text:style-name="P13"><text:span text:style-name="T152"/></text:p>
            <text:p text:style-name="P13"><text:span text:style-name="T152">Impossible to raise?</text:span></text:p>
            <text:p text:style-name="P13"><text:span text:style-name="T152"/></text:p>
            <text:p text:style-name="P13"><text:span text:style-name="T152">Maybe.</text:span></text:p>
            <text:p><text:span text:style-name="T152"/></text:p>
            <text:p text:style-name="P13"><text:span text:style-name="T205">BUT…</text:span><text:span text:style-name="T206"> </text:span></text:p>
          </draw:text-box>
        </draw:frame>
        <presentation:notes draw:style-name="dp2">
          <draw:page-thumbnail draw:style-name="gr1" draw:layer="layout" svg:width="17cm" svg:height="9.56cm" svg:x="2cm" svg:y="2.5cm" draw:page-number="79" presentation:class="page"/>
          <draw:frame presentation:style-name="pr3" draw:text-style-name="P4" draw:layer="layout" svg:width="17cm" svg:height="14cm" svg:x="2cm" svg:y="13cm" presentation:class="notes" presentation:placeholder="true">
            <draw:text-box/>
          </draw:frame>
        </presentation:notes>
      </draw:page>
      <draw:page draw:name="page80" draw:style-name="dp1" draw:master-page-name="DNA" presentation:presentation-page-layout-name="AL2T1">
        <office:forms form:automatic-focus="false" form:apply-design-mode="false"/>
        <draw:frame draw:style-name="gr2" draw:text-style-name="P75" draw:layer="layout" svg:width="22.08cm" svg:height="1.846cm" svg:x="4.92cm" svg:y="0.654cm">
          <draw:text-box>
            <text:p text:style-name="P13"><text:span text:style-name="T30">A Persian Fairytale</text:span></text:p>
          </draw:text-box>
        </draw:frame>
        <draw:frame draw:style-name="gr2" draw:text-style-name="P144" draw:layer="layout" svg:width="19.5cm" svg:height="11.5cm" svg:x="6cm" svg:y="2.5cm">
          <draw:text-box>
            <text:p><text:span text:style-name="T124">A prince of Serendip was taken POW by a rival king and imprisoned in a high tower.</text:span></text:p>
            <text:p><text:span text:style-name="T124"/></text:p>
            <text:p><text:span text:style-name="T124">Disguised as a servant, his </text:span><text:span text:style-name="T124"><text:line-break/></text:span><text:span text:style-name="T124">wife came to the tower, bringing </text:span><text:span text:style-name="T124"><text:line-break/></text:span><text:span text:style-name="T124">along a </text:span><text:span text:style-name="T207">stag beetle</text:span><text:span text:style-name="T124">, a </text:span><text:span text:style-name="T207">silk thread</text:span><text:span text:style-name="T124">, </text:span><text:span text:style-name="T124"><text:line-break/></text:span><text:span text:style-name="T124">a </text:span><text:span text:style-name="T207">linen cord</text:span><text:span text:style-name="T124">, a </text:span><text:span text:style-name="T207">heavy rope</text:span><text:span text:style-name="T124"> and </text:span><text:span text:style-name="T124"><text:line-break/></text:span><text:span text:style-name="T124">some </text:span><text:span text:style-name="T207">honey</text:span><text:span text:style-name="T124">.</text:span></text:p>
            <text:p><text:span text:style-name="T124"/></text:p>
            <text:p><text:span text:style-name="T124">She tied the silk string to the beetle, poured some honey on its antennae and placed it, head up, on the wall… </text:span></text:p>
          </draw:text-box>
        </draw:frame>
        <draw:frame draw:style-name="gr53" draw:text-style-name="P10" draw:layer="layout" svg:width="5cm" svg:height="5.526cm" svg:x="21.5cm" svg:y="5.474cm">
          <draw:image xlink:href="Pictures/100000000000096700000A64C06F9C65.png" xlink:type="simple" xlink:show="embed" xlink:actuate="onLoad" draw:mime-type="image/png">
            <text:p/>
          </draw:image>
        </draw:frame>
        <presentation:notes draw:style-name="dp2">
          <draw:page-thumbnail draw:style-name="gr1" draw:layer="layout" svg:width="17cm" svg:height="9.56cm" svg:x="2cm" svg:y="2.5cm" draw:page-number="80" presentation:class="page"/>
          <draw:frame presentation:style-name="pr3" draw:text-style-name="P4" draw:layer="layout" svg:width="17cm" svg:height="14cm" svg:x="2cm" svg:y="13cm" presentation:class="notes" presentation:placeholder="true">
            <draw:text-box/>
          </draw:frame>
        </presentation:notes>
      </draw:page>
      <draw:page draw:name="page81" draw:style-name="dp1" draw:master-page-name="DNA" presentation:presentation-page-layout-name="AL2T1">
        <office:forms form:automatic-focus="false" form:apply-design-mode="false"/>
        <draw:frame draw:style-name="gr2" draw:text-style-name="P75" draw:layer="layout" svg:width="22.08cm" svg:height="1.846cm" svg:x="4.92cm" svg:y="0.654cm">
          <draw:text-box>
            <text:p text:style-name="P13"><text:span text:style-name="T30">A Persian Fairytale (Ct’d.)</text:span></text:p>
          </draw:text-box>
        </draw:frame>
        <draw:frame draw:style-name="gr2" draw:text-style-name="P144" draw:layer="layout" svg:width="19.5cm" svg:height="11.5cm" svg:x="6cm" svg:y="2.8cm">
          <draw:text-box>
            <text:p><text:span text:style-name="T124">Following the honey, the beetle crawled up, dragging the thread behind it, until it had reached the window, and the prince took the thread and released the beetle.</text:span></text:p>
            <text:p><text:span text:style-name="T124"/></text:p>
            <text:p><text:span text:style-name="T124">The lady </text:span><text:span text:style-name="T207">tied the linen cord to the thread</text:span><text:span text:style-name="T124">, and he pulled it up; next she </text:span><text:span text:style-name="T207">tied the heavy rope to the cord</text:span><text:span text:style-name="T124">, and he pulled that up too.</text:span></text:p>
            <text:p><text:span text:style-name="T124"/></text:p>
            <text:p><text:span text:style-name="T124">Then he tied the rope securely to his heavy bed, climbed out and down, and they went home and lived happily ever after. </text:span></text:p>
          </draw:text-box>
        </draw:frame>
        <presentation:notes draw:style-name="dp2">
          <draw:page-thumbnail draw:style-name="gr1" draw:layer="layout" svg:width="17cm" svg:height="9.56cm" svg:x="2cm" svg:y="2.5cm" draw:page-number="81" presentation:class="page"/>
          <draw:frame presentation:style-name="pr3" draw:text-style-name="P4" draw:layer="layout" svg:width="17cm" svg:height="14cm" svg:x="2cm" svg:y="13cm" presentation:class="notes" presentation:placeholder="true">
            <draw:text-box/>
          </draw:frame>
        </presentation:notes>
      </draw:page>
      <draw:page draw:name="page82" draw:style-name="dp1" draw:master-page-name="DNA" presentation:presentation-page-layout-name="AL2T1">
        <office:forms form:automatic-focus="false" form:apply-design-mode="false"/>
        <draw:frame draw:style-name="gr2" draw:text-style-name="P62" draw:layer="layout" svg:width="12.4cm" svg:height="1.846cm" svg:x="8.1cm" svg:y="0cm">
          <draw:text-box>
            <text:p text:style-name="P13"><text:span text:style-name="T30">How far to go?</text:span></text:p>
          </draw:text-box>
        </draw:frame>
        <draw:frame draw:style-name="gr53" draw:text-style-name="P10" xml:id="id1" draw:id="id1" draw:layer="layout" svg:width="16cm" svg:height="12.23cm" svg:x="5.4cm" svg:y="3.67cm">
          <draw:image xlink:href="Pictures/200002DE00003C0300002DDFED345D23.svm" xlink:type="simple" xlink:show="embed" xlink:actuate="onLoad" draw:mime-type="image/x-svm">
            <text:p/>
          </draw:image>
          <draw:image xlink:href="Pictures/10000001000003680000029B8B748386.png" xlink:type="simple" xlink:show="embed" xlink:actuate="onLoad" draw:mime-type="image/png"/>
        </draw:frame>
        <draw:frame draw:style-name="gr2" draw:text-style-name="P145" draw:layer="layout" svg:width="1.499cm" svg:height="3.154cm" svg:x="4.8cm" svg:y="8.446cm">
          <draw:text-box>
            <text:p text:style-name="P13"><text:span text:style-name="T30">$</text:span></text:p>
          </draw:text-box>
        </draw:frame>
        <draw:frame draw:style-name="gr2" draw:text-style-name="P146" draw:layer="layout" svg:width="6.099cm" svg:height="1.846cm" svg:x="21.401cm" svg:y="12.654cm">
          <draw:text-box>
            <text:p text:style-name="P13"><text:span text:style-name="T208">Milestone</text:span></text:p>
          </draw:text-box>
        </draw:frame>
        <draw:connector draw:style-name="gr130" draw:text-style-name="P10" draw:layer="layout" svg:x1="21.4cm" svg:y1="9.785cm" svg:x2="21.4cm" svg:y2="9.785cm" draw:start-shape="id1" draw:end-shape="id1" svg:d="M21400 9785z" svg:viewBox="0 0 1 1">
          <text:p/>
        </draw:connector>
        <draw:line draw:style-name="gr131" draw:text-style-name="P10" draw:layer="layout" svg:x1="11.082cm" svg:y1="10.487cm" svg:x2="11.082cm" svg:y2="2.987cm">
          <text:p/>
        </draw:line>
        <draw:line draw:style-name="gr131" draw:text-style-name="P10" draw:layer="layout" svg:x1="12.9cm" svg:y1="10.5cm" svg:x2="12.9cm" svg:y2="3.7cm">
          <text:p/>
        </draw:line>
        <draw:line draw:style-name="gr131" draw:text-style-name="P10" draw:layer="layout" svg:x1="14.8cm" svg:y1="10.7cm" svg:x2="14.8cm" svg:y2="4.4cm">
          <text:p/>
        </draw:line>
        <draw:frame draw:style-name="gr2" draw:text-style-name="P147" draw:layer="layout" svg:width="15.5cm" svg:height="1.282cm" svg:x="8.7cm" svg:y="2cm">
          <draw:text-box>
            <text:p text:style-name="P2"><text:span text:style-name="T209">From here we can get public funding. </text:span><text:span text:style-name="T210">(MSc thesis level)</text:span></text:p>
          </draw:text-box>
        </draw:frame>
        <draw:frame draw:style-name="gr2" draw:text-style-name="P147" draw:layer="layout" svg:width="16.2cm" svg:height="1.282cm" svg:x="11.8cm" svg:y="2.818cm">
          <draw:text-box>
            <text:p text:style-name="P8"><text:span text:style-name="T209">From here we can get industry funding. </text:span><text:span text:style-name="T210">(PhD thesis level)</text:span></text:p>
          </draw:text-box>
        </draw:frame>
        <draw:frame draw:style-name="gr2" draw:text-style-name="P147" draw:layer="layout" svg:width="11cm" svg:height="1.282cm" svg:x="14.3cm" svg:y="3.6cm">
          <draw:text-box>
            <text:p text:style-name="P2"><text:span text:style-name="T209">Here we can collect our rewards.</text:span></text:p>
          </draw:text-box>
        </draw:frame>
        <draw:line draw:style-name="gr132" draw:text-style-name="P10" draw:layer="layout" svg:x1="12cm" svg:y1="5.5cm" svg:x2="12cm" svg:y2="14cm">
          <text:p/>
        </draw:line>
        <draw:line draw:style-name="gr132" draw:text-style-name="P10" draw:layer="layout" svg:x1="15.7cm" svg:y1="5.5cm" svg:x2="15.7cm" svg:y2="14cm">
          <text:p/>
        </draw:line>
        <draw:line draw:style-name="gr132" draw:text-style-name="P10" draw:layer="layout" svg:x1="17.6cm" svg:y1="5.5cm" svg:x2="17.6cm" svg:y2="14cm">
          <text:p/>
        </draw:line>
        <draw:frame draw:style-name="gr2" draw:text-style-name="P148" draw:layer="layout" svg:width="1.499cm" svg:height="1cm" svg:x="10.501cm" svg:y="14.5cm">
          <draw:text-box>
            <text:p text:style-name="P13"><text:span text:style-name="T211">S1</text:span></text:p>
          </draw:text-box>
        </draw:frame>
        <draw:line draw:style-name="gr132" draw:text-style-name="P10" draw:layer="layout" svg:x1="10.1cm" svg:y1="5.5cm" svg:x2="10.1cm" svg:y2="14cm">
          <text:p/>
        </draw:line>
        <draw:frame draw:style-name="gr2" draw:text-style-name="P148" draw:layer="layout" svg:width="1.499cm" svg:height="1cm" svg:x="14.402cm" svg:y="14.5cm">
          <draw:text-box>
            <text:p text:style-name="P13"><text:span text:style-name="T211">S2</text:span></text:p>
          </draw:text-box>
        </draw:frame>
        <draw:frame draw:style-name="gr2" draw:text-style-name="P148" draw:layer="layout" svg:width="1.499cm" svg:height="1cm" svg:x="16.203cm" svg:y="14.5cm">
          <draw:text-box>
            <text:p text:style-name="P13"><text:span text:style-name="T211">S3</text:span></text:p>
          </draw:text-box>
        </draw:frame>
        <draw:frame draw:style-name="gr2" draw:text-style-name="P148" draw:layer="layout" svg:width="4.696cm" svg:height="1cm" svg:x="19.604cm" svg:y="14.5cm">
          <draw:text-box>
            <text:p text:style-name="P2"><text:span text:style-name="T211">Biosafety</text:span></text:p>
          </draw:text-box>
        </draw:frame>
        <presentation:notes draw:style-name="dp2">
          <draw:page-thumbnail draw:style-name="gr1" draw:layer="layout" svg:width="17cm" svg:height="9.56cm" svg:x="2cm" svg:y="2.5cm" draw:page-number="82" presentation:class="page"/>
          <draw:frame presentation:style-name="pr3" draw:text-style-name="P4" draw:layer="layout" svg:width="17cm" svg:height="14cm" svg:x="2cm" svg:y="13cm" presentation:class="notes" presentation:placeholder="true">
            <draw:text-box/>
          </draw:frame>
        </presentation:notes>
      </draw:page>
      <draw:page draw:name="page83" draw:style-name="dp1" draw:master-page-name="DNA" presentation:presentation-page-layout-name="AL2T1">
        <office:forms form:automatic-focus="false" form:apply-design-mode="false"/>
        <draw:frame draw:style-name="gr2" draw:text-style-name="P62" draw:layer="layout" svg:width="21.186cm" svg:height="1.846cm" svg:x="4.7cm" svg:y="0cm">
          <draw:text-box>
            <text:p text:style-name="P13"><text:span text:style-name="T30">Phase 1: Triple-Beetle Approach</text:span></text:p>
          </draw:text-box>
        </draw:frame>
        <draw:frame draw:style-name="gr2" draw:text-style-name="P135" draw:layer="layout" svg:width="6.5cm" svg:height="13cm" svg:x="5.1cm" svg:y="1.8cm">
          <draw:text-box>
            <text:p text:style-name="P2"><text:span text:style-name="T212">Beetle 1:</text:span></text:p>
            <text:p text:style-name="P2"><text:span text:style-name="T183"/></text:p>
            <text:p text:style-name="P2"><text:span text:style-name="T183">COS7 cells</text:span></text:p>
            <text:p text:style-name="P2"><text:span text:style-name="T183"/></text:p>
            <text:p text:style-name="P2"><text:span text:style-name="T184">A model for papovavirus-infected primate cells, </text:span><text:span text:style-name="T213">yet S1</text:span><text:span text:style-name="T184">!</text:span></text:p>
            <text:p text:style-name="P2"><text:span text:style-name="T184"/></text:p>
            <text:p text:style-name="P2"><text:span text:style-name="T214">Based on Flaig 1997</text:span></text:p>
            <text:p text:style-name="P2"><text:span text:style-name="T183"/></text:p>
            <text:p text:style-name="P2"><text:span text:style-name="T183"/></text:p>
          </draw:text-box>
        </draw:frame>
        <draw:frame draw:style-name="gr2" draw:text-style-name="P135" draw:layer="layout" svg:width="7.7cm" svg:height="13cm" svg:x="11.9cm" svg:y="1.8cm">
          <draw:text-box>
            <text:p text:style-name="P8"><text:span text:style-name="T212">Beetle 2:</text:span></text:p>
            <text:p text:style-name="P2"><text:span text:style-name="T183"/></text:p>
            <text:p text:style-name="P2"><text:span text:style-name="T183">Q</text:span><text:span text:style-name="T215">β</text:span><text:span text:style-name="T183"> phage</text:span></text:p>
            <text:p text:style-name="P8"><text:span text:style-name="T184"/></text:p>
            <text:p text:style-name="P8"><text:span text:style-name="T184">A fully-fledged RNA bacteriophage suitable as a model, </text:span><text:span text:style-name="T213">yet S1</text:span><text:span text:style-name="T184">!</text:span></text:p>
            <text:p text:style-name="P8"><text:span text:style-name="T184"/></text:p>
            <text:p text:style-name="P8"><text:span text:style-name="T184">Well-characterised; mechanics comparable to coronavirus</text:span></text:p>
          </draw:text-box>
        </draw:frame>
        <draw:frame draw:style-name="gr2" draw:text-style-name="P149" draw:layer="layout" svg:width="19.5cm" svg:height="2.5cm" svg:x="5.5cm" svg:y="13cm">
          <draw:text-box>
            <text:p text:style-name="P13"><text:span text:style-name="T216">Together, these can be used to establish a toolbox of components.</text:span></text:p>
          </draw:text-box>
        </draw:frame>
        <draw:frame draw:style-name="gr2" draw:text-style-name="P135" draw:layer="layout" svg:width="7.4cm" svg:height="13cm" svg:x="20.1cm" svg:y="1.8cm">
          <draw:text-box>
            <text:p text:style-name="P8"><text:span text:style-name="T212">Beetle 3:</text:span></text:p>
            <text:p text:style-name="P2"><text:span text:style-name="T183"/></text:p>
            <text:p text:style-name="P2"><text:span text:style-name="T183">T7 phage</text:span></text:p>
            <text:p text:style-name="P8"><text:span text:style-name="T184"/></text:p>
            <text:p text:style-name="P8"><text:span text:style-name="T184">An autographic <text:s/>phage suitable as a model, </text:span><text:span text:style-name="T213">yet S1</text:span><text:span text:style-name="T184">!</text:span></text:p>
            <text:p text:style-name="P8"><text:span text:style-name="T184"/></text:p>
            <text:p text:style-name="P8"><text:span text:style-name="T184">Well-characterised; easy to handle; straight approach possible</text:span></text:p>
          </draw:text-box>
        </draw:frame>
        <presentation:notes draw:style-name="dp2">
          <draw:page-thumbnail draw:style-name="gr1" draw:layer="layout" svg:width="17cm" svg:height="9.56cm" svg:x="2cm" svg:y="2.5cm" draw:page-number="83" presentation:class="page"/>
          <draw:frame presentation:style-name="pr3" draw:text-style-name="P4" draw:layer="layout" svg:width="17cm" svg:height="14cm" svg:x="2cm" svg:y="13cm" presentation:class="notes" presentation:placeholder="true">
            <draw:text-box/>
          </draw:frame>
        </presentation:notes>
      </draw:page>
      <draw:page draw:name="page84" draw:style-name="dp1" draw:master-page-name="DNA" presentation:presentation-page-layout-name="AL2T1">
        <office:forms form:automatic-focus="false" form:apply-design-mode="false"/>
        <draw:custom-shape draw:style-name="gr133" draw:text-style-name="P113" draw:layer="layout" svg:width="4.5cm" svg:height="3.3cm" svg:x="10.9cm" svg:y="2.2cm">
          <text:p/>
          <draw:enhanced-geometry svg:viewBox="0 0 21600 21600" draw:glue-points="10800 0 0 10800 10800 21600 21600 10800" draw:type="flowchart-process" draw:enhanced-path="M 0 0 L 21600 0 21600 21600 0 21600 0 0 Z N"/>
        </draw:custom-shape>
        <draw:custom-shape draw:style-name="gr134" draw:text-style-name="P150" xml:id="id2" draw:id="id2" draw:layer="layout" svg:width="4.5cm" svg:height="3.5cm" svg:x="10.9cm" svg:y="6cm">
          <text:p/>
          <draw:enhanced-geometry svg:viewBox="0 0 21600 21600" draw:glue-points="10800 0 0 10800 10800 21600 21600 10800" draw:type="flowchart-process" draw:enhanced-path="M 0 0 L 21600 0 21600 21600 0 21600 0 0 Z N"/>
        </draw:custom-shape>
        <draw:custom-shape draw:style-name="gr135" draw:text-style-name="P151" xml:id="id3" draw:id="id3" draw:layer="layout" svg:width="4.5cm" svg:height="3.5cm" svg:x="15.9cm" svg:y="6cm">
          <text:p/>
          <draw:enhanced-geometry svg:viewBox="0 0 21600 21600" draw:glue-points="10800 0 0 10800 10800 21600 21600 10800" draw:type="flowchart-process" draw:enhanced-path="M 0 0 L 21600 0 21600 21600 0 21600 0 0 Z N"/>
        </draw:custom-shape>
        <draw:custom-shape draw:style-name="gr136" draw:text-style-name="P150" xml:id="id4" draw:id="id4" draw:layer="layout" svg:width="4.5cm" svg:height="3.3cm" svg:x="15.9cm" svg:y="2.2cm">
          <text:p/>
          <draw:enhanced-geometry svg:viewBox="0 0 21600 21600" draw:glue-points="10800 0 0 10800 10800 21600 21600 10800" draw:type="flowchart-process" draw:enhanced-path="M 0 0 L 21600 0 21600 21600 0 21600 0 0 Z N"/>
        </draw:custom-shape>
        <draw:frame draw:style-name="gr2" draw:text-style-name="P53" draw:layer="layout" svg:width="1.499cm" svg:height="3.154cm" svg:x="8.501cm" svg:y="2.8cm">
          <draw:text-box>
            <text:p text:style-name="P13"><text:span text:style-name="T31">A</text:span></text:p>
          </draw:text-box>
        </draw:frame>
        <draw:frame draw:style-name="gr2" draw:text-style-name="P53" draw:layer="layout" svg:width="1.499cm" svg:height="3.154cm" svg:x="8.502cm" svg:y="6.8cm">
          <draw:text-box>
            <text:p text:style-name="P13"><text:span text:style-name="T31">B</text:span></text:p>
          </draw:text-box>
        </draw:frame>
        <draw:frame draw:style-name="gr2" draw:text-style-name="P138" draw:layer="layout" svg:width="1.499cm" svg:height="3.154cm" svg:x="12.501cm" svg:y="0.2cm">
          <draw:text-box>
            <text:p text:style-name="P13"><text:span text:style-name="T131">X</text:span></text:p>
          </draw:text-box>
        </draw:frame>
        <draw:frame draw:style-name="gr2" draw:text-style-name="P138" draw:layer="layout" svg:width="1.499cm" svg:height="3.154cm" svg:x="17.501cm" svg:y="0.2cm">
          <draw:text-box>
            <text:p text:style-name="P13"><text:span text:style-name="T131">Y</text:span></text:p>
          </draw:text-box>
        </draw:frame>
        <draw:frame draw:style-name="gr2" draw:text-style-name="P152" draw:layer="layout" svg:width="4.4cm" svg:height="1.654cm" svg:x="11cm" svg:y="2.746cm">
          <draw:text-box>
            <text:p text:style-name="P13"><text:span text:style-name="T217">STARTING POINT</text:span></text:p>
          </draw:text-box>
        </draw:frame>
        <draw:frame draw:style-name="gr2" draw:text-style-name="P153" draw:layer="layout" svg:width="3.5cm" svg:height="1.654cm" svg:x="16.5cm" svg:y="3cm">
          <draw:text-box>
            <text:p text:style-name="P13"><text:span text:style-name="T218">WORKS</text:span></text:p>
          </draw:text-box>
        </draw:frame>
        <draw:frame draw:style-name="gr2" draw:text-style-name="P153" draw:layer="layout" svg:width="3.5cm" svg:height="1.654cm" svg:x="11.5cm" svg:y="7cm">
          <draw:text-box>
            <text:p text:style-name="P13"><text:span text:style-name="T218">WORKS</text:span></text:p>
          </draw:text-box>
        </draw:frame>
        <draw:frame draw:style-name="gr2" draw:text-style-name="P154" draw:layer="layout" svg:width="4.5cm" svg:height="1.654cm" svg:x="15.9cm" svg:y="6.6cm">
          <draw:text-box>
            <text:p text:style-name="P13"><text:span text:style-name="T219">Reasonable prospect of success</text:span></text:p>
          </draw:text-box>
        </draw:frame>
        <draw:connector draw:style-name="gr137" draw:text-style-name="P10" draw:layer="layout" draw:type="line" svg:x1="15.4cm" svg:y1="7.75cm" svg:x2="15.9cm" svg:y2="7.75cm" draw:start-shape="id2" draw:end-shape="id3" svg:d="M15400 7750h500" svg:viewBox="0 0 501 1">
          <text:p/>
        </draw:connector>
        <draw:connector draw:style-name="gr138" draw:text-style-name="P10" draw:layer="layout" draw:type="line" svg:x1="18.15cm" svg:y1="5.5cm" svg:x2="18.15cm" svg:y2="6cm" draw:start-shape="id4" draw:end-shape="id3" svg:d="M18150 5500v500" svg:viewBox="0 0 1 501">
          <text:p/>
        </draw:connector>
        <draw:connector draw:style-name="gr138" draw:text-style-name="P10" draw:layer="layout" draw:type="line" svg:x1="13.15cm" svg:y1="5.488cm" svg:x2="13.15cm" svg:y2="5.988cm" svg:d="M13150 5488v500" svg:viewBox="0 0 1 501">
          <text:p/>
        </draw:connector>
        <draw:connector draw:style-name="gr137" draw:text-style-name="P10" draw:layer="layout" draw:type="line" svg:x1="15.388cm" svg:y1="3.85cm" svg:x2="15.888cm" svg:y2="3.85cm" svg:d="M15388 3850h500" svg:viewBox="0 0 501 1">
          <text:p/>
        </draw:connector>
        <draw:frame draw:style-name="gr2" draw:text-style-name="P155" draw:layer="layout" svg:width="19.5cm" svg:height="2.5cm" svg:x="5.5cm" svg:y="10.1cm">
          <draw:text-box>
            <text:p text:style-name="P13"><text:span text:style-name="T144">IF Beetle 1 provides all the individual tools for knocking down a eukaryotic virus,</text:span></text:p>
            <text:p text:style-name="P13"><text:span text:style-name="T220">and Beetle 2 or 3 shows that we can actually knock down a prokaryotic virus,</text:span></text:p>
            <text:p text:style-name="P13"><text:span text:style-name="T149">it is easy to assert that all that remains to be done is to put together the tools.</text:span></text:p>
          </draw:text-box>
        </draw:frame>
        <presentation:notes draw:style-name="dp2">
          <draw:page-thumbnail draw:style-name="gr1" draw:layer="layout" svg:width="17cm" svg:height="9.56cm" svg:x="2cm" svg:y="2.5cm" draw:page-number="84" presentation:class="page"/>
          <draw:frame presentation:style-name="pr3" draw:text-style-name="P4" draw:layer="layout" svg:width="17cm" svg:height="14cm" svg:x="2cm" svg:y="13cm" presentation:class="notes" presentation:placeholder="true">
            <draw:text-box/>
          </draw:frame>
        </presentation:notes>
      </draw:page>
      <draw:page draw:name="page85" draw:style-name="dp1" draw:master-page-name="DNA" presentation:presentation-page-layout-name="AL2T1">
        <office:forms form:automatic-focus="false" form:apply-design-mode="false"/>
        <draw:frame draw:style-name="gr2" draw:text-style-name="P93" draw:layer="layout" svg:width="19cm" svg:height="1.846cm" svg:x="4.6cm" svg:y="0.9cm">
          <draw:text-box>
            <text:p text:style-name="P13"><text:span text:style-name="T30">Phase 1b: Full Banzai</text:span></text:p>
          </draw:text-box>
        </draw:frame>
        <draw:frame draw:style-name="gr53" draw:text-style-name="P10" draw:layer="layout" svg:width="4.8cm" svg:height="3.5cm" svg:x="22.5cm" svg:y="1cm">
          <draw:image xlink:href="Pictures/10000000000003C0000002BC42665B09.jpg" xlink:type="simple" xlink:show="embed" xlink:actuate="onLoad" draw:mime-type="image/jpeg">
            <text:p/>
          </draw:image>
        </draw:frame>
        <draw:frame draw:style-name="gr2" draw:text-style-name="P156" draw:layer="layout" svg:width="22.5cm" svg:height="5.044cm" svg:x="4cm" svg:y="4.756cm">
          <draw:text-box>
            <text:p text:style-name="P13"><text:span text:style-name="T152">In case of availability of a BSL-3 lab,</text:span><text:span text:style-name="T152"><text:line-break/></text:span><text:span text:style-name="T152">we could </text:span><text:span text:style-name="T221">concomitantly</text:span><text:span text:style-name="T152"> go straight for the hub </text:span><text:span text:style-name="T152"><text:line-break/></text:span><text:span text:style-name="T152">and directly test an expression construct against Covid-19.</text:span><text:span text:style-name="T143"> (E.g. with RNAse L.)</text:span><text:span text:style-name="T152"><text:line-break/></text:span><text:span text:style-name="T152"/></text:p>
          </draw:text-box>
        </draw:frame>
        <draw:frame draw:style-name="gr2" draw:text-style-name="P157" draw:layer="layout" svg:width="22cm" svg:height="5.044cm" svg:x="4.5cm" svg:y="9.956cm">
          <draw:text-box>
            <text:p text:style-name="P2"><text:span text:style-name="T195">Cost: Very low (1 – 2 weeks)</text:span></text:p>
            <text:p text:style-name="P2"><text:span text:style-name="T195">Chances: Moderate (many error sources)</text:span></text:p>
            <text:p text:style-name="P2"><text:span text:style-name="T195">Result upon success: KO victory</text:span></text:p>
            <text:p text:style-name="P8"><text:span text:style-name="T195">Result upon failure: Pursue the beetle approach</text:span></text:p>
            <text:p text:style-name="P2"><text:span text:style-name="T195"/></text:p>
          </draw:text-box>
        </draw:frame>
        <presentation:notes draw:style-name="dp2">
          <draw:page-thumbnail draw:style-name="gr1" draw:layer="layout" svg:width="17cm" svg:height="9.56cm" svg:x="2cm" svg:y="2.5cm" draw:page-number="85" presentation:class="page"/>
          <draw:frame presentation:style-name="pr3" draw:text-style-name="P79" draw:layer="layout" svg:width="17cm" svg:height="14cm" svg:x="2cm" svg:y="13cm" presentation:class="notes" presentation:placeholder="true">
            <draw:text-box/>
          </draw:frame>
        </presentation:notes>
      </draw:page>
      <draw:page draw:name="page86" draw:style-name="dp1" draw:master-page-name="DNA" presentation:presentation-page-layout-name="AL2T1">
        <office:forms form:automatic-focus="false" form:apply-design-mode="false"/>
        <draw:frame draw:style-name="gr139" draw:text-style-name="P10" draw:layer="layout" svg:width="9.302cm" svg:height="5.899cm" svg:x="9.264cm" svg:y="5cm">
          <draw:image xlink:href="Pictures/1000000000000185000001187D004B55.png" xlink:type="simple" xlink:show="embed" xlink:actuate="onLoad" draw:mime-type="image/png">
            <text:p/>
          </draw:image>
        </draw:frame>
        <draw:frame draw:style-name="gr2" draw:text-style-name="P93" draw:layer="layout" svg:width="19cm" svg:height="1.846cm" svg:x="4.6cm" svg:y="0.9cm">
          <draw:text-box>
            <text:p text:style-name="P13"><text:span text:style-name="T30">We have some further aces up our sleeve… </text:span></text:p>
          </draw:text-box>
        </draw:frame>
        <draw:frame draw:style-name="gr140" draw:text-style-name="P158" draw:layer="layout" svg:width="15.5cm" svg:height="2.044cm" svg:x="6.5cm" svg:y="11.956cm">
          <draw:text-box>
            <text:p text:style-name="P94"><text:span text:style-name="T222">Just note that we can easily combine various “embodiments” by simply mixing them.</text:span></text:p>
          </draw:text-box>
        </draw:frame>
        <presentation:notes draw:style-name="dp2">
          <draw:page-thumbnail draw:style-name="gr1" draw:layer="layout" svg:width="17cm" svg:height="9.56cm" svg:x="2cm" svg:y="2.5cm" draw:page-number="86" presentation:class="page"/>
          <draw:frame presentation:style-name="pr3" draw:text-style-name="P4" draw:layer="layout" svg:width="17cm" svg:height="14cm" svg:x="2cm" svg:y="13cm" presentation:class="notes" presentation:placeholder="true">
            <draw:text-box/>
          </draw:frame>
        </presentation:notes>
      </draw:page>
      <draw:page draw:name="page87" draw:style-name="dp1" draw:master-page-name="DNA" presentation:presentation-page-layout-name="AL2T1">
        <office:forms form:automatic-focus="false" form:apply-design-mode="false"/>
        <draw:frame draw:style-name="gr2" draw:text-style-name="P93" draw:layer="layout" svg:width="19cm" svg:height="1.846cm" svg:x="4.6cm" svg:y="0.9cm">
          <draw:text-box>
            <text:p text:style-name="P13"><text:span text:style-name="T30">Perspectives</text:span></text:p>
          </draw:text-box>
        </draw:frame>
        <draw:frame draw:style-name="gr141" draw:text-style-name="P158" draw:layer="layout" svg:width="22.5cm" svg:height="5.044cm" svg:x="4.3cm" svg:y="3.556cm">
          <draw:text-box>
            <text:p text:style-name="P8"><text:span text:style-name="T223">Once we succeed in “uncloaking” the virus, we can ultimately combine this with novel approached to unleashing an immune reaction: e.g. using peptides packaged into bdellosomes</text:span><text:span text:style-name="T222"> – </text:span><text:span text:style-name="T224">Flaig 2001</text:span></text:p>
            <text:p text:style-name="P2"><text:span text:style-name="T222"/></text:p>
            <text:p text:style-name="P2"><text:span text:style-name="T222">And we could look for interaction of viruses with other microorganisms: Facilitation of bacterial infections? Reactivation of resident viruses?...</text:span></text:p>
            <text:p text:style-name="P2"><text:span text:style-name="T222"/></text:p>
            <text:p text:style-name="P2"><text:span text:style-name="T222"/></text:p>
          </draw:text-box>
        </draw:frame>
        <draw:frame draw:style-name="gr53" draw:text-style-name="P10" draw:layer="layout" svg:width="6.994cm" svg:height="5.403cm" svg:x="10.606cm" svg:y="9.097cm">
          <draw:image xlink:href="Pictures/10000000000004B00000039F553EE75F.jpg" xlink:type="simple" xlink:show="embed" xlink:actuate="onLoad" draw:mime-type="image/jpeg">
            <text:p/>
          </draw:image>
        </draw:frame>
        <presentation:notes draw:style-name="dp2">
          <draw:page-thumbnail draw:style-name="gr1" draw:layer="layout" svg:width="17cm" svg:height="9.56cm" svg:x="2cm" svg:y="2.5cm" draw:page-number="87" presentation:class="page"/>
          <draw:frame presentation:style-name="pr3" draw:text-style-name="P79" draw:layer="layout" svg:width="17cm" svg:height="14cm" svg:x="2cm" svg:y="13cm" presentation:class="notes" presentation:placeholder="true">
            <draw:text-box/>
          </draw:frame>
        </presentation:notes>
      </draw:page>
      <draw:page draw:name="page88" draw:style-name="dp1" draw:master-page-name="DNA" presentation:presentation-page-layout-name="AL2T1">
        <office:forms form:automatic-focus="false" form:apply-design-mode="false"/>
        <draw:frame draw:style-name="gr2" draw:text-style-name="P93" draw:layer="layout" svg:width="19cm" svg:height="1.846cm" svg:x="4.6cm" svg:y="0.636cm">
          <draw:text-box>
            <text:p text:style-name="P13"><text:span text:style-name="T30">Once More Unto The Breach</text:span></text:p>
          </draw:text-box>
        </draw:frame>
        <draw:frame draw:style-name="gr2" draw:text-style-name="P127" draw:layer="layout" svg:width="20.5cm" svg:height="11.652cm" svg:x="5.475cm" svg:y="3.165cm">
          <draw:text-box>
            <text:p><text:span text:style-name="T195">Transgenic crops:</text:span></text:p>
            <text:p><text:span text:style-name="T182"/></text:p>
            <text:p><text:span text:style-name="T152">▶ Model system (“Beetle 4”)</text:span></text:p>
            <text:p><text:span text:style-name="T152"/></text:p>
            <text:p text:style-name="P5"><text:span text:style-name="T152">▶ Could be hardened</text:span><text:span text:style-name="T152"><text:line-break/></text:span><text:span text:style-name="T152">against viral pathogens</text:span></text:p>
            <text:p text:style-name="P5"><text:span text:style-name="T152"/></text:p>
            <text:p text:style-name="P5"><text:span text:style-name="T152">▶ Might provide</text:span><text:span text:style-name="T152"><text:line-break/></text:span><text:span text:style-name="T152">a cheap source of</text:span><text:span text:style-name="T152"><text:line-break/></text:span><text:span text:style-name="T152">substances for the</text:span><text:span text:style-name="T152"><text:line-break/></text:span><text:span text:style-name="T152">screening assay</text:span></text:p>
            <text:p><text:span text:style-name="T182"><text:s/></text:span></text:p>
            <text:p><text:span text:style-name="T152"/></text:p>
            <text:p><text:span text:style-name="T152"/></text:p>
            <text:p><text:span text:style-name="T152"/></text:p>
            <text:p><text:span text:style-name="T152"/></text:p>
            <text:p><text:span text:style-name="T152"/></text:p>
          </draw:text-box>
        </draw:frame>
        <draw:frame draw:style-name="gr142" draw:text-style-name="P13" draw:layer="layout" svg:width="8.126cm" svg:height="4.947cm" svg:x="19.481cm" svg:y="7.824cm">
          <draw:image xlink:href="Pictures/1000000000000780000004913EA678DC.png" xlink:type="simple" xlink:show="embed" xlink:actuate="onLoad" draw:mime-type="image/png">
            <text:p/>
          </draw:image>
        </draw:frame>
        <draw:frame draw:style-name="gr142" draw:text-style-name="P13" draw:layer="layout" svg:width="6.465cm" svg:height="4.842cm" svg:x="21.142cm" svg:y="3.082cm">
          <draw:image xlink:href="Pictures/10000000000001DA00000163335C0ECD.jpg" xlink:type="simple" xlink:show="embed" xlink:actuate="onLoad" draw:mime-type="image/jpeg">
            <text:p/>
          </draw:image>
        </draw:frame>
        <draw:frame draw:style-name="gr142" draw:text-style-name="P13" draw:layer="layout" svg:width="6.984cm" svg:height="3.746cm" svg:x="16.977cm" svg:y="10.926cm">
          <draw:image xlink:href="Pictures/100000010000014A000000B1F98E1172.png" xlink:type="simple" xlink:show="embed" xlink:actuate="onLoad" draw:mime-type="image/png">
            <text:p/>
          </draw:image>
        </draw:frame>
        <presentation:notes draw:style-name="dp2">
          <draw:page-thumbnail draw:style-name="gr1" draw:layer="layout" svg:width="17cm" svg:height="9.56cm" svg:x="2cm" svg:y="2.5cm" draw:page-number="88" presentation:class="page"/>
          <draw:frame presentation:style-name="pr4" draw:text-style-name="P4" draw:layer="layout" svg:width="17cm" svg:height="14cm" svg:x="2cm" svg:y="13cm" presentation:class="notes" presentation:placeholder="true">
            <draw:text-box/>
          </draw:frame>
        </presentation:notes>
      </draw:page>
      <draw:page draw:name="page89" draw:style-name="dp1" draw:master-page-name="DNA" presentation:presentation-page-layout-name="AL2T1">
        <office:forms form:automatic-focus="false" form:apply-design-mode="false"/>
        <draw:frame draw:style-name="gr2" draw:text-style-name="P93" draw:layer="layout" svg:width="19cm" svg:height="1.846cm" svg:x="4.6cm" svg:y="0.9cm">
          <draw:text-box>
            <text:p text:style-name="P13"><text:span text:style-name="T30">And Lest We Forget...</text:span></text:p>
          </draw:text-box>
        </draw:frame>
        <draw:frame draw:style-name="gr2" draw:text-style-name="P127" draw:layer="layout" svg:width="20.5cm" svg:height="3.5cm" svg:x="5.5cm" svg:y="4.4cm">
          <draw:text-box>
            <text:p><text:span text:style-name="T152">Based on </text:span><text:span text:style-name="T196">Flaig 1997</text:span><text:span text:style-name="T152"><text:line-break/></text:span><text:span text:style-name="T152"><text:line-break/></text:span><text:span text:style-name="T152">and using the “knife” to knock down telomerase in cells expressing T proteins</text:span><text:span text:style-name="T152"><text:line-break/></text:span><text:span text:style-name="T152">(and only there),</text:span><text:span text:style-name="T152"><text:line-break/></text:span><text:span text:style-name="T152"><text:line-break/></text:span><text:span text:style-name="T152">we could create a vaccine against </text:span><text:span text:style-name="T225">T proteins</text:span><text:span text:style-name="T152"> rather than against </text:span><text:span text:style-name="T226">shell proteins </text:span><text:span text:style-name="T152">of papovaviruses without fearing the tumorigenic properties of T.</text:span></text:p>
          </draw:text-box>
        </draw:frame>
        <draw:frame draw:style-name="gr53" draw:text-style-name="P10" draw:layer="layout" svg:width="4.738cm" svg:height="3.791cm" svg:x="22.452cm" svg:y="2.277cm">
          <draw:image xlink:href="Pictures/1000000000000208000001A010C11C07.jpg" xlink:type="simple" xlink:show="embed" xlink:actuate="onLoad" draw:mime-type="image/jpeg">
            <text:p/>
          </draw:image>
        </draw:frame>
        <presentation:notes draw:style-name="dp2">
          <draw:page-thumbnail draw:style-name="gr1" draw:layer="layout" svg:width="17cm" svg:height="9.56cm" svg:x="2cm" svg:y="2.5cm" draw:page-number="89" presentation:class="page"/>
          <draw:frame presentation:style-name="pr4" draw:text-style-name="P4" draw:layer="layout" svg:width="17cm" svg:height="14cm" svg:x="2cm" svg:y="13cm" presentation:class="notes" presentation:placeholder="true">
            <draw:text-box/>
          </draw:frame>
        </presentation:notes>
      </draw:page>
      <draw:page draw:name="page90" draw:style-name="dp1" draw:master-page-name="DNA" presentation:presentation-page-layout-name="AL2T1">
        <office:forms form:automatic-focus="false" form:apply-design-mode="false"/>
        <draw:frame draw:style-name="gr2" draw:text-style-name="P93" draw:layer="layout" svg:width="19cm" svg:height="1.846cm" svg:x="4.6cm" svg:y="0.9cm">
          <draw:text-box>
            <text:p text:style-name="P13"><text:span text:style-name="T30">Suggested Reading</text:span></text:p>
          </draw:text-box>
        </draw:frame>
        <draw:frame draw:style-name="gr2" draw:text-style-name="P92" draw:layer="layout" svg:width="21.609cm" svg:height="3.24cm" svg:x="4.914cm" svg:y="2.816cm">
          <draw:text-box>
            <text:p><text:span text:style-name="T227">♦</text:span><text:span text:style-name="T228"> </text:span><text:span text:style-name="T229">German Patent Application 10 2021 001 841.9</text:span></text:p>
            <text:p><text:span text:style-name="T143"/></text:p>
            <text:p text:style-name="P5"><text:span text:style-name="T227">♦</text:span><text:span text:style-name="T228"> </text:span><text:span text:style-name="T229">German Patent Application 10 2021 002 567.9</text:span></text:p>
            <text:p text:style-name="P5"><text:span text:style-name="T143"/></text:p>
            <text:p text:style-name="P5"><text:span text:style-name="T227">♦</text:span><text:span text:style-name="T228"> </text:span><text:span text:style-name="T229">German Patent Application 10 2021 003 360.4</text:span></text:p>
            <text:p text:style-name="P5"><text:span text:style-name="T143"/></text:p>
            <text:p text:style-name="P5"><text:span text:style-name="T227">♦</text:span><text:span text:style-name="T228"> </text:span><text:span text:style-name="T229">German Patent Application 10 2021 005 748.1</text:span></text:p>
            <text:p><text:span text:style-name="T143"/></text:p>
            <text:p><text:span text:style-name="T227">♦</text:span><text:span text:style-name="T228"> </text:span><text:span text:style-name="T229">Flaig 1997: “Konstruktion pseudoviraler Gentransfersysteme” (Dr. sci. hum. thesis)</text:span></text:p>
            <text:p><text:span text:style-name="T143"/></text:p>
            <text:p text:style-name="P5"><text:span text:style-name="T227">♦</text:span><text:span text:style-name="T228"> </text:span><text:span text:style-name="T229">Flaig 2001: “Bdellosomen: Ein neuartiges Arzneimitteltransportsystem auf der Basis monomolekularer Polymerpartikel” (Dr. rer. nat. thesis)</text:span></text:p>
            <text:p text:style-name="P5"><text:span text:style-name="T143"/></text:p>
            <text:p text:style-name="P5"><text:span text:style-name="T227">♦</text:span><text:span text:style-name="T228"> …</text:span><text:span text:style-name="T229"> </text:span></text:p>
            <text:p text:style-name="P13"><text:span text:style-name="T149"/></text:p>
            <text:p><text:span text:style-name="T143"/></text:p>
          </draw:text-box>
        </draw:frame>
        <presentation:notes draw:style-name="dp2">
          <draw:page-thumbnail draw:style-name="gr1" draw:layer="layout" svg:width="17cm" svg:height="9.56cm" svg:x="2cm" svg:y="2.5cm" draw:page-number="90" presentation:class="page"/>
          <draw:frame presentation:style-name="pr4" draw:text-style-name="P4" draw:layer="layout" svg:width="17cm" svg:height="14cm" svg:x="2cm" svg:y="13cm" presentation:class="notes" presentation:placeholder="true">
            <draw:text-box/>
          </draw:frame>
        </presentation:notes>
      </draw:page>
      <draw:page draw:name="page91" draw:style-name="dp1" draw:master-page-name="DNA" presentation:presentation-page-layout-name="AL2T1">
        <office:forms form:automatic-focus="false" form:apply-design-mode="false"/>
        <draw:frame draw:style-name="gr2" draw:text-style-name="P159" draw:layer="layout" svg:width="16.5cm" svg:height="5.044cm" svg:x="12cm" svg:y="5.4cm">
          <draw:text-box>
            <text:p text:style-name="P13"><text:span text:style-name="T230">“Man kaufte mir das Kreuz,</text:span></text:p>
            <text:p text:style-name="P13"><text:span text:style-name="T230">Nun will ich’s mir verdienen”</text:span></text:p>
            <text:p text:style-name="P13"><text:span text:style-name="T231"/></text:p>
            <text:p text:style-name="P13"><text:span text:style-name="T232">(I was bought the cross —</text:span><text:span text:style-name="T232"><text:line-break/></text:span><text:span text:style-name="T232">Now I will merit it!)</text:span></text:p>
          </draw:text-box>
        </draw:frame>
        <draw:frame draw:style-name="gr53" draw:text-style-name="P10" draw:layer="layout" svg:width="8cm" svg:height="10cm" svg:x="5cm" svg:y="3.986cm">
          <draw:image xlink:href="Pictures/10000000000002D00000038439B0DD66.jpg" xlink:type="simple" xlink:show="embed" xlink:actuate="onLoad" draw:mime-type="image/jpeg">
            <text:p/>
          </draw:image>
        </draw:frame>
        <draw:frame draw:style-name="gr2" draw:text-style-name="P93" draw:layer="layout" svg:width="19cm" svg:height="1.846cm" svg:x="5.1cm" svg:y="0.9cm">
          <draw:text-box>
            <text:p text:style-name="P13"><text:span text:style-name="T30">A Matter of Motivation</text:span></text:p>
          </draw:text-box>
        </draw:frame>
        <presentation:notes draw:style-name="dp2">
          <draw:page-thumbnail draw:style-name="gr1" draw:layer="layout" svg:width="17cm" svg:height="9.56cm" svg:x="2cm" svg:y="2.5cm" draw:page-number="91" presentation:class="page"/>
          <draw:frame presentation:style-name="pr3" draw:text-style-name="P79" draw:layer="layout" svg:width="17cm" svg:height="14cm" svg:x="2cm" svg:y="13cm" presentation:class="notes" presentation:placeholder="true">
            <draw:text-box/>
          </draw:frame>
        </presentation:notes>
      </draw:page>
      <draw:page draw:name="page92" draw:style-name="dp1" draw:master-page-name="DNA" presentation:presentation-page-layout-name="AL2T1">
        <office:forms form:automatic-focus="false" form:apply-design-mode="false"/>
        <draw:frame presentation:style-name="pr11" draw:text-style-name="P1" draw:layer="layout" svg:width="22.5cm" svg:height="6.114cm" svg:x="2.75cm" svg:y="-0.042cm">
          <draw:text-box>
            <text:p><text:span text:style-name="T233">Thank you.</text:span></text:p>
            <text:p><text:span text:style-name="T2"/></text:p>
            <text:p><text:span text:style-name="T2"/></text:p>
          </draw:text-box>
        </draw:frame>
        <draw:frame presentation:style-name="pr12" draw:text-style-name="P160" draw:layer="layout" svg:width="22.5cm" svg:height="3.685cm" svg:x="3.55cm" svg:y="11.515cm">
          <draw:text-box>
            <text:p><text:span text:style-name="T4">Rűdiger Marcus Flaig</text:span></text:p>
            <text:p><text:span text:style-name="T234">For questions:</text:span><text:span text:style-name="T235"> </text:span><text:span text:style-name="T236">rmf@sanctacaris.net</text:span><text:span text:style-name="T235"> </text:span></text:p>
          </draw:text-box>
        </draw:frame>
        <draw:frame draw:style-name="gr3" draw:text-style-name="P10" draw:layer="layout" svg:width="4.159cm" svg:height="7.325cm" svg:x="11.921cm" svg:y="4.19cm">
          <draw:image xlink:href="Pictures/200004DF000060910000AA11AC8D4B93.svm" xlink:type="simple" xlink:show="embed" xlink:actuate="onLoad" draw:mime-type="image/x-svm">
            <text:p/>
          </draw:image>
          <draw:image xlink:href="Pictures/100000010000048C0000080175A04A14.png" xlink:type="simple" xlink:show="embed" xlink:actuate="onLoad" draw:mime-type="image/png"/>
        </draw:frame>
        <presentation:notes draw:style-name="dp2">
          <draw:page-thumbnail draw:style-name="gr1" draw:layer="layout" svg:width="17cm" svg:height="9.56cm" svg:x="2cm" svg:y="2.5cm" draw:page-number="92" presentation:class="page"/>
          <draw:frame presentation:style-name="pr3" draw:text-style-name="P4"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mily-generic="swiss" style:font-pitch="variable"/>
    <style:font-face style:name="Arial Black" svg:font-family="'Arial Black'" style:font-family-generic="swiss" style:font-pitch="variable"/>
    <style:font-face style:name="Arial Black1" svg:font-family="'Arial Black'" style:font-adornments="Normál" style:font-family-generic="swiss" style:font-pitch="variable"/>
    <style:font-face style:name="Arial1" svg:font-family="Arial" style:font-family-generic="swiss"/>
    <style:font-face style:name="Arial2" svg:font-family="Arial" style:font-adornments="Félkövér" style:font-family-generic="swiss" style:font-pitch="variable"/>
    <style:font-face style:name="Arial3" svg:font-family="Arial"/>
    <style:font-face style:name="Arial4" svg:font-family="Arial" style:font-family-generic="system" style:font-pitch="variable"/>
    <style:font-face style:name="Cambria" svg:font-family="Cambria" style:font-family-generic="roman"/>
    <style:font-face style:name="David Libre" svg:font-family="'David Libre'" style:font-adornments="Halvfeit" style:font-pitch="variable"/>
    <style:font-face style:name="French Script MT" svg:font-family="'French Script MT'" style:font-adornments="Kursiv" style:font-family-generic="script" style:font-pitch="variable"/>
    <style:font-face style:name="Liberation Sans" svg:font-family="'Liberation Sans'" style:font-family-generic="roman" style:font-pitch="variable"/>
    <style:font-face style:name="Liberation Sans1" svg:font-family="'Liberation Sans'" style:font-adornments="Normal" style:font-family-generic="roman" style:font-pitch="variable"/>
    <style:font-face style:name="Liberation Serif" svg:font-family="'Liberation Serif'" style:font-family-generic="roman" style:font-pitch="variable"/>
    <style:font-face style:name="Mason" svg:font-family="Mason" style:font-adornments="Halvfeit"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Ausgefüllt"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Ausgefüllt_20_blau" draw:display-name="Ausgefüllt bla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Ausgefüllt_20_gelb" draw:display-name="Ausgefüllt gelb"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Ausgefüllt_20_grün" draw:display-name="Ausgefüllt grü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Ausgefüllt_20_rot" draw:display-name="Ausgefüllt rot"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ormen"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gradient draw:name="Gradient_20_1" draw:display-name="Gradient 1" draw:style="rectangular" draw:cx="50%" draw:cy="50%" draw:start-color="#ffbf00" draw:end-color="#ffff00" draw:start-intensity="100%" draw:end-intensity="100%" draw:angle="0deg" draw:border="33%">
      <loext:gradient-stop svg:offset="0" loext:color-type="rgb" loext:color-value="#ffbf00"/>
      <loext:gradient-stop svg:offset="1" loext:color-type="rgb" loext:color-value="#ffff00"/>
    </draw:gradient>
    <draw:gradient draw:name="Gradient_20_2" draw:display-name="Gradient 2" draw:style="rectangular" draw:cx="50%" draw:cy="50%" draw:start-color="#008080" draw:end-color="#00ffff" draw:start-intensity="100%" draw:end-intensity="100%" draw:angle="0deg" draw:border="33%">
      <loext:gradient-stop svg:offset="0" loext:color-type="rgb" loext:color-value="#008080"/>
      <loext:gradient-stop svg:offset="1" loext:color-type="rgb" loext:color-value="#00ffff"/>
    </draw:gradient>
    <draw:gradient draw:name="Gradient_20_3" draw:display-name="Gradient 3" draw:style="radial" draw:cx="50%" draw:cy="50%" draw:start-color="#1e90ff" draw:end-color="#00ced1" draw:start-intensity="100%" draw:end-intensity="100%" draw:border="0%">
      <loext:gradient-stop svg:offset="0" loext:color-type="rgb" loext:color-value="#1e90ff"/>
      <loext:gradient-stop svg:offset="1" loext:color-type="rgb" loext:color-value="#00ced1"/>
    </draw:gradient>
    <draw:gradient draw:name="Gradient_20_6" draw:display-name="Gradient 6" draw:style="radial" draw:cx="50%" draw:cy="50%" draw:start-color="#00ced1" draw:end-color="#ffff00" draw:start-intensity="100%" draw:end-intensity="100%" draw:border="0%">
      <loext:gradient-stop svg:offset="0" loext:color-type="rgb" loext:color-value="#00ced1"/>
      <loext:gradient-stop svg:offset="1" loext:color-type="rgb" loext:color-value="#ffff00"/>
    </draw:gradient>
    <draw:marker draw:name="Arrow" svg:viewBox="0 0 20 30" svg:d="M10 0l-10 30h20z"/>
    <draw:marker draw:name="Circle" svg:viewBox="0 0 1131 1131" svg:d="M462 1118l-102-29-102-51-93-72-72-93-51-102-29-102-13-105 13-102 29-106 51-102 72-89 93-72 102-50 102-34 106-9 101 9 106 34 98 50 93 72 72 89 51 102 29 106 13 102-13 105-29 102-51 102-72 93-93 72-98 51-106 29-101 13z"/>
    <draw:marker draw:name="Linienspitzen_20_1" draw:display-name="Linienspitzen 1" svg:viewBox="0 0 20 20" svg:d="M0 20l10-20 10 20z"/>
    <draw:marker draw:name="Linienspitzen_20_2" draw:display-name="Linienspitzen 2" svg:viewBox="0 0 20 20" svg:d="M0 20l10-20 10 20z"/>
    <draw:marker draw:name="Linienspitzen_20_3" draw:display-name="Linienspitzen 3" svg:viewBox="0 0 20 20" svg:d="M0 20l10-20 10 20z"/>
    <draw:marker draw:name="Linienspitzen_20_4" draw:display-name="Linienspitzen 4" svg:viewBox="0 0 20 20" svg:d="M0 20l10-20 10 20z"/>
    <draw:marker draw:name="Linienspitzen_20_5" draw:display-name="Linienspitzen 5" svg:viewBox="0 0 20 20" svg:d="M0 20l10-20 10 20z"/>
    <draw:marker draw:name="Pilspissar_20_1" draw:display-name="Pilspissar 1" svg:viewBox="0 0 20 20" svg:d="M0 20l10-20 10 20z"/>
    <draw:marker draw:name="Pilspissar_20_2" draw:display-name="Pilspissar 2" svg:viewBox="0 0 20 20" svg:d="M0 20l10-20 10 20z"/>
    <draw:marker draw:name="Pilspissar_20_3" draw:display-name="Pilspissar 3" svg:viewBox="0 0 20 20" svg:d="M0 20l10-20 10 20z"/>
    <draw:marker draw:name="Pilspissar_20_4" draw:display-name="Pilspissar 4" svg:viewBox="0 0 20 20" svg:d="M0 20l10-20 10 20z"/>
    <draw:marker draw:name="Pilspissar_20_5" draw:display-name="Pilspissar 5" svg:viewBox="0 0 20 20" svg:d="M0 20l10-20 10 20z"/>
    <draw:marker draw:name="Pilspissar_20_6" draw:display-name="Pilspissar 6" svg:viewBox="0 0 20 20" svg:d="M0 20l10-20 10 20z"/>
    <draw:marker draw:name="Pilspissar_20_8" draw:display-name="Pilspissar 8" svg:viewBox="0 0 20 20" svg:d="M0 20l10-20 10 20z"/>
    <draw:stroke-dash draw:name="Dash_20_2" draw:display-name="Dash 2" draw:style="rect" draw:dots1="1" draw:dots1-length="0.02cm" draw:dots2="1" draw:dots2-length="0.02cm" draw:distance="0.02cm"/>
    <draw:stroke-dash draw:name="Fine_20_Dotted" draw:display-name="Fine Dotted" draw:style="rect" draw:dots1="1" draw:distance="0.457cm"/>
    <draw:stroke-dash draw:name="Long_20_Dot" draw:display-name="Long Dot" draw:style="rect" draw:dots1="1" draw:dots1-length="100%" draw:distance="300%"/>
    <draw:stroke-dash draw:name="Ultrafine_20_Dotted_20__28_var_29_" draw:display-name="Ultrafine Dotted (var)" draw:style="rect" draw:dots1="1" draw:distance="50%"/>
    <style:default-style style:family="graphic">
      <style:graphic-properties svg:stroke-color="#808080" draw:fill-color="#cfe7f5" fo:wrap-option="no-wrap" style:writing-mode="lr-tb"/>
      <style:paragraph-properties style:text-autospace="ideograph-alpha" style:punctuation-wrap="simple" style:line-break="strict" loext:tab-stop-distance="0cm" style:writing-mode="lr-tb" style:font-independent-line-spacing="false">
        <style:tab-stops/>
      </style:paragraph-properties>
      <style:text-properties style:use-window-font-color="true" loext:opacity="0%" style:font-name="Liberation Serif" fo:font-size="24pt" fo:language="en" fo:country="GB"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draw:stroke-dash="Dash_20_2" svg:stroke-width="0.05cm" svg:stroke-color="#2a6099" draw:marker-start-width="0.28cm" draw:marker-start-center="false" draw:marker-end-width="0.28cm" draw:marker-end-center="false" draw:fill="solid" draw:fill-color="#dee6ef" draw:textarea-horizontal-align="justify" draw:auto-grow-height="false" fo:padding-top="0.125cm" fo:padding-bottom="0.125cm" fo:padding-left="0.25cm" fo:padding-right="0.25cm" draw:shadow="hidden" draw:shadow-offset-x="0.05cm" draw:shadow-offset-y="0.05cm" draw:shadow-color="#ff5429">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ff4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font-size-asian="18pt" style:font-size-complex="18pt"/>
    </style:style>
    <style:style style:name="Title_20_A4" style:display-name="Title A4" style:family="graphic" style:parent-style-name="A4">
      <style:graphic-properties draw:stroke="none"/>
      <style:text-properties fo:font-size="44pt" style:font-size-asian="44pt" style:font-size-complex="44pt"/>
    </style:style>
    <style:style style:name="Heading_20_A4" style:display-name="Heading A4" style:family="graphic" style:parent-style-name="A4">
      <style:graphic-properties draw:stroke="none"/>
      <style:text-properties fo:font-size="24pt" style:font-size-asian="24pt" style:font-size-complex="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4">
      <style:graphic-properties draw:stroke="none"/>
      <style:text-properties fo:font-size="96pt" style:font-size-asian="96pt" style:font-size-complex="96pt"/>
    </style:style>
    <style:style style:name="Heading_20_A0" style:display-name="Heading A0" style:family="graphic" style:parent-style-name="A4">
      <style:graphic-properties draw:stroke="none"/>
      <style:text-properties fo:font-size="72pt" style:font-size-asian="72pt" style:font-size-complex="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font-size-asian="14pt" style:font-weight-asian="bold" style:font-size-complex="14pt" style:font-weight-complex="bold"/>
    </style:style>
    <style:style style:name="Filled" style:family="graphic" style:parent-style-name="Shapes">
      <style:graphic-properties draw:fill="gradient" draw:fill-gradient-name="Ausgefüllt"/>
    </style:style>
    <style:style style:name="Filled_20_Blue" style:display-name="Filled Blue" style:family="graphic" style:parent-style-name="Filled">
      <style:graphic-properties draw:fill-gradient-name="Ausgefüllt_20_blau"/>
      <style:text-properties fo:color="#ffffff" loext:opacity="100%"/>
    </style:style>
    <style:style style:name="Filled_20_Green" style:display-name="Filled Green" style:family="graphic" style:parent-style-name="Filled">
      <style:graphic-properties draw:fill-gradient-name="Ausgefüllt_20_grün"/>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Ausgefüllt_20_rot"/>
      <style:text-properties fo:color="#ffffff" loext:opacity="100%"/>
    </style:style>
    <style:style style:name="Filled_20_Yellow" style:display-name="Filled Yellow" style:family="graphic" style:parent-style-name="Filled">
      <style:graphic-properties draw:fill-gradient-name="Ausgefüllt_20_gelb"/>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Accent" style:family="graphic" style:parent-style-name="standard"/>
    <style:style style:name="Accent_20_1" style:display-name="Accent 1" style:family="graphic" style:parent-style-name="Accent">
      <style:graphic-properties draw:stroke="solid" svg:stroke-color="#2a6099" draw:fill="solid" draw:fill-color="#dee6ef" draw:shadow="hidden" draw:shadow-offset-x="0.05cm" draw:shadow-offset-y="0.05cm" draw:shadow-color="#ffaa95"/>
    </style:style>
    <style:style style:name="Accent_20_2" style:display-name="Accent 2" style:family="graphic" style:parent-style-name="Accent">
      <style:graphic-properties draw:fill="solid" draw:fill-color="#ffaa95" draw:shadow-color="#ff5429"/>
    </style:style>
    <style:style style:name="Accent_20_3" style:display-name="Accent 3" style:family="graphic" style:parent-style-name="Accent">
      <style:graphic-properties draw:stroke="solid" svg:stroke-color="#ff4000" draw:fill="solid" draw:fill-color="#ffd8ce" draw:shadow="hidden" draw:shadow-offset-x="0.05cm" draw:shadow-offset-y="0.05cm" draw:shadow-color="#b4c7dc"/>
    </style:style>
    <style:style style:name="Objekt_20_utan_20_fyll_20_og_20_utan_20_linjer" style:display-name="Objekt utan fyll og utan linjer" style:family="graphic" style:parent-style-name="standard">
      <style:graphic-properties draw:stroke="none" draw:fill="none"/>
    </style:style>
    <style:style style:name="Objekt_20_uten_20_fyll_20_og_20_linjer" style:display-name="Objekt uten fyll og linjer" style:family="graphic" style:parent-style-name="standard">
      <style:graphic-properties draw:stroke="none" draw:fill="none"/>
    </style:style>
    <style:style style:name="DNA-background" style:family="presentation">
      <style:graphic-properties draw:stroke="none" draw:fill="none"/>
      <style:text-properties style:letter-kerning="true"/>
    </style:style>
    <style:style style:name="DNA-backgroundobjects" style:family="presentation">
      <style:graphic-properties draw:stroke="none" draw:fill="none" draw:fill-image-width="0cm" draw:fill-image-height="0cm" draw:textarea-horizontal-align="justify" draw:shadow="hidden" draw:shadow-offset-x="0.2cm" draw:shadow-offset-y="0.2cm" draw:shadow-color="#808080" style:writing-mode="lr-tb"/>
      <style:paragraph-properties style:writing-mode="lr-tb"/>
      <style:text-properties style:font-name="Liberation Sans1" fo:font-family="'Liberation Sans'" style:font-style-name="Normal" style:font-family-generic="roman" style:font-pitch="variable" fo:font-size="14pt" style:letter-kerning="true" style:font-size-asian="14pt" style:font-size-complex="14pt"/>
    </style:style>
    <style:style style:name="DNA-notes" style:family="presentation">
      <style:graphic-properties draw:stroke="none" draw:fill="none"/>
      <style:paragraph-properties fo:margin-left="0.6cm" fo:margin-right="0cm" fo:text-indent="0cm"/>
      <style:text-properties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DNA-outline1" style:family="presentation">
      <style:graphic-properties draw:stroke="none" draw:fill="none" draw:fill-color="#3399ff" draw:auto-grow-height="false" draw:fit-to-size="false" style:shrink-to-fit="true">
        <text:list-style style:name="DNA-outline1">
          <text:list-level-style-bullet text:level="1" text:bullet-char="●">
            <style:list-level-properties text:space-before="0.3cm" text:min-label-width="0.9cm"/>
            <style:text-properties fo:font-family="OpenSymbol" style:font-style-name="Regular" style:font-charset="x-symbol" style:use-window-font-color="true" fo:font-size="40%"/>
          </text:list-level-style-bullet>
          <text:list-level-style-bullet text:level="2" text:bullet-char="●">
            <style:list-level-properties text:space-before="1.5cm" text:min-label-width="0.9cm"/>
            <style:text-properties fo:font-family="OpenSymbol" style:font-style-name="Regular" style:font-charset="x-symbol" style:use-window-font-color="true" fo:font-size="40%"/>
          </text:list-level-style-bullet>
          <text:list-level-style-bullet text:level="3" text:bullet-char="●">
            <style:list-level-properties text:space-before="2.8cm" text:min-label-width="0.8cm"/>
            <style:text-properties fo:font-family="OpenSymbol" style:font-style-name="Regular" style:font-charset="x-symbol" style:use-window-font-color="true" fo:font-size="40%"/>
          </text:list-level-style-bullet>
          <text:list-level-style-bullet text:level="4" text:bullet-char="●">
            <style:list-level-properties text:space-before="4.2cm" text:min-label-width="0.6cm"/>
            <style:text-properties fo:font-family="OpenSymbol" style:font-style-name="Regular" style:font-charset="x-symbol" style:use-window-font-color="true" fo:font-size="40%"/>
          </text:list-level-style-bullet>
          <text:list-level-style-bullet text:level="5" text:bullet-char="●">
            <style:list-level-properties text:space-before="5.4cm" text:min-label-width="0.6cm"/>
            <style:text-properties fo:font-family="OpenSymbol" style:font-style-name="Regular" style:font-charset="x-symbol" style:use-window-font-color="true" fo:font-size="40%"/>
          </text:list-level-style-bullet>
          <text:list-level-style-bullet text:level="6" text:bullet-char="●">
            <style:list-level-properties text:space-before="6.6cm" text:min-label-width="0.6cm"/>
            <style:text-properties fo:font-family="OpenSymbol" style:font-style-name="Regular" style:font-charset="x-symbol" style:use-window-font-color="true" fo:font-size="40%"/>
          </text:list-level-style-bullet>
          <text:list-level-style-bullet text:level="7" text:bullet-char="●">
            <style:list-level-properties text:space-before="7.8cm" text:min-label-width="0.6cm"/>
            <style:text-properties fo:font-family="OpenSymbol" style:font-style-name="Regular" style:font-charset="x-symbol" style:use-window-font-color="true" fo:font-size="40%"/>
          </text:list-level-style-bullet>
          <text:list-level-style-bullet text:level="8" text:bullet-char="●">
            <style:list-level-properties text:space-before="9cm" text:min-label-width="0.6cm"/>
            <style:text-properties fo:font-family="OpenSymbol" style:font-style-name="Regular" style:font-charset="x-symbol" style:use-window-font-color="true" fo:font-size="40%"/>
          </text:list-level-style-bullet>
          <text:list-level-style-bullet text:level="9" text:bullet-char="●">
            <style:list-level-properties text:space-before="10.2cm" text:min-label-width="0.6cm"/>
            <style:text-properties fo:font-family="OpenSymbol" style:font-style-name="Regular" style:font-charset="x-symbol" style:use-window-font-color="true" fo:font-size="40%"/>
          </text:list-level-style-bullet>
          <text:list-level-style-bullet text:level="10" text:bullet-char="●">
            <style:list-level-properties text:space-before="11.4cm" text:min-label-width="0.6cm"/>
            <style:text-properties fo:font-family="OpenSymbol" style:font-style-name="Regular" style:font-charset="x-symbol" style:use-window-font-color="true" fo:font-size="40%"/>
          </text:list-level-style-bullet>
        </text:list-style>
      </style:graphic-properties>
      <style:paragraph-properties fo:margin-left="0cm" fo:margin-right="0cm" fo:margin-top="0cm" fo:margin-bottom="0.374cm" fo:text-indent="0cm"/>
      <style:text-properties fo:color="#050505" loext:opacity="100%" style:text-outline="false" style:text-line-through-style="none" style:text-line-through-type="none" style:font-name="Liberation Sans" fo:font-family="'Liberation Sans'" style:font-family-generic="roman" style:font-pitch="variable" fo:font-size="24pt" fo:font-style="normal" fo:text-shadow="none" style:text-underline-style="none" fo:font-weight="normal" style:letter-kerning="true"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DNA-outline2" style:family="presentation" style:parent-style-name="DNA-outline1">
      <style:paragraph-properties fo:margin-left="0cm" fo:margin-right="0cm" fo:margin-top="0cm" fo:margin-bottom="0.299cm" fo:text-indent="0cm"/>
      <style:text-properties fo:font-size="21pt" style:font-size-asian="21pt" style:font-size-complex="21pt"/>
    </style:style>
    <style:style style:name="DNA-outline3" style:family="presentation" style:parent-style-name="DNA-outline2">
      <style:paragraph-properties fo:margin-left="0cm" fo:margin-right="0cm" fo:margin-top="0cm" fo:margin-bottom="0.223cm" fo:text-indent="0cm"/>
      <style:text-properties fo:font-size="18pt" style:font-size-asian="18pt" style:font-size-complex="18pt"/>
    </style:style>
    <style:style style:name="DNA-outline4" style:family="presentation" style:parent-style-name="DNA-outline3">
      <style:paragraph-properties fo:margin-left="0cm" fo:margin-right="0cm" fo:margin-top="0cm" fo:margin-bottom="0.149cm" fo:text-indent="0cm"/>
      <style:text-properties fo:font-size="15pt" style:font-size-asian="15pt" style:font-size-complex="15pt"/>
    </style:style>
    <style:style style:name="DNA-outline5" style:family="presentation" style:parent-style-name="DNA-outline4">
      <style:paragraph-properties fo:margin-left="0cm" fo:margin-right="0cm" fo:margin-top="0cm" fo:margin-bottom="0.074cm" fo:text-indent="0cm"/>
    </style:style>
    <style:style style:name="DNA-outline6" style:family="presentation" style:parent-style-name="DNA-outline5"/>
    <style:style style:name="DNA-outline7" style:family="presentation" style:parent-style-name="DNA-outline6"/>
    <style:style style:name="DNA-outline8" style:family="presentation" style:parent-style-name="DNA-outline7"/>
    <style:style style:name="DNA-outline9" style:family="presentation" style:parent-style-name="DNA-outline8"/>
    <style:style style:name="DNA-subtitle" style:family="presentation">
      <style:graphic-properties draw:stroke="none" draw:fill="none" draw:textarea-vertical-align="middle">
        <text:list-style style:name="DNA-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style:text-outline="false" style:text-line-through-style="none" style:text-line-through-type="none" style:font-name="Liberation Serif" fo:font-family="'Liberation Serif'" style:font-family-generic="roman" style:font-pitch="variable" fo:font-size="32pt" fo:font-style="normal" fo:text-shadow="none" style:text-underline-style="none" fo:font-weight="normal" style:letter-kerning="true"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NA-title" style:family="presentation">
      <style:graphic-properties draw:stroke="none" draw:fill="none" draw:textarea-vertical-align="middle" draw:fit-to-size="false" style:shrink-to-fit="true">
        <text:list-style style:name="DNA-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color="#050505" loext:opacity="100%" style:text-outline="false" style:text-line-through-style="none" style:text-line-through-type="none" style:font-name="Liberation Serif" fo:font-family="'Liberation Serif'" style:font-family-generic="roman" style:font-pitch="variable" fo:font-size="33pt" fo:font-style="normal" fo:text-shadow="none" style:text-underline-style="none" fo:font-weight="normal" style:letter-kerning="true" style:font-size-asian="33pt" style:font-style-asian="normal" style:font-weight-asian="normal" style:font-size-complex="33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gr3" style:family="graphic" style:parent-style-name="standard">
      <style:graphic-properties draw:textarea-vertical-align="middle" draw:start-line-spacing-horizontal="0.25cm" draw:start-line-spacing-vertical="0.25cm" draw:end-line-spacing-horizontal="0.25cm" draw:end-line-spacing-vertical="0.25cm" loext:decorative="false"/>
    </style:style>
    <style:style style:name="Mgr4" style:family="graphic" style:parent-style-name="Accent_20_3">
      <style:graphic-properties draw:textarea-vertical-align="middle" draw:auto-grow-height="false" fo:min-height="0.104cm" fo:min-width="0cm" loext:decorative="false"/>
    </style:style>
    <style:style style:name="Mgr5" style:family="graphic" style:parent-style-name="Accent_20_1">
      <style:graphic-properties draw:textarea-vertical-align="middle" draw:auto-grow-height="false" fo:min-height="0.104cm" fo:min-width="0cm" loext:decorative="false"/>
    </style:style>
    <style:style style:name="Mpr1" style:family="presentation" style:parent-style-name="DNA-backgroundobjects">
      <style:graphic-properties draw:fill="solid" draw:fill-color="#161643" draw:textarea-vertical-align="middle" draw:auto-grow-height="false" fo:min-height="15.75cm" fo:min-width="28cm" loext:decorative="false"/>
    </style:style>
    <style:style style:name="Mpr2" style:family="presentation" style:parent-style-name="DNA-backgroundobjects">
      <style:graphic-properties draw:stroke="none" draw:fill="none" draw:fill-color="#ffffff" draw:auto-grow-height="false" fo:min-height="1.338cm" loext:decorative="false"/>
      <style:paragraph-properties style:writing-mode="lr-tb"/>
    </style:style>
    <style:style style:name="Mpr3" style:family="presentation" style:parent-style-name="DNA-backgroundobjects">
      <style:graphic-properties draw:stroke="none" draw:fill="none" draw:fill-color="#ffffff" draw:auto-grow-height="false" fo:min-height="1.485cm" loext:decorative="false"/>
      <style:paragraph-properties style:writing-mode="lr-tb"/>
    </style:style>
    <style:style style:name="Mpr4" style:family="presentation" style:parent-style-name="DNA-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solid" draw:fill-color="#161643"/>
      <style:paragraph-properties fo:text-align="center"/>
    </style:style>
    <style:style style:name="MP6" style:family="paragraph">
      <loext:graphic-properties draw:fill="none" draw:fill-color="#ffffff"/>
      <style:paragraph-properties fo:text-align="center"/>
      <style:text-properties fo:font-size="14pt" style:font-size-asian="14pt" style:font-size-complex="14pt"/>
    </style:style>
    <style:style style:name="MP7" style:family="paragraph">
      <style:paragraph-properties fo:text-align="center"/>
    </style:style>
    <style:style style:name="MT1" style:family="text">
      <style:text-properties fo:font-size="14pt" style:font-size-asian="14pt" style:font-size-complex="14pt"/>
    </style:style>
    <style:style style:name="MT2" style:family="text">
      <style:text-properties style:font-name="Liberation Sans" fo:font-size="14pt" style:font-size-asian="14pt" style:font-size-complex="14pt"/>
    </style:style>
    <style:style style:name="MT3" style:family="text">
      <style:text-properties fo:color="#00ffff" loext:opacity="100%" style:font-name="Liberation Sans" fo:font-size="14pt" fo:font-weight="bold" style:font-size-asian="14pt" style:font-weight-asian="bold" style:font-size-complex="14pt" style:font-weight-complex="bold"/>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Foliennummer&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DNA" style:page-layout-name="PM1" draw:style-name="Mdp1">
      <office:forms form:automatic-focus="false" form:apply-design-mode="fals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presentation:style-name="Mpr1" draw:text-style-name="MP5" draw:layer="backgroundobjects" svg:width="28cm" svg:height="15.75cm" svg:x="0cm" svg:y="0cm">
        <text:p/>
        <draw:enhanced-geometry svg:viewBox="0 0 21600 21600" draw:type="rectangle" draw:enhanced-path="M 0 0 L 21600 0 21600 21600 0 21600 0 0 Z N"/>
      </draw:custom-shape>
      <draw:frame presentation:style-name="DNA-title" draw:layer="backgroundobjects" svg:width="22.5cm" svg:height="2.6cm" svg:x="4.5cm" svg:y="0.6cm" presentation:class="title" presentation:placeholder="true">
        <draw:text-box/>
      </draw:frame>
      <draw:frame presentation:style-name="DNA-outline1" draw:layer="backgroundobjects" svg:width="22.5cm" svg:height="9.134cm" svg:x="4.5cm" svg:y="3.8cm" presentation:class="outline" presentation:placeholder="true">
        <draw:text-box/>
      </draw:frame>
      <draw:frame presentation:style-name="Mpr2" draw:text-style-name="MP2" draw:layer="backgroundobjects" svg:width="6.523cm" svg:height="1.085cm" svg:x="4.4cm" svg:y="14.347cm" presentation:class="date-time">
        <draw:text-box>
          <text:p text:style-name="MP1"><text:span text:style-name="MT2"><presentation:date-time/></text:span></text:p>
        </draw:text-box>
      </draw:frame>
      <draw:frame presentation:style-name="Mpr2" draw:text-style-name="MP6" draw:layer="backgroundobjects" svg:width="8.875cm" svg:height="1.085cm" svg:x="11.075cm" svg:y="14.347cm" presentation:class="footer">
        <draw:text-box>
          <text:p text:style-name="MP3"><text:span text:style-name="MT2"><presentation:footer/></text:span></text:p>
        </draw:text-box>
      </draw:frame>
      <draw:frame presentation:style-name="Mpr2" draw:text-style-name="MP4" draw:layer="backgroundobjects" svg:width="6.523cm" svg:height="1.085cm" svg:x="20.075cm" svg:y="14.347cm" presentation:class="page-number">
        <draw:text-box>
          <text:p text:style-name="MP3"><text:span text:style-name="MT3"><text:page-number>&lt;Foliennummer&gt;</text:page-number></text:span></text:p>
        </draw:text-box>
      </draw:frame>
      <draw:connector draw:style-name="Mgr3" draw:text-style-name="MP7" draw:layer="backgroundobjects" draw:type="lines" svg:x1="1.5cm" svg:y1="0.851cm" svg:x2="3.5cm" svg:y2="0.851cm" draw:start-shape="id1" draw:start-glue-point="10" draw:end-shape="id2" draw:end-glue-point="6" svg:d="M1500 851h276 1449 275" svg:viewBox="0 0 2001 1">
        <text:p/>
      </draw:connector>
      <draw:connector draw:style-name="Mgr3" draw:text-style-name="MP7" draw:layer="backgroundobjects" draw:type="lines" svg:x1="2cm" svg:y1="1.351cm" svg:x2="3cm" svg:y2="1.351cm" draw:start-shape="id3" draw:start-glue-point="10" draw:end-shape="id4" draw:end-glue-point="6" svg:d="M2000 1351h276 449 275" svg:viewBox="0 0 1001 1">
        <text:p/>
      </draw:connector>
      <draw:connector draw:style-name="Mgr3" draw:text-style-name="MP7" draw:layer="backgroundobjects" draw:type="lines" svg:x1="2.4cm" svg:y1="1.951cm" svg:x2="2.6cm" svg:y2="1.951cm" draw:start-shape="id5" draw:start-glue-point="10" draw:end-shape="id6" draw:end-glue-point="6" svg:d="M2400 1951h276-351 275" svg:viewBox="0 0 352 1">
        <text:p/>
      </draw:connector>
      <draw:connector draw:style-name="Mgr3" draw:text-style-name="MP7" draw:layer="backgroundobjects" draw:type="lines" svg:x1="2cm" svg:y1="0.351cm" svg:x2="3cm" svg:y2="0.351cm" draw:start-shape="id7" draw:start-glue-point="10" draw:end-shape="id8" draw:end-glue-point="6" svg:d="M2000 351h276 449 275" svg:viewBox="0 0 1001 1">
        <text:p/>
      </draw:connector>
      <draw:connector draw:style-name="Mgr3" draw:text-style-name="MP7" draw:layer="backgroundobjects" draw:type="lines" svg:x1="2.4cm" svg:y1="2.651cm" svg:x2="2.6cm" svg:y2="2.651cm" draw:start-shape="id9" draw:start-glue-point="10" draw:end-shape="id10" draw:end-glue-point="6" svg:d="M2400 2651h276-351 275" svg:viewBox="0 0 352 1">
        <text:p/>
      </draw:connector>
      <draw:connector draw:style-name="Mgr3" draw:text-style-name="MP7" draw:layer="backgroundobjects" draw:type="lines" svg:x1="3.5cm" svg:y1="3.751cm" svg:x2="1.5cm" svg:y2="3.751cm" draw:start-shape="id11" draw:start-glue-point="10" draw:end-shape="id12" draw:end-glue-point="6" svg:d="M3500 3751h-276-1449-275" svg:viewBox="0 0 2001 1">
        <text:p/>
      </draw:connector>
      <draw:connector draw:style-name="Mgr3" draw:text-style-name="MP7" draw:layer="backgroundobjects" draw:type="lines" svg:x1="3cm" svg:y1="3.251cm" svg:x2="2cm" svg:y2="3.251cm" draw:start-shape="id13" draw:start-glue-point="10" draw:end-shape="id14" draw:end-glue-point="6" svg:d="M3000 3251h-276-449-275" svg:viewBox="0 0 1001 1">
        <text:p/>
      </draw:connector>
      <draw:connector draw:style-name="Mgr3" draw:text-style-name="MP7" draw:layer="backgroundobjects" draw:type="lines" svg:x1="3cm" svg:y1="4.251cm" svg:x2="2cm" svg:y2="4.251cm" draw:start-shape="id15" draw:start-glue-point="10" draw:end-shape="id16" draw:end-glue-point="6" svg:d="M3000 4251h-276-449-275" svg:viewBox="0 0 1001 1">
        <text:p/>
      </draw:connector>
      <draw:connector draw:style-name="Mgr3" draw:text-style-name="MP7" draw:layer="backgroundobjects" draw:type="lines" svg:x1="2.6cm" svg:y1="4.851cm" svg:x2="2.4cm" svg:y2="4.851cm" draw:start-shape="id17" draw:start-glue-point="10" draw:end-shape="id18" draw:end-glue-point="6" svg:d="M2600 4851h-276 351-275" svg:viewBox="0 0 352 1">
        <text:p/>
      </draw:connector>
      <draw:connector draw:style-name="Mgr3" draw:text-style-name="MP7" draw:layer="backgroundobjects" draw:type="lines" svg:x1="2.6cm" svg:y1="5.551cm" svg:x2="2.4cm" svg:y2="5.551cm" draw:start-shape="id19" draw:start-glue-point="10" draw:end-shape="id20" draw:end-glue-point="6" svg:d="M2600 5551h-276 351-275" svg:viewBox="0 0 352 1">
        <text:p/>
      </draw:connector>
      <draw:connector draw:style-name="Mgr3" draw:text-style-name="MP7" draw:layer="backgroundobjects" draw:type="lines" svg:x1="1.5cm" svg:y1="6.651cm" svg:x2="3.5cm" svg:y2="6.651cm" draw:start-shape="id21" draw:start-glue-point="10" draw:end-shape="id22" draw:end-glue-point="6" svg:d="M1500 6651h276 1449 275" svg:viewBox="0 0 2001 1">
        <text:p/>
      </draw:connector>
      <draw:connector draw:style-name="Mgr3" draw:text-style-name="MP7" draw:layer="backgroundobjects" draw:type="lines" svg:x1="2cm" svg:y1="6.151cm" svg:x2="3cm" svg:y2="6.151cm" draw:start-shape="id23" draw:start-glue-point="10" draw:end-shape="id24" draw:end-glue-point="6" svg:d="M2000 6151h276 449 275" svg:viewBox="0 0 1001 1">
        <text:p/>
      </draw:connector>
      <draw:connector draw:style-name="Mgr3" draw:text-style-name="MP7" draw:layer="backgroundobjects" draw:type="lines" svg:x1="2cm" svg:y1="7.177cm" svg:x2="3cm" svg:y2="7.177cm" draw:start-shape="id25" draw:start-glue-point="10" draw:end-shape="id26" draw:end-glue-point="6" svg:d="M2000 7177h276 449 275" svg:viewBox="0 0 1001 1">
        <text:p/>
      </draw:connector>
      <draw:connector draw:style-name="Mgr3" draw:text-style-name="MP7" draw:layer="backgroundobjects" draw:type="lines" svg:x1="2.4cm" svg:y1="7.777cm" svg:x2="2.6cm" svg:y2="7.777cm" draw:start-shape="id27" draw:start-glue-point="10" draw:end-shape="id28" draw:end-glue-point="6" svg:d="M2400 7777h276-351 275" svg:viewBox="0 0 352 1">
        <text:p/>
      </draw:connector>
      <draw:connector draw:style-name="Mgr3" draw:text-style-name="MP7" draw:layer="backgroundobjects" draw:type="lines" svg:x1="2.4cm" svg:y1="8.477cm" svg:x2="2.6cm" svg:y2="8.477cm" draw:start-shape="id29" draw:start-glue-point="10" draw:end-shape="id30" draw:end-glue-point="6" svg:d="M2400 8477h276-351 275" svg:viewBox="0 0 352 1">
        <text:p/>
      </draw:connector>
      <draw:connector draw:style-name="Mgr3" draw:text-style-name="MP7" draw:layer="backgroundobjects" draw:type="lines" svg:x1="3.5cm" svg:y1="9.577cm" svg:x2="1.5cm" svg:y2="9.577cm" draw:start-shape="id31" draw:start-glue-point="10" draw:end-shape="id32" draw:end-glue-point="6" svg:d="M3500 9577h-276-1449-275" svg:viewBox="0 0 2001 1">
        <text:p/>
      </draw:connector>
      <draw:connector draw:style-name="Mgr3" draw:text-style-name="MP7" draw:layer="backgroundobjects" draw:type="lines" svg:x1="3.052cm" svg:y1="9.077cm" svg:x2="2.052cm" svg:y2="9.077cm" draw:start-shape="id33" draw:start-glue-point="10" draw:end-shape="id34" draw:end-glue-point="6" svg:d="M3052 9077h-276-449-275" svg:viewBox="0 0 1001 1">
        <text:p/>
      </draw:connector>
      <draw:connector draw:style-name="Mgr3" draw:text-style-name="MP7" draw:layer="backgroundobjects" draw:type="lines" svg:x1="3.026cm" svg:y1="10.102cm" svg:x2="2.026cm" svg:y2="10.102cm" draw:start-shape="id35" draw:start-glue-point="10" draw:end-shape="id36" draw:end-glue-point="6" svg:d="M3026 10102h-276-449-275" svg:viewBox="0 0 1001 1">
        <text:p/>
      </draw:connector>
      <draw:connector draw:style-name="Mgr3" draw:text-style-name="MP7" draw:layer="backgroundobjects" draw:type="lines" svg:x1="2.626cm" svg:y1="10.702cm" svg:x2="2.426cm" svg:y2="10.702cm" draw:start-shape="id37" draw:start-glue-point="10" draw:end-shape="id38" draw:end-glue-point="6" svg:d="M2626 10702h-276 351-275" svg:viewBox="0 0 352 1">
        <text:p/>
      </draw:connector>
      <draw:connector draw:style-name="Mgr3" draw:text-style-name="MP7" draw:layer="backgroundobjects" draw:type="lines" svg:x1="2.626cm" svg:y1="11.402cm" svg:x2="2.426cm" svg:y2="11.402cm" draw:start-shape="id39" draw:start-glue-point="10" draw:end-shape="id40" draw:end-glue-point="6" svg:d="M2626 11402h-276 351-275" svg:viewBox="0 0 352 1">
        <text:p/>
      </draw:connector>
      <draw:connector draw:style-name="Mgr3" draw:text-style-name="MP7" draw:layer="backgroundobjects" draw:type="lines" svg:x1="1.526cm" svg:y1="12.502cm" svg:x2="3.526cm" svg:y2="12.502cm" draw:start-shape="id41" draw:start-glue-point="10" draw:end-shape="id42" draw:end-glue-point="6" svg:d="M1526 12502h276 1448 276" svg:viewBox="0 0 2001 1">
        <text:p/>
      </draw:connector>
      <draw:connector draw:style-name="Mgr3" draw:text-style-name="MP7" draw:layer="backgroundobjects" draw:type="lines" svg:x1="2.026cm" svg:y1="12.002cm" svg:x2="3.026cm" svg:y2="12.002cm" draw:start-shape="id43" draw:start-glue-point="10" draw:end-shape="id44" draw:end-glue-point="6" svg:d="M2026 12002h276 449 275" svg:viewBox="0 0 1001 1">
        <text:p/>
      </draw:connector>
      <draw:connector draw:style-name="Mgr3" draw:text-style-name="MP7" draw:layer="backgroundobjects" draw:type="lines" svg:x1="2.026cm" svg:y1="13.002cm" svg:x2="3.026cm" svg:y2="13.002cm" draw:start-shape="id45" draw:start-glue-point="10" draw:end-shape="id46" draw:end-glue-point="6" svg:d="M2026 13002h276 449 275" svg:viewBox="0 0 1001 1">
        <text:p/>
      </draw:connector>
      <draw:connector draw:style-name="Mgr3" draw:text-style-name="MP7" draw:layer="backgroundobjects" draw:type="lines" svg:x1="2.426cm" svg:y1="13.602cm" svg:x2="2.626cm" svg:y2="13.602cm" draw:start-shape="id47" draw:start-glue-point="10" draw:end-shape="id48" draw:end-glue-point="6" svg:d="M2426 13602h276-351 275" svg:viewBox="0 0 352 1">
        <text:p/>
      </draw:connector>
      <draw:connector draw:style-name="Mgr3" draw:text-style-name="MP7" draw:layer="backgroundobjects" draw:type="lines" svg:x1="2.426cm" svg:y1="14.302cm" svg:x2="2.626cm" svg:y2="14.302cm" draw:start-shape="id49" draw:start-glue-point="10" draw:end-shape="id50" draw:end-glue-point="6" svg:d="M2426 14302h276-351 275" svg:viewBox="0 0 352 1">
        <text:p/>
      </draw:connector>
      <draw:connector draw:style-name="Mgr3" draw:text-style-name="MP7" draw:layer="backgroundobjects" draw:type="lines" svg:x1="3.526cm" svg:y1="15.402cm" svg:x2="1.526cm" svg:y2="15.402cm" draw:start-shape="id51" draw:start-glue-point="10" draw:end-shape="id52" draw:end-glue-point="6" svg:d="M3526 15402h-276-1449-275" svg:viewBox="0 0 2001 1">
        <text:p/>
      </draw:connector>
      <draw:connector draw:style-name="Mgr3" draw:text-style-name="MP7" draw:layer="backgroundobjects" draw:type="lines" svg:x1="3.026cm" svg:y1="14.902cm" svg:x2="2.026cm" svg:y2="14.902cm" draw:start-shape="id53" draw:start-glue-point="10" draw:end-shape="id54" draw:end-glue-point="6" svg:d="M3026 14902h-276-449-275" svg:viewBox="0 0 1001 1">
        <text:p/>
      </draw:connector>
      <draw:custom-shape draw:style-name="Mgr4" draw:text-style-name="MP7" xml:id="id2" draw:id="id2" draw:layer="backgroundobjects" svg:width="0.5cm" svg:height="0.5cm" svg:x="3.5cm" svg:y="0.6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4" draw:id="id4" draw:layer="backgroundobjects" svg:width="0.5cm" svg:height="0.5cm" svg:x="3cm" svg:y="1.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8" draw:id="id8" draw:layer="backgroundobjects" svg:width="0.5cm" svg:height="0.5cm" svg:x="3cm" svg:y="0.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6" draw:id="id6" draw:layer="backgroundobjects" svg:width="0.5cm" svg:height="0.5cm" svg:x="2.6cm" svg:y="1.7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10" draw:id="id10" draw:layer="backgroundobjects" svg:width="0.5cm" svg:height="0.5cm" svg:x="2.6cm" svg:y="2.401cm">
        <text:p/>
        <draw:enhanced-geometry svg:viewBox="0 0 21600 21600" draw:mirror-horizontal="fals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11" draw:id="id11" draw:layer="backgroundobjects" svg:width="0.5cm" svg:height="0.5cm" svg:x="3.5cm" svg:y="3.5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13" draw:id="id13" draw:layer="backgroundobjects" svg:width="0.5cm" svg:height="0.5cm" svg:x="3cm" svg:y="3.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15" draw:id="id15" draw:layer="backgroundobjects" svg:width="0.5cm" svg:height="0.5cm" svg:x="3cm" svg:y="4.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17" draw:id="id17" draw:layer="backgroundobjects" svg:width="0.5cm" svg:height="0.5cm" svg:x="2.6cm" svg:y="4.6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19" draw:id="id19" draw:layer="backgroundobjects" svg:width="0.5cm" svg:height="0.5cm" svg:x="2.6cm" svg:y="5.3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22" draw:id="id22" draw:layer="backgroundobjects" svg:width="0.5cm" svg:height="0.5cm" svg:x="3.5cm" svg:y="6.4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24" draw:id="id24" draw:layer="backgroundobjects" svg:width="0.5cm" svg:height="0.5cm" svg:x="3cm" svg:y="5.9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26" draw:id="id26" draw:layer="backgroundobjects" svg:width="0.5cm" svg:height="0.5cm" svg:x="3cm" svg:y="6.9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28" draw:id="id28" draw:layer="backgroundobjects" svg:width="0.5cm" svg:height="0.5cm" svg:x="2.6cm" svg:y="7.5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30" draw:id="id30" draw:layer="backgroundobjects" svg:width="0.5cm" svg:height="0.5cm" svg:x="2.6cm" svg:y="8.2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31" draw:id="id31" draw:layer="backgroundobjects" svg:width="0.5cm" svg:height="0.5cm" svg:x="3.5cm" svg:y="9.3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33" draw:id="id33" draw:layer="backgroundobjects" svg:width="0.5cm" svg:height="0.5cm" svg:x="3.052cm" svg:y="8.8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35" draw:id="id35" draw:layer="backgroundobjects" svg:width="0.5cm" svg:height="0.5cm" svg:x="3.026cm" svg:y="9.8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37" draw:id="id37" draw:layer="backgroundobjects" svg:width="0.5cm" svg:height="0.5cm" svg:x="2.626cm" svg:y="10.4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39" draw:id="id39" draw:layer="backgroundobjects" svg:width="0.5cm" svg:height="0.5cm" svg:x="2.626cm" svg:y="11.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42" draw:id="id42" draw:layer="backgroundobjects" svg:width="0.5cm" svg:height="0.5cm" svg:x="3.526cm" svg:y="12.2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44" draw:id="id44" draw:layer="backgroundobjects" svg:width="0.5cm" svg:height="0.5cm" svg:x="3.026cm" svg:y="11.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46" draw:id="id46" draw:layer="backgroundobjects" svg:width="0.5cm" svg:height="0.5cm" svg:x="3.026cm" svg:y="12.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48" draw:id="id48" draw:layer="backgroundobjects" svg:width="0.5cm" svg:height="0.5cm" svg:x="2.626cm" svg:y="13.3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50" draw:id="id50" draw:layer="backgroundobjects" svg:width="0.5cm" svg:height="0.5cm" svg:x="2.626cm" svg:y="14.052cm">
        <text:p/>
        <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52" draw:id="id52" draw:layer="backgroundobjects" svg:width="0.5cm" svg:height="0.5cm" svg:x="1.026cm" svg:y="15.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54" draw:id="id54" draw:layer="backgroundobjects" svg:width="0.5cm" svg:height="0.5cm" svg:x="1.526cm" svg:y="14.6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1" draw:id="id1" draw:layer="backgroundobjects" svg:width="0.5cm" svg:height="0.5cm" svg:x="1cm" svg:y="0.6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3" draw:id="id3" draw:layer="backgroundobjects" svg:width="0.5cm" svg:height="0.5cm" svg:x="1.5cm" svg:y="1.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7" draw:id="id7" draw:layer="backgroundobjects" svg:width="0.5cm" svg:height="0.5cm" svg:x="1.5cm" svg:y="0.1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5" draw:id="id5" draw:layer="backgroundobjects" svg:width="0.5cm" svg:height="0.5cm" svg:x="1.9cm" svg:y="1.7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9" draw:id="id9" draw:layer="backgroundobjects" svg:width="0.5cm" svg:height="0.5cm" svg:x="1.9cm" svg:y="2.401cm">
        <text:p/>
        <draw:enhanced-geometry svg:viewBox="0 0 21600 21600" draw:mirror-horizontal="fals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12" draw:id="id12" draw:layer="backgroundobjects" svg:width="0.5cm" svg:height="0.5cm" svg:x="1cm" svg:y="3.5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14" draw:id="id14" draw:layer="backgroundobjects" svg:width="0.5cm" svg:height="0.5cm" svg:x="1.5cm" svg:y="3.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16" draw:id="id16" draw:layer="backgroundobjects" svg:width="0.5cm" svg:height="0.5cm" svg:x="1.5cm" svg:y="4.0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18" draw:id="id18" draw:layer="backgroundobjects" svg:width="0.5cm" svg:height="0.5cm" svg:x="1.9cm" svg:y="4.6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20" draw:id="id20" draw:layer="backgroundobjects" svg:width="0.5cm" svg:height="0.5cm" svg:x="1.9cm" svg:y="5.301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21" draw:id="id21" draw:layer="backgroundobjects" svg:width="0.5cm" svg:height="0.5cm" svg:x="1cm" svg:y="6.4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23" draw:id="id23" draw:layer="backgroundobjects" svg:width="0.5cm" svg:height="0.5cm" svg:x="1.5cm" svg:y="5.9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25" draw:id="id25" draw:layer="backgroundobjects" svg:width="0.5cm" svg:height="0.5cm" svg:x="1.5cm" svg:y="6.9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27" draw:id="id27" draw:layer="backgroundobjects" svg:width="0.5cm" svg:height="0.5cm" svg:x="1.9cm" svg:y="7.5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29" draw:id="id29" draw:layer="backgroundobjects" svg:width="0.5cm" svg:height="0.5cm" svg:x="1.9cm" svg:y="8.2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32" draw:id="id32" draw:layer="backgroundobjects" svg:width="0.5cm" svg:height="0.5cm" svg:x="1cm" svg:y="9.3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34" draw:id="id34" draw:layer="backgroundobjects" svg:width="0.5cm" svg:height="0.5cm" svg:x="1.552cm" svg:y="8.827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36" draw:id="id36" draw:layer="backgroundobjects" svg:width="0.5cm" svg:height="0.5cm" svg:x="1.526cm" svg:y="9.8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38" draw:id="id38" draw:layer="backgroundobjects" svg:width="0.5cm" svg:height="0.5cm" svg:x="1.926cm" svg:y="10.4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40" draw:id="id40" draw:layer="backgroundobjects" svg:width="0.5cm" svg:height="0.5cm" svg:x="1.926cm" svg:y="11.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41" draw:id="id41" draw:layer="backgroundobjects" svg:width="0.5cm" svg:height="0.5cm" svg:x="1.026cm" svg:y="12.2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43" draw:id="id43" draw:layer="backgroundobjects" svg:width="0.5cm" svg:height="0.5cm" svg:x="1.526cm" svg:y="11.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45" draw:id="id45" draw:layer="backgroundobjects" svg:width="0.5cm" svg:height="0.5cm" svg:x="1.526cm" svg:y="12.7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47" draw:id="id47" draw:layer="backgroundobjects" svg:width="0.5cm" svg:height="0.5cm" svg:x="1.926cm" svg:y="13.35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 draw:text-style-name="MP7" xml:id="id49" draw:id="id49" draw:layer="backgroundobjects" svg:width="0.5cm" svg:height="0.5cm" svg:x="1.926cm" svg:y="14.052cm">
        <text:p/>
        <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51" draw:id="id51" draw:layer="backgroundobjects" svg:width="0.5cm" svg:height="0.5cm" svg:x="3.526cm" svg:y="15.1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draw:custom-shape draw:style-name="Mgr5" draw:text-style-name="MP7" xml:id="id53" draw:id="id53" draw:layer="backgroundobjects" svg:width="0.5cm" svg:height="0.5cm" svg:x="3.026cm" svg:y="14.652cm">
        <text:p/>
        <draw:enhanced-geometry svg:viewBox="0 0 21600 21600" draw:mirror-horizontal="true" draw:glue-points="10800 0 3163 3163 0 10800 3163 18437 10800 21600 18437 18437 21600 10800 18437 3163" draw:text-areas="3163 3163 18437 18437" draw:type="ellipse" draw:enhanced-path="U 10800 10800 10800 10800 0 360 Z N"/>
      </draw:custom-shape>
      <presentation:notes style:page-layout-name="PM0">
        <office:forms form:automatic-focus="false" form:apply-design-mode="false"/>
        <draw:page-thumbnail presentation:style-name="DNA-title" draw:layer="backgroundobjects" svg:width="17cm" svg:height="9.56cm" svg:x="2cm" svg:y="2.5cm" presentation:class="page"/>
        <draw:frame presentation:style-name="DNA-notes" draw:layer="backgroundobjects" svg:width="17cm" svg:height="14cm" svg:x="2cm" svg:y="13cm" presentation:class="notes" presentation:placeholder="true">
          <draw:text-box/>
        </draw:frame>
        <draw:frame presentation:style-name="Mpr3" draw:text-style-name="MP2" draw:layer="backgroundobjects" svg:width="9.113cm" svg:height="1.484cm" svg:x="0cm" svg:y="0cm" presentation:class="header">
          <draw:text-box>
            <text:p text:style-name="MP1"><text:span text:style-name="MT1"><presentation:header/></text:span></text:p>
          </draw:text-box>
        </draw:frame>
        <draw:frame presentation:style-name="Mpr3" draw:text-style-name="MP4" draw:layer="backgroundobjects" svg:width="9.113cm" svg:height="1.484cm" svg:x="11.886cm" svg:y="0cm" presentation:class="date-time">
          <draw:text-box>
            <text:p text:style-name="MP3"><text:span text:style-name="MT1"><presentation:date-time/></text:span></text:p>
          </draw:text-box>
        </draw:frame>
        <draw:frame presentation:style-name="Mpr4" draw:text-style-name="MP2" draw:layer="backgroundobjects" svg:width="9.113cm" svg:height="1.484cm" svg:x="0cm" svg:y="28.215cm" presentation:class="footer">
          <draw:text-box>
            <text:p text:style-name="MP1"><text:span text:style-name="MT1"><presentation:footer/></text:span></text:p>
          </draw:text-box>
        </draw:frame>
        <draw:frame presentation:style-name="Mpr4"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1-04-12T11:58:41.929000000</meta:creation-date>
    <meta:editing-duration>P1DT11H19M48S</meta:editing-duration>
    <meta:editing-cycles>668</meta:editing-cycles>
    <meta:generator>LibreOffice/25.2.2.2$Windows_X86_64 LibreOffice_project/7370d4be9e3cf6031a51beef54ff3bda878e3fac</meta:generator>
    <dc:title>DNA</dc:title>
    <dc:date>2025-04-18T13:59:34.198610700</dc:date>
    <meta:print-date>2025-04-18T13:41:05.193749600</meta:print-date>
    <meta:printed-by>PDF-Dateien</meta:printed-by>
    <meta:document-statistic meta:object-count="1114"/>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4">
  <office:automatic-styles>
    <number:number-style style:name="N0">
      <number:number number:min-integer-digits="1"/>
    </number:number-style>
    <number:percentage-style style:name="N10">
      <number:number number:decimal-places="0" number:min-decimal-places="0" number:min-integer-digits="1"/>
      <number:text> %</number:text>
    </number:percentage-style>
    <style:style style:name="ch1" style:family="chart">
      <style:graphic-properties draw:stroke="none"/>
    </style:style>
    <style:style style:name="ch2" style:family="chart">
      <style:chart-properties chart:include-hidden-cells="false" chart:auto-position="true" chart:auto-size="true" chart:treat-empty-cells="leave-gap" chart:right-angled-axes="true" chart:error-category="cell-range" chart:error-upper-range="local-table.$B$2:.$B$4" chart:error-lower-range="local-table.$B$2:.$B$4"/>
    </style:style>
    <style:style style:name="ch3" style:family="chart" style:data-style-name="N0">
      <style:chart-properties chart:display-label="true" chart:logarithmic="false" chart:reverse-direction="false" text:line-break="false" loext:try-staggering-first="false" chart:link-data-style-to-source="true" chart:axis-position="0"/>
      <style:graphic-properties svg:stroke-color="#b3b3b3"/>
      <style:text-properties fo:font-size="10pt" style:font-size-asian="10pt" style:font-size-complex="10pt"/>
    </style:style>
    <style:style style:name="ch4" style:family="chart" style:data-style-name="N10">
      <style:chart-properties chart:display-label="true" chart:logarithmic="false" chart:reverse-direction="false" text:line-break="false" loext:try-staggering-first="false" chart:link-data-style-to-source="true" chart:axis-position="0"/>
      <style:graphic-properties svg:stroke-color="#b3b3b3"/>
      <style:text-properties fo:font-size="10pt" style:font-size-asian="10pt" style:font-size-complex="10pt"/>
    </style:style>
    <style:style style:name="ch5" style:family="chart">
      <style:graphic-properties svg:stroke-color="#b3b3b3"/>
    </style:style>
    <style:style style:name="ch6" style:family="chart" style:data-style-name="N10">
      <style:chart-properties chart:link-data-style-to-source="true" chart:error-category="cell-range" chart:error-upper-range="local-table.$B$2:.$B$4" chart:error-lower-range="local-table.$B$2:.$B$4"/>
      <style:graphic-properties draw:stroke="none" draw:fill-color="#34b3fb" dr3d:edge-rounding="5%"/>
      <style:text-properties fo:font-size="10pt" style:font-size-asian="10pt" style:font-size-complex="10pt"/>
    </style:style>
    <style:style style:name="ch7" style:family="chart">
      <style:chart-properties chart:error-upper-indicator="true" chart:error-lower-indicator="true" chart:error-category="cell-range" chart:error-upper-range="local-table.$C$2:.$C$4" chart:error-lower-range="local-table.$D$2:.$D$4" loext:std-weight="1"/>
      <style:graphic-properties draw:stroke="solid" svg:stroke-width="0cm" svg:stroke-color="#000000" svg:stroke-opacity="100%" draw:stroke-linejoin="round"/>
    </style:style>
    <style:style style:name="ch8" style:family="chart">
      <style:graphic-properties draw:stroke="solid" svg:stroke-color="#b3b3b3" draw:fill="none" draw:fill-color="#e6e6e6"/>
    </style:style>
    <style:style style:name="ch9" style:family="chart">
      <style:graphic-properties svg:stroke-color="#b3b3b3" draw:fill-color="#cccccc"/>
    </style:style>
  </office:automatic-styles>
  <office:body>
    <office:chart>
      <chart:chart svg:width="17.816cm" svg:height="10.021cm" xlink:href="." xlink:type="simple" chart:class="chart:bar" chart:style-name="ch1">
        <chart:plot-area chart:style-name="ch2" svg:x="0.356cm" svg:y="0.2cm" svg:width="17.104cm" svg:height="9.621cm">
          <chart:coordinate-region svg:x="1.097cm" svg:y="0.396cm" svg:width="16.363cm" svg:height="8.786cm"/>
          <chart:axis chart:dimension="x" chart:name="primary-x" chart:style-name="ch3" chartooo:axis-type="auto">
            <chartooo:date-scale/>
            <chart:categories table:cell-range-address="local-table.$A$2:.$A$4"/>
          </chart:axis>
          <chart:axis chart:dimension="y" chart:name="primary-y" chart:style-name="ch4">
            <chart:grid chart:style-name="ch5" chart:class="major"/>
          </chart:axis>
          <chart:series chart:style-name="ch6" chart:values-cell-range-address="local-table.$B$2:.$B$4" chart:label-cell-address="local-table.$B$1" chart:class="chart:bar">
            <chart:error-indicator chart:style-name="ch7" chart:dimension="y"/>
            <chart:data-point chart:repeated="3"/>
          </chart:series>
          <chart:wall chart:style-name="ch8"/>
          <chart:floor chart:style-name="ch9"/>
        </chart:plot-area>
        <table:table table:name="local-table">
          <table:table-header-columns>
            <table:table-column/>
          </table:table-header-columns>
          <table:table-columns>
            <table:table-column table:number-columns-repeated="3"/>
          </table:table-columns>
          <table:table-header-rows>
            <table:table-row>
              <table:table-cell>
                <text:p/>
              </table:table-cell>
              <table:table-cell office:value-type="string">
                <text:p>Propagation</text:p>
              </table:table-cell>
              <table:table-cell office:value-type="string">
                <text:p>Reihe 2</text:p>
              </table:table-cell>
              <table:table-cell office:value-type="string">
                <text:p>Reihe 3</text:p>
              </table:table-cell>
            </table:table-row>
          </table:table-header-rows>
          <table:table-rows>
            <table:table-row>
              <table:table-cell office:value-type="string">
                <text:p>Virus</text:p>
              </table:table-cell>
              <table:table-cell office:value-type="float" office:value="1">
                <text:p>1</text:p>
              </table:table-cell>
              <table:table-cell office:value-type="float" office:value="0.0781399172674761">
                <text:p>0.0781399172674761</text:p>
              </table:table-cell>
              <table:table-cell office:value-type="float" office:value="0.0781399172674761">
                <text:p>0.0781399172674761</text:p>
              </table:table-cell>
            </table:table-row>
            <table:table-row>
              <table:table-cell office:value-type="string">
                <text:p>Virus + RNAse</text:p>
              </table:table-cell>
              <table:table-cell office:value-type="float" office:value="1.07388204795852">
                <text:p>1.07388204795852</text:p>
              </table:table-cell>
              <table:table-cell office:value-type="float" office:value="0.0472220476018617">
                <text:p>0.0472220476018617</text:p>
              </table:table-cell>
              <table:table-cell office:value-type="float" office:value="0.0472220476018617">
                <text:p>0.0472220476018617</text:p>
              </table:table-cell>
            </table:table-row>
            <table:table-row>
              <table:table-cell office:value-type="string">
                <text:p>Virus + RecSeq-RNAse</text:p>
              </table:table-cell>
              <table:table-cell office:value-type="float" office:value="0.0028218549299569">
                <text:p>0.0028218549299569</text:p>
              </table:table-cell>
              <table:table-cell office:value-type="float" office:value="0.0786040807773384">
                <text:p>0.0786040807773384</text:p>
              </table:table-cell>
              <table:table-cell office:value-type="float" office:value="0.0786040807773384">
                <text:p>0.0786040807773384</text:p>
              </table:table-cell>
            </table:table-row>
          </table:table-rows>
        </table:table>
      </chart:chart>
    </office:chart>
  </office:body>
</office:document-content>
</file>

<file path=Object 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4">
  <office:meta>
    <meta:generator>LibreOffice/25.2.2.2$Windows_X86_64 LibreOffice_project/7370d4be9e3cf6031a51beef54ff3bda878e3fac</meta:generator>
  </office:meta>
</office:document-meta>
</file>

<file path=Object 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4">
  <office:styles/>
</office:document-styles>
</file>